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f3d80e9a2259555bdb92c0b6164d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ndroid:java_version"/><text:bookmark-start text:name="__RefHeading___project_specific_java_version_1"/><text:bookmark-start text:name="project_specific_java_version"/>Project specific Java version<text:bookmark-end text:name="__RefHeading___project_specific_java_version_1"/><text:bookmark-end text:name="project_specific_java_version"/></text:h>
      <text:list text:style-name="List_20_1" text:continue-numbering="false">
        <text:list-item>
          <text:p text:style-name="List_20_1_Content_First"> Basically, Eclipse is retarded and defaults every project to Java 1.5</text:p>
        </text:list-item>
        <text:list-item>
          <text:p text:style-name="List_20_1_Content_Last"> We want Java 1.6 :|</text:p>
        </text:list-item>
      </text:list>
      <text:p text:style-name="Text_20_body">So, go to Window → Preferences → Java → Compiler</text:p>
      <text:list text:style-name="List_20_1" text:continue-numbering="false">
        <text:list-item>
          <text:p text:style-name="List_20_1_Content_First"> Click 'Configure project specific settings</text:p>
        </text:list-item>
        <text:list-item>
          <text:p text:style-name="List_20_1_Content"> Select your project</text:p>
        </text:list-item>
        <text:list-item>
          <text:p text:style-name="List_20_1_Content_Last"> Change Java version to 1.6</text:p>
        </text:list-item>
      </text:list>
      <text:p text:style-name="Text_20_body"><draw:frame draw:style-name="media" draw:name="0" text:anchor-type="as-char" draw:z-index="0" svg:width="5.2916666666667cm" svg:height="4.4055324623911cm"><draw:image xlink:href="Pictures/a1f3d80e9a2259555bdb92c0b6164d5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java_version</dc:title>
  </office:meta>
</office:document-meta>
</file>