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11afa497c6004f0458ff535d9915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:signing_software"/><text:bookmark-start text:name="__RefHeading___how_to_sign_apks_1"/><text:bookmark-start text:name="how_to_sign_apks"/>How to sign APKs<text:bookmark-end text:name="__RefHeading___how_to_sign_apks_1"/><text:bookmark-end text:name="how_to_sign_apks"/></text:h>
      <text:p text:style-name="Text_20_body"><draw:frame draw:style-name="mediaright" draw:name="0" text:anchor-type="paragraph" draw:z-index="0" svg:width="3.96875cm" svg:height="4.683125cm"><draw:image xlink:href="Pictures/5011afa497c6004f0458ff535d9915a3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://developer.android.com/tools/publishing/app-signing.html" text:style-name="Internet_20_link" text:visited-style-name="Visited_20_Internet_20_Link">Android Developer page explaining the same thing as below</text:a></text:p>
        </text:list-item>
      </text:list>
      <text:p text:style-name="Text_20_body">To test your app on a device you must export an application installer packet (APK). The packet MUST be digitally signed, otherwise your android phone/tablet will not let you install it.</text:p>
      <text:p text:style-name="Text_20_body">You can use Google's debug Key and Keystore:
* The keyring is located at /home/user/.android/debug.keystore
** Hint: Go to window → preferences → android → build, you can see the keyring location there
* Keystore password is 'android', 
* Key password is 'android'
* Key alias is “androiddebugkey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signing_software</dc:title>
  </office:meta>
</office:document-meta>
</file>