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011afa497c6004f0458ff535d9915a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droid:start"/><text:bookmark-start text:name="__RefHeading___android_coding_1"/><text:bookmark-start text:name="android_coding"/>Android Coding<text:bookmark-end text:name="__RefHeading___android_coding_1"/><text:bookmark-end text:name="android_coding"/></text:h>
      <text:p text:style-name="Text_20_body"><draw:frame draw:style-name="mediaright" draw:name="0" text:anchor-type="paragraph" draw:z-index="0" svg:width="3.96875cm" svg:height="4.683125cm"><draw:image xlink:href="Pictures/5011afa497c6004f0458ff535d9915a3.png" xlink:type="simple" xlink:show="embed" xlink:actuate="onLoad"/></draw:frame></text:p>
      <text:h text:style-name="Heading_20_4" text:outline-level="4"><text:bookmark-start text:name="__RefHeading___about_android_2"/><text:bookmark-start text:name="about_android"/>About android<text:bookmark-end text:name="__RefHeading___about_android_2"/><text:bookmark-end text:name="about_android"/></text:h>
      <text:list text:style-name="List_20_1" text:continue-numbering="false">
        <text:list-item>
          <text:p text:style-name="List_20_1_Content_First"> <text:a xlink:type="simple" xlink:href="http://developer.android.com/guide/basics/what-is-android.html" text:style-name="Internet_20_link" text:visited-style-name="Visited_20_Internet_20_Link">What is Android ?</text:a>, <text:a xlink:type="simple" xlink:href="http://en.wikipedia.org/wiki/Android_%28operating_system%29" text:style-name="Internet_20_link" text:visited-style-name="Visited_20_Internet_20_Link">@ Wikipedia</text:a></text:p>
        </text:list-item>
        <text:list-item>
          <text:p text:style-name="List_20_1_Content"> <text:a xlink:type="simple" xlink:href="http://en.wikipedia.org/wiki/List_of_Android_devices" text:style-name="Internet_20_link" text:visited-style-name="Visited_20_Internet_20_Link">Android Devices</text:a></text:p>
        </text:list-item>
        <text:list-item>
          <text:p text:style-name="List_20_1_Content_Last"> <text:a xlink:type="simple" xlink:href="http://www.android.com/market/" text:style-name="Internet_20_link" text:visited-style-name="Visited_20_Internet_20_Link">Android Market</text:a></text:p>
        </text:list-item>
      </text:list>
      <text:h text:style-name="Heading_20_4" text:outline-level="4"><text:bookmark-start text:name="__RefHeading___android_course_slides_3"/><text:bookmark-start text:name="android_course_slides"/>Android Course Slides<text:bookmark-end text:name="__RefHeading___android_course_slides_3"/><text:bookmark-end text:name="android_course_slides"/></text:h>
      <text:list text:style-name="List_20_1" text:continue-numbering="false">
        <text:list-item>
          <text:p text:style-name="LastListParagraph_List_20_1_Content_First"> .. will be added during course</text:p>
        </text:list-item>
      </text:list>
      <text:h text:style-name="Heading_20_4" text:outline-level="4"><text:bookmark-start text:name="__RefHeading___android_development_4"/><text:bookmark-start text:name="android_development"/>Android development<text:bookmark-end text:name="__RefHeading___android_development_4"/><text:bookmark-end text:name="android_development"/></text:h>
      <text:list text:style-name="List_20_1" text:continue-numbering="false">
        <text:list-item>
          <text:p text:style-name="List_20_1_Content_First"> <text:a xlink:type="simple" xlink:href="http://www.vogella.de/articles/Android/article.html" text:style-name="Internet_20_link" text:visited-style-name="Visited_20_Internet_20_Link">Android Development with Eclipse - Tutorial</text:a></text:p>
        </text:list-item>
        <text:list-item>
          <text:p text:style-name="List_20_1_Content"> <text:a xlink:type="simple" xlink:href="http://www.codecamp.fi/doku.php/android/basics" text:style-name="Internet_20_link" text:visited-style-name="Visited_20_Internet_20_Link">Basic things to know before starting</text:a></text:p>
        </text:list-item>
        <text:list-item>
          <text:p text:style-name="List_20_1_Content"> <text:a xlink:type="simple" xlink:href="http://www.javacodegeeks.com/2011/06/android-game-development-tutorials.html" text:style-name="Internet_20_link" text:visited-style-name="Visited_20_Internet_20_Link">Android Game Development Tutorial</text:a></text:p>
        </text:list-item>
        <text:list-item>
          <text:p text:style-name="List_20_1_Content"> <text:a xlink:type="simple" xlink:href="http://androidapps.org.ua/i_sect11_d1e703.html" text:style-name="Internet_20_link" text:visited-style-name="Visited_20_Internet_20_Link">Android program life cycle</text:a></text:p>
        </text:list-item>
        <text:list-item>
          <text:p text:style-name="List_20_1_Content"> <text:a xlink:type="simple" xlink:href="http://developer.android.com/design/patterns/app-structure.html" text:style-name="Internet_20_link" text:visited-style-name="Visited_20_Internet_20_Link">Ofical documentation of using views and Activities</text:a></text:p>
        </text:list-item>
        <text:list-item>
          <text:p text:style-name="List_20_1_Content_Last"> <text:a xlink:type="simple" xlink:href="https://github.com/commonsguy/cw-andtutorials" text:style-name="Internet_20_link" text:visited-style-name="Visited_20_Internet_20_Link">Huge amount of good tutorials, from basics to advanced</text:a></text:p>
        </text:list-item>
      </text:list>
      <text:h text:style-name="Heading_20_2" text:outline-level="2"><text:bookmark-start text:name="__RefHeading___android_building_blocks_5"/><text:bookmark-start text:name="android_building_blocks"/>Android Building blocks<text:bookmark-end text:name="__RefHeading___android_building_blocks_5"/><text:bookmark-end text:name="android_building_blocks"/></text:h>
      <text:p text:style-name="Text_20_body">These examples are ready made android classes to be used in codecamp projects(or anywhere).
Remember to check AndroidManifest.xml , layouts folder , values folder and classes.</text:p>
      <text:p text:style-name="Text_20_body">Simple multiple views in one activity example(also using random,changing text,text size,text colour of buttons, system time)</text:p>
      <text:list text:style-name="List_20_1" text:continue-numbering="false">
        <text:list-item>
          <text:p text:style-name="LastListParagraph_List_20_1_Content_First"> <text:a xlink:type="simple" xlink:href="http://www.codecamp.fi/doku.php/android/views" text:style-name="Internet_20_link" text:visited-style-name="Visited_20_Internet_20_Link">http://www.codecamp.fi/doku.php/android/views</text:a></text:p>
        </text:list-item>
      </text:list>
      <text:p text:style-name="Text_20_body">Multiple Activities</text:p>
      <text:list text:style-name="List_20_1" text:continue-numbering="false">
        <text:list-item>
          <text:p text:style-name="LastListParagraph_List_20_1_Content_First"> <text:a xlink:type="simple" xlink:href="http://www.codecamp.fi/doku.php/android/multibleactivities" text:style-name="Internet_20_link" text:visited-style-name="Visited_20_Internet_20_Link">http://www.codecamp.fi/doku.php/android/multibleactivities</text:a></text:p>
        </text:list-item>
      </text:list>
      <text:p text:style-name="Text_20_body">File handling example</text:p>
      <text:list text:style-name="List_20_1" text:continue-numbering="false">
        <text:list-item>
          <text:p text:style-name="LastListParagraph_List_20_1_Content_First"> <text:a xlink:type="simple" xlink:href="http://www.codecamp.fi/doku.php/android/filehadling" text:style-name="Internet_20_link" text:visited-style-name="Visited_20_Internet_20_Link">File handling</text:a></text:p>
        </text:list-item>
      </text:list>
      <text:p text:style-name="Text_20_body">Example of playing media( and closing Activity, loading file list of directory's files, buttons, togglebutton …)</text:p>
      <text:list text:style-name="List_20_1" text:continue-numbering="false">
        <text:list-item>
          <text:p text:style-name="LastListParagraph_List_20_1_Content_First"> <text:a xlink:type="simple" xlink:href="http://www.codecamp.fi/doku.php/android/midiplay" text:style-name="Internet_20_link" text:visited-style-name="Visited_20_Internet_20_Link">midiplayer class and Activity</text:a></text:p>
        </text:list-item>
      </text:list>
      <text:p text:style-name="Text_20_body">GPS location example and discussion in stackoverflow.com</text:p>
      <text:list text:style-name="List_20_1" text:continue-numbering="false">
        <text:list-item>
          <text:p text:style-name="LastListParagraph_List_20_1_Content_First"> <text:a xlink:type="simple" xlink:href="http://stackoverflow.com/questions/3145089/what-is-the-simplest-and-most-robust-way-to-get-the-users-current-location-in-a/3145655#3145655" text:style-name="Internet_20_link" text:visited-style-name="Visited_20_Internet_20_Link">GPS location example and helper class</text:a></text:p>
        </text:list-item>
      </text:list>
      <text:p text:style-name="Text_20_body">Accelerometer</text:p>
      <text:list text:style-name="List_20_1" text:continue-numbering="false">
        <text:list-item>
          <text:p text:style-name="LastListParagraph_List_20_1_Content_First"> <text:a xlink:type="simple" xlink:href="http://www.codecamp.fi/doku.php/android/accelerometer" text:style-name="Internet_20_link" text:visited-style-name="Visited_20_Internet_20_Link">Accelometer example</text:a></text:p>
        </text:list-item>
      </text:list>
      <text:p text:style-name="Text_20_body">Fetching data from Internet.(Notice permission need to be set to allow this and fetching data should happen in separate thread)
 * <text:a xlink:type="simple" xlink:href="http://asantoso.wordpress.com/2008/03/07/download-and-view-image-from-the-web/" text:style-name="Internet_20_link" text:visited-style-name="Visited_20_Internet_20_Link">http://asantoso.wordpress.com/2008/03/07/download-and-view-image-from-the-web/</text:a></text:p>
      <text:h text:style-name="Heading_20_2" text:outline-level="2"><text:bookmark-start text:name="__RefHeading___android_coding_reference_6"/><text:bookmark-start text:name="android_coding_reference"/>Android Coding Reference<text:bookmark-end text:name="__RefHeading___android_coding_reference_6"/><text:bookmark-end text:name="android_coding_reference"/></text:h>
      <text:list text:style-name="List_20_1" text:continue-numbering="false">
        <text:list-item>
          <text:p text:style-name="List_20_1_Content_First"> <text:a xlink:type="simple" xlink:href="http://developer.android.com" text:style-name="Internet_20_link" text:visited-style-name="Visited_20_Internet_20_Link">http://developer.android.com</text:a></text:p>
          <text:list text:style-name="List_20_1">
            <text:list-item>
              <text:p text:style-name="List_20_1_Content"> <text:a xlink:type="simple" xlink:href="http://developer.android.com/guide/index.html" text:style-name="Internet_20_link" text:visited-style-name="Visited_20_Internet_20_Link">http://developer.android.com/guide/index.html</text:a> – Developer Guide</text:p>
            </text:list-item>
            <text:list-item>
              <text:p text:style-name="List_20_1_Content"> <text:a xlink:type="simple" xlink:href="http://developer.android.com/reference/packages.html" text:style-name="Internet_20_link" text:visited-style-name="Visited_20_Internet_20_Link">http://developer.android.com/reference/packages.html</text:a> – API Reference</text:p>
            </text:list-item>
            <text:list-item>
              <text:p text:style-name="List_20_1_Content"> <text:a xlink:type="simple" xlink:href="http://developer.android.com/guide/samples/index.html" text:style-name="Internet_20_link" text:visited-style-name="Visited_20_Internet_20_Link">http://developer.android.com/guide/samples/index.html</text:a> – Sample Code</text:p>
            </text:list-item>
            <text:list-item>
              <text:p text:style-name="List_20_1_Content_Last"> <text:a xlink:type="simple" xlink:href="http://developer.android.com/design/index.html" text:style-name="Internet_20_link" text:visited-style-name="Visited_20_Internet_20_Link">http://developer.android.com/design/index.html</text:a> – Design Guide</text:p>
            </text:list-item>
          </text:list>
        </text:list-item>
      </text:list>
      <text:h text:style-name="Heading_20_2" text:outline-level="2"><text:bookmark-start text:name="__RefHeading___android_coding_discussion_7"/><text:bookmark-start text:name="android_coding_discussion"/>Android Coding Discussion<text:bookmark-end text:name="__RefHeading___android_coding_discussion_7"/><text:bookmark-end text:name="android_coding_discussion"/></text:h>
      <text:list text:style-name="List_20_1" text:continue-numbering="false">
        <text:list-item>
          <text:p text:style-name="List_20_1_Content_First"> <text:a xlink:type="simple" xlink:href="http://codecamp.fi/doku.php/android/questions" text:style-name="Internet_20_link" text:visited-style-name="Visited_20_Internet_20_Link">questions</text:a> ⇐ Put questions occurred during Code Camp (but not resolved) here</text:p>
        </text:list-item>
        <text:list-item>
          <text:p text:style-name="List_20_1_Content"> <text:a xlink:type="simple" xlink:href="http://stackoverflow.com/questions/tagged/android" text:style-name="Internet_20_link" text:visited-style-name="Visited_20_Internet_20_Link">Android @ Stack Overflow</text:a></text:p>
        </text:list-item>
        <text:list-item>
          <text:p text:style-name="List_20_1_Content_Last"> <text:a xlink:type="simple" xlink:href="http://www.anddev.org/" text:style-name="Internet_20_link" text:visited-style-name="Visited_20_Internet_20_Link">anddev.org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stackoverflow.com/questions/2033914/quitting-an-application-is-that-frowned-upon" text:style-name="Internet_20_link" text:visited-style-name="Visited_20_Internet_20_Link">Discussion of terminating Android application</text:a></text:p>
        </text:list-item>
      </text:list>
      <text:h text:style-name="Heading_20_2" text:outline-level="2"><text:bookmark-start text:name="__RefHeading___development_tasks_8"/><text:bookmark-start text:name="development_tasks"/>Development Tasks<text:bookmark-end text:name="__RefHeading___development_tasks_8"/><text:bookmark-end text:name="development_tasks"/></text:h>
      <text:list text:style-name="List_20_1" text:continue-numbering="false">
        <text:list-item>
          <text:p text:style-name="List_20_1_Content_First"> <text:a xlink:type="simple" xlink:href="http://codecamp.fi/doku.php/android/setup" text:style-name="Internet_20_link" text:visited-style-name="Visited_20_Internet_20_Link">Android Development Environment Setup</text:a> </text:p>
        </text:list-item>
        <text:list-item>
          <text:p text:style-name="List_20_1_Content_Last"> <text:a xlink:type="simple" xlink:href="http://codecamp.fi/doku.php/android/pc_cleanup" text:style-name="Internet_20_link" text:visited-style-name="Visited_20_Internet_20_Link">Cleaning PC after development</text:a> in classroom 6428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android:start</dc:title>
  </office:meta>
</office:document-meta>
</file>