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0:feedback_times"/><text:bookmark-start text:name="__RefHeading___android_code_camp_feedback_times_1"/><text:bookmark-start text:name="android_code_camp_feedback_times"/>Android Code Camp Feedback Times<text:bookmark-end text:name="__RefHeading___android_code_camp_feedback_times_1"/><text:bookmark-end text:name="android_code_camp_feedback_times"/></text:h>
      <text:p text:style-name="Text_20_body">Monday 29.3 2010</text:p>
      <text:p text:style-name="Text_20_body">Location is library room 6614 @ LUT</text:p>
      <text:p text:style-name="Text_20_body">Reserve time by sending email to hevi[at]lut[dot]fi . Put to mail:</text:p>
      <text:list text:style-name="List_20_1" text:continue-numbering="false">
        <text:list-item>
          <text:p text:style-name="List_20_1_Content_First"> Subject: CodeCamp: &lt;grpNN&gt; &lt;time suggestion&gt;</text:p>
        </text:list-item>
        <text:list-item>
          <text:p text:style-name="List_20_1_Content_Last"> Body: CodeCamp: &lt;grpNN&gt; &lt;time suggestion&gt; and your group members</text:p>
        </text:list-item>
      </text:list>
      <text:p text:style-name="Text_20_body">Times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Members </text:p>
          </table:table-cell>
        </table:table-row>
        <table:table-row>
          <table:table-cell office:value-type="string" table:style-name="tablecell">
            <text:p text:style-name="tablealignleft">09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9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9:4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:4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:4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2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4:4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:0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: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5:40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0:feedback_times</dc:title>
  </office:meta>
</office:document-meta>
</file>