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7a802f05cbc0b094a67fa7f7fecbfa7.png"/>
  <manifest:file-entry manifest:media-type="image/png" manifest:full-path="Pictures/3b77465ac95cac98bcf6c315308f0612.png"/>
  <manifest:file-entry manifest:media-type="image/png" manifest:full-path="Pictures/201f8f0f7cfa57d53c159ae6ca6f667a.png"/>
  <manifest:file-entry manifest:media-type="image/png" manifest:full-path="Pictures/8f7fc9e57e225f47d64b56053615d92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droid2010:grp12:start"/><text:bookmark-start text:name="__RefHeading___racedroid_1"/><text:bookmark-start text:name="racedroid"/>RaceDroid<text:bookmark-end text:name="__RefHeading___racedroid_1"/><text:bookmark-end text:name="racedroid"/></text:h>
      <text:p text:style-name="Text_20_body">grp12 –</text:p>
      <text:list text:style-name="List_20_1" text:continue-numbering="false">
        <text:list-item>
          <text:p text:style-name="List_20_1_Content_First"> Tommi Kallonen - 0081439</text:p>
        </text:list-item>
        <text:list-item>
          <text:p text:style-name="List_20_1_Content"> Aku Luukka - 0081620</text:p>
        </text:list-item>
        <text:list-item>
          <text:p text:style-name="List_20_1_Content"> Seyed Mahmoud Mortazavi</text:p>
        </text:list-item>
        <text:list-item>
          <text:p text:style-name="List_20_1_Content_Last"> Älireza Kähaei</text:p>
        </text:list-item>
      </text:list>
      <text:h text:style-name="Heading_20_2" text:outline-level="2"><text:bookmark-start text:name="__RefHeading___idea_2"/><text:bookmark-start text:name="idea"/>Idea<text:bookmark-end text:name="__RefHeading___idea_2"/><text:bookmark-end text:name="idea"/></text:h>
      <text:p text:style-name="Text_20_body">Two players race each other in a tunnel. Hitting the tunnel walls will cause a penalty. The shape of the tunnel may be created either randomly or according to a mathematical model.<text:line-break/>Both ships are run on different devices (and emulator windows/ emulating computers) but can see each other when they are close enough to one another. The networking is done over WLAN but cellular networking and Bluetooth may be added as options if time permits.<text:line-break/></text:p>
      <text:p text:style-name="Text_20_body"><draw:frame draw:style-name="media" draw:name="0" text:anchor-type="as-char" draw:z-index="0" svg:width="8.8635416666667cm" svg:height="13.0175cm"><draw:image xlink:href="Pictures/e7a802f05cbc0b094a67fa7f7fecbfa7.png" xlink:type="simple" xlink:show="embed" xlink:actuate="onLoad"/></draw:frame><text:line-break/>
Mockup screenshot of the general design idea</text:p>
      <text:p text:style-name="Text_20_body"><draw:frame draw:style-name="media" draw:name="1" text:anchor-type="as-char" draw:z-index="1" svg:width="16.8275cm" svg:height="9.8954166666667cm"><draw:image xlink:href="Pictures/3b77465ac95cac98bcf6c315308f0612.png" xlink:type="simple" xlink:show="embed" xlink:actuate="onLoad"/></draw:frame><text:line-break/>
Horizontal screen with only one tunnel visible</text:p>
      <text:h text:style-name="Heading_20_2" text:outline-level="2"><text:bookmark-start text:name="__RefHeading___features_3"/><text:bookmark-start text:name="features"/>Features<text:bookmark-end text:name="__RefHeading___features_3"/><text:bookmark-end text:name="features"/></text:h>
      <text:p text:style-name="Text_20_body">1 = most critical or core .. 3 = least critical or core feature</text:p>
      <table:table table:style-name="Table">
        <table:table-column/>
        <table:table-column/>
        <table:table-column/>
        <table:table-row>
          <table:table-cell office:value-type="string" table:style-name="tableheader">
            <text:p text:style-name="Table_20_Heading"> Feature </text:p>
          </table:table-cell>
          <table:table-cell office:value-type="string" table:style-name="tableheader">
            <text:p text:style-name="Table_20_Heading"> Priority </text:p>
          </table:table-cell>
          <table:table-cell office:value-type="string" table:style-name="tableheader">
            <text:p text:style-name="Table_20_Heading"> Status </text:p>
          </table:table-cell>
        </table:table-row>
        <table:table-row>
          <table:table-cell office:value-type="string" table:style-name="tablecell">
            <text:p text:style-name="tablealignleft"> Drawing the racers </text:p>
          </table:table-cell>
          <table:table-cell office:value-type="string" table:style-name="tablecell">
            <text:p text:style-name="tablealignleft"> 1 </text:p>
          </table:table-cell>
          <table:table-cell office:value-type="string" table:style-name="tablecell">
            <text:p text:style-name="tablealignleft"> DONE</text:p>
          </table:table-cell>
        </table:table-row>
        <table:table-row>
          <table:table-cell office:value-type="string" table:style-name="tablecell">
            <text:p text:style-name="tablealignleft"> Handling user input for movement </text:p>
          </table:table-cell>
          <table:table-cell office:value-type="string" table:style-name="tablecell">
            <text:p text:style-name="tablealignleft"> 1  </text:p>
          </table:table-cell>
          <table:table-cell office:value-type="string" table:style-name="tablecell">
            <text:p text:style-name="tablealignleft"> DONE</text:p>
          </table:table-cell>
        </table:table-row>
        <table:table-row>
          <table:table-cell office:value-type="string" table:style-name="tablecell">
            <text:p text:style-name="tablealignleft"> Handling the flying </text:p>
          </table:table-cell>
          <table:table-cell office:value-type="string" table:style-name="tablecell">
            <text:p text:style-name="tablealignleft"> 1  </text:p>
          </table:table-cell>
          <table:table-cell office:value-type="string" table:style-name="tablecell">
            <text:p text:style-name="tablealignleft"> DONE</text:p>
          </table:table-cell>
        </table:table-row>
        <table:table-row>
          <table:table-cell office:value-type="string" table:style-name="tablecell">
            <text:p text:style-name="tablealignleft"> Determining game state</text:p>
          </table:table-cell>
          <table:table-cell office:value-type="string" table:style-name="tablecell">
            <text:p text:style-name="tablealignleft"> 1 </text:p>
          </table:table-cell>
          <table:table-cell office:value-type="string" table:style-name="tablecell">
            <text:p text:style-name="tablealignleft"> Start and finish DONE/ Determining winner NOT DONE </text:p>
          </table:table-cell>
        </table:table-row>
        <table:table-row>
          <table:table-cell office:value-type="string" table:style-name="tablecell">
            <text:p text:style-name="tablealignleft"> Transfering data between devices           </text:p>
          </table:table-cell>
          <table:table-cell office:value-type="string" table:style-name="tablecell">
            <text:p text:style-name="tablealignleft"> 2 </text:p>
          </table:table-cell>
          <table:table-cell office:value-type="string" table:style-name="tablecell">
            <text:p text:style-name="tablealignleft"> DONE (transferring map broken)</text:p>
          </table:table-cell>
        </table:table-row>
        <table:table-row>
          <table:table-cell office:value-type="string" table:style-name="tablecell">
            <text:p text:style-name="tablealignleft"> Controling the movement by motion sensors </text:p>
          </table:table-cell>
          <table:table-cell office:value-type="string" table:style-name="tablecell">
            <text:p text:style-name="tablealignleft"> 2 </text:p>
          </table:table-cell>
          <table:table-cell office:value-type="string" table:style-name="tablecell">
            <text:p text:style-name="tablealignleft"> NOT DONE </text:p>
          </table:table-cell>
        </table:table-row>
        <table:table-row>
          <table:table-cell office:value-type="string" table:style-name="tablecell">
            <text:p text:style-name="tablealignleft"> Sounds  </text:p>
          </table:table-cell>
          <table:table-cell office:value-type="string" table:style-name="tablecell">
            <text:p text:style-name="tablealignleft"> 3 </text:p>
          </table:table-cell>
          <table:table-cell office:value-type="string" table:style-name="tablecell">
            <text:p text:style-name="tablealignleft"> NOT DONE </text:p>
          </table:table-cell>
        </table:table-row>
        <table:table-row>
          <table:table-cell office:value-type="string" table:style-name="tablecell">
            <text:p text:style-name="tablealignleft"> Background graphics </text:p>
          </table:table-cell>
          <table:table-cell office:value-type="string" table:style-name="tablecell">
            <text:p text:style-name="tablealignleft">3 </text:p>
          </table:table-cell>
          <table:table-cell office:value-type="string" table:style-name="tablecell">
            <text:p text:style-name="tablealignleft"> Just filling the background - no textures</text:p>
          </table:table-cell>
        </table:table-row>
      </table:table>
      <text:h text:style-name="Heading_20_2" text:outline-level="2"><text:bookmark-start text:name="__RefHeading___mini_goals_4"/><text:bookmark-start text:name="mini_goals"/>Mini Goals<text:bookmark-end text:name="__RefHeading___mini_goals_4"/><text:bookmark-end text:name="mini_goals"/></text:h>
      <text:p text:style-name="Text_20_body">First tasks are to draw the ship on the screen and to move it according to user input and minimal physics simulation. Also the basic networking capabilities must be implemented and tested. Ideally the task are split equally for all team members and possibly adjusted on the go.</text:p>
      <text:list text:style-name="List_20_1" text:continue-numbering="false">
        <text:list-item>
          <text:p text:style-name="List_20_1_Content_First"> Communication (client/server TCP connection)</text:p>
        </text:list-item>
        <text:list-item>
          <text:p text:style-name="List_20_1_Content"> Game logic (location of users, collision, reaching goal)</text:p>
        </text:list-item>
        <text:list-item>
          <text:p text:style-name="List_20_1_Content"> Map representation (How to create, share with another user, how to draw on screen)</text:p>
        </text:list-item>
        <text:list-item>
          <text:p text:style-name="List_20_1_Content_Last"> Other views (Starting the game, setting up connection etc.)</text:p>
        </text:list-item>
      </text:list>
      <text:h text:style-name="Heading_20_2" text:outline-level="2"><text:bookmark-start text:name="__RefHeading___design_5"/><text:bookmark-start text:name="design"/>Design<text:bookmark-end text:name="__RefHeading___design_5"/><text:bookmark-end text:name="design"/></text:h>
      <table:table table:style-name="Table">
        <table:table-column table:style-name="odt_auto_style_table_column_2_1"/>
        <table:table-row>
          <table:table-cell office:value-type="string" table:style-name="tablecell">
            <text:p text:style-name="Preformatted_20_Text"><text:s text:c="2"/>spaceShip1.<text:span text:style-name="highlight_me1">image</text:span>.<text:span text:style-name="highlight_me1">setBounds</text:span><text:span text:style-name="highlight_br0">(</text:span>spaceShip1.<text:span text:style-name="highlight_me1">x</text:span>,spaceShip1.<text:span text:style-name="highlight_me1">y</text:span><text:line-break/><text:s text:c="2"/>,spaceShip1.<text:span text:style-name="highlight_me1">x</text:span><text:span text:style-name="highlight_sy0">+</text:span>spaceShip1.<text:span text:style-name="highlight_me1">image</text:span>.<text:span text:style-name="highlight_me1">getIntrinsicWidth</text:span><text:span text:style-name="highlight_br0">(</text:span><text:span text:style-name="highlight_br0">)</text:span><text:line-break/><text:s text:c="2"/>,spaceShip1.<text:span text:style-name="highlight_me1">y</text:span><text:span text:style-name="highlight_sy0">+</text:span>spaceShip1.<text:span text:style-name="highlight_me1">image</text:span>.<text:span text:style-name="highlight_me1">getIntrinsicHeight</text:span><text:span text:style-name="highlight_br0">(</text:span><text:span text:style-name="highlight_br0">)</text:span><text:span text:style-name="highlight_br0">)</text:span><text:span text:style-name="highlight_sy0">;</text:span><text:line-break/><text:s text:c="2"/>spaceShip1.<text:span text:style-name="highlight_me1">image</text:span>.<text:span text:style-name="highlight_me1">draw</text:span><text:span text:style-name="highlight_br0">(</text:span>c<text:span text:style-name="highlight_br0">)</text:span><text:span text:style-name="highlight_sy0">;</text:span><text:line-break/><text:s text:c="2"/>opponentShip.<text:span text:style-name="highlight_me1">image</text:span>.<text:span text:style-name="highlight_me1">setBounds</text:span><text:span text:style-name="highlight_br0">(</text:span>opponentShip.<text:span text:style-name="highlight_me1">x</text:span>,opponentShip.<text:span text:style-name="highlight_me1">y</text:span><text:line-break/><text:s text:c="2"/>,opponentShip.<text:span text:style-name="highlight_me1">x</text:span><text:span text:style-name="highlight_sy0">+</text:span>opponentShip.<text:span text:style-name="highlight_me1">image</text:span>.<text:span text:style-name="highlight_me1">getIntrinsicWidth</text:span><text:span text:style-name="highlight_br0">(</text:span><text:span text:style-name="highlight_br0">)</text:span><text:line-break/><text:s text:c="2"/>,opponentShip.<text:span text:style-name="highlight_me1">y</text:span><text:span text:style-name="highlight_sy0">+</text:span>opponentShip.<text:span text:style-name="highlight_me1">image</text:span>.<text:span text:style-name="highlight_me1">getIntrinsicHeight</text:span><text:span text:style-name="highlight_br0">(</text:span><text:span text:style-name="highlight_br0">)</text:span><text:span text:style-name="highlight_br0">)</text:span><text:span text:style-name="highlight_sy0">;</text:span><text:line-break/><text:s text:c="2"/>opponentShip.<text:span text:style-name="highlight_me1">image</text:span>.<text:span text:style-name="highlight_me1">draw</text:span><text:span text:style-name="highlight_br0">(</text:span>c<text:span text:style-name="highlight_br0">)</text:span><text:span text:style-name="highlight_sy0">;</text:span></text:p>
          </table:table-cell>
        </table:table-row>
      </table:table>
      <text:h text:style-name="Heading_20_2" text:outline-level="2"><text:bookmark-start text:name="__RefHeading___screen_shots_6"/><text:bookmark-start text:name="screen_shots"/>Screen shots<text:bookmark-end text:name="__RefHeading___screen_shots_6"/><text:bookmark-end text:name="screen_shots"/></text:h>
      <text:p text:style-name="Text_20_body">(when ready)<text:line-break/>
<draw:frame draw:style-name="media" draw:name="2" text:anchor-type="as-char" draw:z-index="2" svg:width="21.166666666667cm" style:rel-width="100%" svg:height="16.748125cm" style:rel-height="scale"><draw:image xlink:href="Pictures/201f8f0f7cfa57d53c159ae6ca6f667a.png" xlink:type="simple" xlink:show="embed" xlink:actuate="onLoad"/></draw:frame><text:line-break/>
Actual game footage from early version
<draw:frame draw:style-name="media" draw:name="3" text:anchor-type="as-char" draw:z-index="3" svg:width="32.305625cm" style:rel-width="100%" svg:height="16.853958333333cm" style:rel-height="scale"><draw:image xlink:href="Pictures/8f7fc9e57e225f47d64b56053615d923.png" xlink:type="simple" xlink:show="embed" xlink:actuate="onLoad"/></draw:frame><text:line-break/>
Two emulator windows running multiplayer</text:p>
      <text:h text:style-name="Heading_20_2" text:outline-level="2"><text:bookmark-start text:name="__RefHeading___implementation_comments_7"/><text:bookmark-start text:name="implementation_comments"/>Implementation Comments<text:bookmark-end text:name="__RefHeading___implementation_comments_7"/><text:bookmark-end text:name="implementation_comments"/></text:h>
      <text:p text:style-name="Text_20_body">port forwarding for emulator acting as the server</text:p>
      <text:p text:style-name="Preformatted_20_Text">adb -s emulator-5554 forward tcp:4444 tcp:4444</text:p>
      <text:h text:style-name="Heading_20_2" text:outline-level="2"><text:bookmark-start text:name="__RefHeading___presentation_8"/><text:bookmark-start text:name="presentation"/>Presentation<text:bookmark-end text:name="__RefHeading___presentation_8"/><text:bookmark-end text:name="presentation"/></text:h>
      <text:p text:style-name="Text_20_body">(powerpoint or pdf slides file)</text:p>
      <text:p text:style-name="Text_20_body"><text:a xlink:type="simple" xlink:href="http://codecamp.fi/doku.php/android2010/grp12/racedroid.ppt" text:style-name="Internet_20_link" text:visited-style-name="Visited_20_Internet_20_Link">racedroid.ppt</text:a><text:line-break/>
<text:a xlink:type="simple" xlink:href="http://codecamp.fi/doku.php/android2010/grp12/racedroid.ppt_compatibility_mode_.pdf" text:style-name="Internet_20_link" text:visited-style-name="Visited_20_Internet_20_Link">racedroid.ppt_compatibility_mode_.pdf</text:a></text:p>
      <text:h text:style-name="Heading_20_2" text:outline-level="2"><text:bookmark-start text:name="__RefHeading___package_9"/><text:bookmark-start text:name="package"/>Package<text:bookmark-end text:name="__RefHeading___package_9"/><text:bookmark-end text:name="package"/></text:h>
      <text:p text:style-name="Text_20_body">Packaged binary:
<text:a xlink:type="simple" xlink:href="http://codecamp.fi/doku.php/android2010/grp12/racedroid.apk.zip" text:style-name="Internet_20_link" text:visited-style-name="Visited_20_Internet_20_Link">racedroid.apk.zip</text:a><text:line-break/>
Source code: 
<text:a xlink:type="simple" xlink:href="http://codecamp.fi/doku.php/android2010/grp12/racedroid.zip" text:style-name="Internet_20_link" text:visited-style-name="Visited_20_Internet_20_Link">racedroid.zip</text:a></text:p>
      <text:h text:style-name="Heading_20_3" text:outline-level="3"><text:bookmark-start text:name="__RefHeading___how_to_run_10"/><text:bookmark-start text:name="how_to_run"/>How to run<text:bookmark-end text:name="__RefHeading___how_to_run_10"/><text:bookmark-end text:name="how_to_run"/></text:h>
      <text:h text:style-name="Heading_20_2" text:outline-level="2"><text:bookmark-start text:name="__RefHeading___conclusion_of_your_work_11"/><text:bookmark-start text:name="conclusion_of_your_work"/>Conclusion of your work<text:bookmark-end text:name="__RefHeading___conclusion_of_your_work_11"/><text:bookmark-end text:name="conclusion_of_your_work"/></text:h>
      <text:p text:style-name="Text_20_body">(what was good, what was bad, impressive or depressive things in android development)</text:p>
      <text:h text:style-name="Heading_20_2" text:outline-level="2"><text:bookmark-start text:name="__RefHeading___report_and_brochure_12"/><text:bookmark-start text:name="report_and_brochure"/>Report and Brochure<text:bookmark-end text:name="__RefHeading___report_and_brochure_12"/><text:bookmark-end text:name="report_and_brochure"/></text:h>
      <text:p text:style-name="Text_20_body"><text:a xlink:type="simple" xlink:href="http://codecamp.fi/doku.php/android2010/grp12/racedroid_report3.pdf" text:style-name="Internet_20_link" text:visited-style-name="Visited_20_Internet_20_Link">racedroid_report3.pdf</text:a><text:line-break/>
<text:a xlink:type="simple" xlink:href="http://codecamp.fi/doku.php/android2010/grp12/racedroid_brochure.pdf" text:style-name="Internet_20_link" text:visited-style-name="Visited_20_Internet_20_Link">racedroid_brochure.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android2010:grp12:start</dc:title>
  </office:meta>
</office:document-meta>
</file>