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cedc5c9f3946948a534bf5b4071ef9.png"/>
  <manifest:file-entry manifest:media-type="image/png" manifest:full-path="Pictures/e00ea61b41682a546b5ec938a6e221a7.png"/>
  <manifest:file-entry manifest:media-type="image/png" manifest:full-path="Pictures/b266e297daa8caee2c01a47a17251d63.png"/>
  <manifest:file-entry manifest:media-type="image/png" manifest:full-path="Pictures/e213868e72e68a1180a57499b07bfa57.png"/>
  <manifest:file-entry manifest:media-type="image/png" manifest:full-path="Pictures/0cb9374f7314794dc4bef211ec4cff8e.png"/>
  <manifest:file-entry manifest:media-type="image/png" manifest:full-path="Pictures/2ea21a028147a13254d3275473d07d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2010:grp7:start"/><text:bookmark-start text:name="__RefHeading___morphing_maze_1"/><text:bookmark-start text:name="morphing_maze"/>Morphing Maze<text:bookmark-end text:name="__RefHeading___morphing_maze_1"/><text:bookmark-end text:name="morphing_maze"/></text:h>
      <text:p text:style-name="Text_20_body"><text:span text:style-name="Strong_20_Emphasis">grp7 – Group members</text:span></text:p>
      <text:p text:style-name="Text_20_body">Jarno Lehto 0334801</text:p>
      <text:p text:style-name="Text_20_body">Jukka Stranden 0237911</text:p>
      <text:p text:style-name="Text_20_body">Marko Suhonen 0259290</text:p>
      <text:h text:style-name="Heading_20_2" text:outline-level="2"><text:bookmark-start text:name="__RefHeading___idea_2"/><text:bookmark-start text:name="idea"/>Idea<text:bookmark-end text:name="__RefHeading___idea_2"/><text:bookmark-end text:name="idea"/></text:h>
      <text:p text:style-name="Text_20_body"><draw:frame draw:style-name="media" draw:name="0" text:anchor-type="as-char" draw:z-index="0" svg:width="1.905cm" svg:height="1.905cm"><draw:image xlink:href="Pictures/62cedc5c9f3946948a534bf5b4071ef9.png" xlink:type="simple" xlink:show="embed" xlink:actuate="onLoad"/></draw:frame></text:p>
      <text:p text:style-name="Text_20_body">Morphing Labyrinth is a game where the player tries to get a piece from start to finish through a maze. The player can manipulate the maze by moving the maze pieces. The manipulation works so that the player will turn a tile piece and then “push” it into the maze from one end. This pushes the tiles in that line forward and one tile “falls off” from the maze on the other end of the maze. This fallen off tile is the new tile that can be rotated and then pushed into another place. The player can move his unit piece in the labyrinth between labyrinth changes.</text:p>
      <text:p text:style-name="Text_20_body">The main goal of our labyrinth is to collect 3 treasures with as little maze changes as possible. First treasure always appears in the upper right corner but after that its location is determined randomly.</text:p>
      <text:p text:style-name="Text_20_body"><draw:frame draw:style-name="media" draw:name="android2010:grp7:labyrinth.png Legend" text:anchor-type="as-char" draw:z-index="0" svg:width="5.2916666666667cm"><draw:text-box><text:p text:style-name="legendcenter"><draw:frame draw:style-name="media" draw:name="android2010:grp7:labyrinth.png" text:anchor-type="as-char" draw:z-index="1" svg:width="5.2916666666667cm" svg:height="5.2916666666667cm"><draw:image xlink:href="Pictures/e00ea61b41682a546b5ec938a6e221a7.png" xlink:type="simple" xlink:show="embed" xlink:actuate="onLoad"/></draw:frame>android2010:grp7:labyrinth.png</text:p></draw:text-box></draw:frame></text:p>
      <text:p text:style-name="Text_20_body"><text:span text:style-name="Emphasis">A sample labyrinth. Blue circle is the player piece and the orange circle is the goal.</text:span></text:p>
      <text:h text:style-name="Heading_20_2" text:outline-level="2"><text:bookmark-start text:name="__RefHeading___features_3"/><text:bookmark-start text:name="features"/>Features<text:bookmark-end text:name="__RefHeading___features_3"/><text:bookmark-end text:name="features"/></text:h>
      <text:p text:style-name="Text_20_body">1 = most critical or core .. leats citical or core feature</text:p>
      <table:table table:style-name="Table">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Priority </text:p>
          </table:table-cell>
          <table:table-cell office:value-type="string" table:style-name="tableheader">
            <text:p text:style-name="Table_20_Heading"> Implemented? </text:p>
          </table:table-cell>
        </table:table-row>
        <table:table-row>
          <table:table-cell office:value-type="string" table:style-name="tablecell">
            <text:p text:style-name="tablealignleft"> Drawing the board </text:p>
          </table:table-cell>
          <table:table-cell office:value-type="string" table:style-name="tablecell">
            <text:p text:style-name="tablealignleft"> 1 </text:p>
          </table:table-cell>
          <table:table-cell office:value-type="string" table:style-name="tablecell">
            <text:p text:style-name="tablealignleft"> Yes </text:p>
          </table:table-cell>
        </table:table-row>
        <table:table-row>
          <table:table-cell office:value-type="string" table:style-name="tablecell">
            <text:p text:style-name="tablealignleft"> Piece movement </text:p>
          </table:table-cell>
          <table:table-cell office:value-type="string" table:style-name="tablecell">
            <text:p text:style-name="tablealignleft"> 1 </text:p>
          </table:table-cell>
          <table:table-cell office:value-type="string" table:style-name="tablecell">
            <text:p text:style-name="tablealignleft"> Yes </text:p>
          </table:table-cell>
        </table:table-row>
        <table:table-row>
          <table:table-cell office:value-type="string" table:style-name="tablecell">
            <text:p text:style-name="tablealignleft"> Tile movement </text:p>
          </table:table-cell>
          <table:table-cell office:value-type="string" table:style-name="tablecell">
            <text:p text:style-name="tablealignleft"> 1 </text:p>
          </table:table-cell>
          <table:table-cell office:value-type="string" table:style-name="tablecell">
            <text:p text:style-name="tablealignleft"> Yes </text:p>
          </table:table-cell>
        </table:table-row>
        <table:table-row>
          <table:table-cell office:value-type="string" table:style-name="tablecell">
            <text:p text:style-name="tablealignleft"> Tile rotation </text:p>
          </table:table-cell>
          <table:table-cell office:value-type="string" table:style-name="tablecell">
            <text:p text:style-name="tablealignleft"> 2 </text:p>
          </table:table-cell>
          <table:table-cell office:value-type="string" table:style-name="tablecell">
            <text:p text:style-name="tablealignleft"> Yes </text:p>
          </table:table-cell>
        </table:table-row>
        <table:table-row>
          <table:table-cell office:value-type="string" table:style-name="tablecell">
            <text:p text:style-name="tablealignleft"> Error toasts </text:p>
          </table:table-cell>
          <table:table-cell office:value-type="string" table:style-name="tablecell">
            <text:p text:style-name="tablealignleft"> 2 </text:p>
          </table:table-cell>
          <table:table-cell office:value-type="string" table:style-name="tablecell">
            <text:p text:style-name="tablealignleft"> Yes </text:p>
          </table:table-cell>
        </table:table-row>
        <table:table-row>
          <table:table-cell office:value-type="string" table:style-name="tablecell">
            <text:p text:style-name="tablealignleft"> Goal detection </text:p>
          </table:table-cell>
          <table:table-cell office:value-type="string" table:style-name="tablecell">
            <text:p text:style-name="tablealignleft"> 2 </text:p>
          </table:table-cell>
          <table:table-cell office:value-type="string" table:style-name="tablecell">
            <text:p text:style-name="tablealignleft"> Yes </text:p>
          </table:table-cell>
        </table:table-row>
        <table:table-row>
          <table:table-cell office:value-type="string" table:style-name="tablecell">
            <text:p text:style-name="tablealignleft"> Turn counter </text:p>
          </table:table-cell>
          <table:table-cell office:value-type="string" table:style-name="tablecell">
            <text:p text:style-name="tablealignleft"> 3 </text:p>
          </table:table-cell>
          <table:table-cell office:value-type="string" table:style-name="tablecell">
            <text:p text:style-name="tablealignleft"> Yes </text:p>
          </table:table-cell>
        </table:table-row>
        <table:table-row>
          <table:table-cell office:value-type="string" table:style-name="tablecell">
            <text:p text:style-name="tablealignleft"> Options menu </text:p>
          </table:table-cell>
          <table:table-cell office:value-type="string" table:style-name="tablecell">
            <text:p text:style-name="tablealignleft"> 3 </text:p>
          </table:table-cell>
          <table:table-cell office:value-type="string" table:style-name="tablecell">
            <text:p text:style-name="tablealignleft"> Yes </text:p>
          </table:table-cell>
        </table:table-row>
      </table:table>
      <text:h text:style-name="Heading_20_2" text:outline-level="2"><text:bookmark-start text:name="__RefHeading___mini_goals_4"/><text:bookmark-start text:name="mini_goals"/>Mini Goals<text:bookmark-end text:name="__RefHeading___mini_goals_4"/><text:bookmark-end text:name="mini_goals"/></text:h>
      <text:p text:style-name="Text_20_body">- Create and draw the board – Done!</text:p>
      <text:p text:style-name="Text_20_body">- Create player character on the board – Done!</text:p>
      <text:p text:style-name="Text_20_body">- Create player movement – Done!</text:p>
      <text:p text:style-name="Text_20_body">- Tile movement – Done!</text:p>
      <text:p text:style-name="Text_20_body">- Goal detection – Done!</text:p>
      <text:p text:style-name="Text_20_body">- Score Calculation &amp; End game detection – Done!</text:p>
      <text:p text:style-name="Text_20_body">- Menu – Done!</text:p>
      <text:h text:style-name="Heading_20_2" text:outline-level="2"><text:bookmark-start text:name="__RefHeading___design_5"/><text:bookmark-start text:name="design"/>Design<text:bookmark-end text:name="__RefHeading___design_5"/><text:bookmark-end text:name="design"/></text:h>
      <text:p text:style-name="Text_20_body"><draw:frame draw:style-name="media" draw:name="2" text:anchor-type="as-char" draw:z-index="2" svg:width="19.3675cm" style:rel-width="100%" svg:height="11.191875cm" style:rel-height="scale"><draw:image xlink:href="Pictures/b266e297daa8caee2c01a47a17251d63.png" xlink:type="simple" xlink:show="embed" xlink:actuate="onLoad"/></draw:frame></text:p>
      <text:p text:style-name="Text_20_body">The above class diagram shows the preliminary design of the game engine. MorphingMaze in mm.control is the user interface or activity that controls the game.</text:p>
      <text:p text:style-name="Text_20_body"><text:span text:style-name="Strong_20_Emphasis">Board</text:span>: Represents the game board. Handles the maze creation and keeps track of it. Board offers operations for UI which return a boolean value in most cases. Board class creates the maze, checks player movement, keeps track of player location and keeps score and turn counters. It is just controlled by the UI.</text:p>
      <text:p text:style-name="Text_20_body"><text:span text:style-name="Strong_20_Emphasis">Tile</text:span>: Represents a single tile in the maze. Has functions for turning the tile, checking what angle a tile is at and adding or deleting pieces.</text:p>
      <text:p text:style-name="Text_20_body"><text:span text:style-name="Strong_20_Emphasis">Piece</text:span>: Represents an object on a tile. Pieces are used to represent treasures and there is one treasure on the maze at one point.</text:p>
      <text:h text:style-name="Heading_20_2" text:outline-level="2"><text:bookmark-start text:name="__RefHeading___screen_shots_6"/><text:bookmark-start text:name="screen_shots"/>Screen shots<text:bookmark-end text:name="__RefHeading___screen_shots_6"/><text:bookmark-end text:name="screen_shots"/></text:h>
      <text:p text:style-name="Text_20_body"><draw:frame draw:style-name="media" draw:name="Beginning of the game Legend" text:anchor-type="as-char" draw:z-index="0" svg:width="8.7047916666667cm"><draw:text-box><text:p text:style-name="legendcenter"><draw:frame draw:style-name="media" draw:name="Beginning of the game" text:anchor-type="as-char" draw:z-index="3" svg:width="8.7047916666667cm" svg:height="12.7cm"><draw:image xlink:href="Pictures/e213868e72e68a1180a57499b07bfa57.png" xlink:type="simple" xlink:show="embed" xlink:actuate="onLoad"/></draw:frame>Beginning of the game</text:p></draw:text-box></draw:frame></text:p>
      <text:p text:style-name="Text_20_body">Beginning of the game</text:p>
      <text:p text:style-name="Text_20_body"><draw:frame draw:style-name="media" draw:name="Menu opened Legend" text:anchor-type="as-char" draw:z-index="0" svg:width="8.6783333333333cm"><draw:text-box><text:p text:style-name="legendcenter"><draw:frame draw:style-name="media" draw:name="Menu opened" text:anchor-type="as-char" draw:z-index="4" svg:width="8.6783333333333cm" svg:height="12.85875cm"><draw:image xlink:href="Pictures/0cb9374f7314794dc4bef211ec4cff8e.png" xlink:type="simple" xlink:show="embed" xlink:actuate="onLoad"/></draw:frame>Menu opened</text:p></draw:text-box></draw:frame></text:p>
      <text:p text:style-name="Text_20_body">Menu opened…</text:p>
      <text:p text:style-name="Text_20_body"><draw:frame draw:style-name="media" draw:name="Goal reached, but not end of the game... Legend" text:anchor-type="as-char" draw:z-index="0" svg:width="8.7047916666667cm"><draw:text-box><text:p text:style-name="legendcenter"><draw:frame draw:style-name="media" draw:name="Goal reached, but not end of the game..." text:anchor-type="as-char" draw:z-index="5" svg:width="8.7047916666667cm" svg:height="12.85875cm"><draw:image xlink:href="Pictures/2ea21a028147a13254d3275473d07d01.png" xlink:type="simple" xlink:show="embed" xlink:actuate="onLoad"/></draw:frame>Goal reached, but not end of the game...</text:p></draw:text-box></draw:frame></text:p>
      <text:p text:style-name="Text_20_body">Calculating scores and changing place of the goal</text:p>
      <text:p text:style-name="Text_20_body">-Goal is reached, but still need to collect more treasure</text:p>
      <text:h text:style-name="Heading_20_2" text:outline-level="2"><text:bookmark-start text:name="__RefHeading___implementation_comments_7"/><text:bookmark-start text:name="implementation_comments"/>Implementation Comments<text:bookmark-end text:name="__RefHeading___implementation_comments_7"/><text:bookmark-end text:name="implementation_comments"/></text:h>
      <text:p text:style-name="Text_20_body">We used a single layout that covered the entire screen. Labyrinth pieces were drawn on the canvas and scaled properly. This might have made our program a little bit sluggish although the emulator can add to the sluggishness.</text:p>
      <text:p text:style-name="Text_20_body">We did the implemention so that the UI only needs to access Board class and gets responses from it. Judging by the responses, the UI can draw the board. Our UI implementation uses touch-screen to intuitively initiate maze changes (press on the edge tiles) and to rotate the insertable additional maze tile. Droid itself moves from the arrow keys (up, down, left, right).</text:p>
      <text:p text:style-name="Text_20_body">Originally our idea was to make the character go from start to finish but then we refined it. The character has to collect 3 treasures and the score is calculated from that. The player gets 100 points from every treasure he collects but the score amount is divided by the number of turns it took to collect them. So the more moves the player needs to finish the game, the less points he will get. First treasure always appears in upper right corner but after that treasure placement is random.</text:p>
      <text:h text:style-name="Heading_20_2" text:outline-level="2"><text:bookmark-start text:name="__RefHeading___presentation_8"/><text:bookmark-start text:name="presentation"/>Presentation<text:bookmark-end text:name="__RefHeading___presentation_8"/><text:bookmark-end text:name="presentation"/></text:h>
      <text:p text:style-name="Text_20_body"><text:a xlink:type="simple" xlink:href="http://codecamp.fi/doku.php/android2010/grp7/idea_presentation.ppt" text:style-name="Internet_20_link" text:visited-style-name="Visited_20_Internet_20_Link">Idea presentation</text:a></text:p>
      <text:p text:style-name="Text_20_body"><text:a xlink:type="simple" xlink:href="http://codecamp.fi/doku.php/android2010/grp7/final_presentation.pdf" text:style-name="Internet_20_link" text:visited-style-name="Visited_20_Internet_20_Link">Final presentation</text:a></text:p>
      <text:p text:style-name="Text_20_body"><text:a xlink:type="simple" xlink:href="http://codecamp.fi/doku.php/android2010/grp7/ad_brochyre.pdf" text:style-name="Internet_20_link" text:visited-style-name="Visited_20_Internet_20_Link"> Advertisement Brochyre</text:a></text:p>
      <text:p text:style-name="Text_20_body"><text:a xlink:type="simple" xlink:href="http://codecamp.fi/doku.php/android2010/grp7/grp7_whitepaper.pdf" text:style-name="Internet_20_link" text:visited-style-name="Visited_20_Internet_20_Link">White paper of the application</text:a></text:p>
      <text:h text:style-name="Heading_20_2" text:outline-level="2"><text:bookmark-start text:name="__RefHeading___package_9"/><text:bookmark-start text:name="package"/>Package<text:bookmark-end text:name="__RefHeading___package_9"/><text:bookmark-end text:name="package"/></text:h>
      <text:p text:style-name="Text_20_body"><text:a xlink:type="simple" xlink:href="http://codecamp.fi/doku.php/android2010/grp7/morphing_maze_api_level4.zip" text:style-name="Internet_20_link" text:visited-style-name="Visited_20_Internet_20_Link">morphing_maze_api_level4.zip</text:a>
\tThis file also contains source code in an Eclipse compatible zipped file.</text:p>
      <text:h text:style-name="Heading_20_3" text:outline-level="3"><text:bookmark-start text:name="__RefHeading___how_to_run_10"/><text:bookmark-start text:name="how_to_run"/>How to run<text:bookmark-end text:name="__RefHeading___how_to_run_10"/><text:bookmark-end text:name="how_to_run"/></text:h>
      <text:p text:style-name="Text_20_body">This file contains MorphingMaze.apk which is selfsigned install file. Minimum firmware requirement is Android API version 1.6 (level 4). Install normally into phone or emulator. <text:line-break/>
No special requirement - the installed sofware menu contains an icon to start the application.</text:p>
      <text:h text:style-name="Heading_20_2" text:outline-level="2"><text:bookmark-start text:name="__RefHeading___conclusion_of_your_work_11"/><text:bookmark-start text:name="conclusion_of_your_work"/>Conclusion of your work<text:bookmark-end text:name="__RefHeading___conclusion_of_your_work_11"/><text:bookmark-end text:name="conclusion_of_your_work"/></text:h>
      <text:p text:style-name="Text_20_body">Android is based on Java so it's very programmer friendly. Changing program icons and adding graphics to a program is easy. <text:line-break/>
The best approach into mobile device software development so far.
<text:line-break/></text:p>
      <text:p text:style-name="Text_20_body">The only negative thought comes from the layouts which have varying limitations on how they can be used. Thou' the original idea of layouts is go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0:grp7:start</dc:title>
  </office:meta>
</office:document-meta>
</file>