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e0cbaa1f72c25ff2802935a6a57a5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droid2012:grp1:start"/>GROUP 1</text:p>
      <text:p text:style-name="Text_20_body">“Enempi sellasia nelosketjun miehiä”</text:p>
      <text:p text:style-name="Text_20_body">Mission:</text:p>
      <text:p text:style-name="Text_20_body">Create a better version of the legendary game <text:span text:style-name="Strong_20_Emphasis"><text:span text:style-name="Emphasis">Pong</text:span></text:span></text:p>
      <text:p text:style-name="Text_20_body">How we are going to do it:</text:p>
      <text:p text:style-name="Text_20_body">-Add more functions and details</text:p>
      <text:list text:style-name="Numbering_20_1" text:continue-numbering="false">
        <text:list-item>
          <text:p text:style-name="Numbering_20_1_Content_First"> the game “evolves” harder the further it goes</text:p>
        </text:list-item>
        <text:list-item>
          <text:p text:style-name="Numbering_20_1_Content_Last"> special skills ( random items will appear randomly on game area → affecting on speed, bar size etc.)</text:p>
        </text:list-item>
      </text:list>
      <text:p text:style-name="Text_20_body"><draw:frame draw:style-name="media" draw:name="0" text:anchor-type="as-char" draw:z-index="0" svg:width="16.271875cm" svg:height="14.631458333333cm"><draw:image xlink:href="Pictures/be0cbaa1f72c25ff2802935a6a57a5e1.jpg" xlink:type="simple" xlink:show="embed" xlink:actuate="onLoad"/></draw:frame></text:p>
      <text:p text:style-name="Text_20_body">Sorsa: <text:a xlink:type="simple" xlink:href="http://codecamp.fi/doku.php/android2012/grp1/pong1700.tar.gz" text:style-name="Internet_20_link" text:visited-style-name="Visited_20_Internet_20_Link">pong1700.tar.gz</text:a>
<text:a xlink:type="simple" xlink:href="http://codecamp.fi/doku.php/android2012/grp1/pong1835.tar.gz" text:style-name="Internet_20_link" text:visited-style-name="Visited_20_Internet_20_Link">pong1835.tar.gz</text:a></text:p>
      <text:p text:style-name="Text_20_body"><text:a xlink:type="simple" xlink:href="http://mikeyhogarth.wordpress.com/2010/10/09/how-to-develop-pong-for-android/" text:style-name="Internet_20_link" text:visited-style-name="Visited_20_Internet_20_Link">http://mikeyhogarth.wordpress.com/2010/10/09/how-to-develop-pong-for-androi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012:grp1:start</dc:title>
  </office:meta>
</office:document-meta>
</file>