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40b0409babb4df45ace96755299c5da.jpg"/>
  <manifest:file-entry manifest:media-type="image/jpeg" manifest:full-path="Pictures/384b27697144c18d43fe6863ba2c1e9d.jpg"/>
  <manifest:file-entry manifest:media-type="image/png" manifest:full-path="Pictures/7abb666a98ceefc8d93f510783f130b8.png"/>
  <manifest:file-entry manifest:media-type="image/png" manifest:full-path="Pictures/f1b4e2e74890e09f0acb9247a7dd795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2:grp4:start"/><text:bookmark-start text:name="__RefHeading___ihansama_-_moocow_1"/><text:bookmark-start text:name="ihansama_-_moocow"/>IhanSama - MooCow<text:bookmark-end text:name="__RefHeading___ihansama_-_moocow_1"/><text:bookmark-end text:name="ihansama_-_moocow"/></text:h>
      <text:list text:style-name="Numbering_20_1" text:continue-numbering="false">
        <text:list-item>
          <text:p text:style-name="Numbering_20_1_Content_First"> Ilkka Virta</text:p>
        </text:list-item>
        <text:list-item>
          <text:p text:style-name="Numbering_20_1_Content_Last"> Hanna Salopaasi</text:p>
        </text:list-item>
      </text:list>
      <text:h text:style-name="Heading_20_2" text:outline-level="2"><text:bookmark-start text:name="__RefHeading___idea_2"/><text:bookmark-start text:name="idea"/>Idea<text:bookmark-end text:name="__RefHeading___idea_2"/><text:bookmark-end text:name="idea"/></text:h>
      <text:p text:style-name="Text_20_body">The idea of the game originally comes from the classic word game Scrabble. MooCow combines Scrabble elements with those from Bookworm Adventures, a word adventure game by PopCap games. </text:p>
      <text:p text:style-name="Text_20_body"><text:line-break/>
<draw:frame draw:style-name="media" draw:name="0" text:anchor-type="as-char" draw:z-index="0" svg:width="5.2916666666667cm" svg:height="3.96875cm"><draw:image xlink:href="Pictures/340b0409babb4df45ace96755299c5da.jpg" xlink:type="simple" xlink:show="embed" xlink:actuate="onLoad"/></draw:frame></text:p>
      <text:p text:style-name="Text_20_body">The original Scrabble, oh so manual</text:p>
      <text:p text:style-name="Text_20_body"><text:line-break/>
<draw:frame draw:style-name="media" draw:name="1" text:anchor-type="as-char" draw:z-index="1" svg:width="5.2916666666667cm" svg:height="3.9460714285714cm"><draw:image xlink:href="Pictures/384b27697144c18d43fe6863ba2c1e9d.jpg" xlink:type="simple" xlink:show="embed" xlink:actuate="onLoad"/></draw:frame></text:p>
      <text:p text:style-name="Text_20_body">Adventuring with the Bookworm</text:p>
      <text:p text:style-name="Text_20_body"><text:line-break/>
The idea is to form words from a 4×4 grid of letters, so 16 letters. New letters are generated to the place of used ones from a pool used in Scrabble. Differing from the originals in MooCow user playes against time. Committing proper words increases the timer according to the lenght of the committed word. </text:p>
      <text:p text:style-name="Text_20_body">MooCow gives the player a nice, cow friendly environment to practise their wording skills. You can now enjoy cows even if you're allergic!</text:p>
      <text:p text:style-name="Text_20_body">MooCow has a build in dictionary containing over 128000 words and of course the awesomest special effects available on the market! Ask yourself how can you live without the rotating buttons? You'll want them all your Android apps from now on!</text:p>
      <text:h text:style-name="Heading_20_2" text:outline-level="2"><text:bookmark-start text:name="__RefHeading___screenshots_3"/><text:bookmark-start text:name="screenshots"/>Screenshots<text:bookmark-end text:name="__RefHeading___screenshots_3"/><text:bookmark-end text:name="screenshots"/></text:h>
      <text:p text:style-name="Text_20_body"><draw:frame draw:style-name="media" draw:name="2" text:anchor-type="as-char" draw:z-index="2" svg:width="5.2916666666667cm" svg:height="8.6523017473118cm"><draw:image xlink:href="Pictures/7abb666a98ceefc8d93f510783f130b8.png" xlink:type="simple" xlink:show="embed" xlink:actuate="onLoad"/></draw:frame></text:p>
      <text:p text:style-name="Text_20_body">Basic game view</text:p>
      <text:p text:style-name="Text_20_body"><text:line-break/>
<draw:frame draw:style-name="media" draw:name="3" text:anchor-type="as-char" draw:z-index="3" svg:width="5.2916666666667cm" svg:height="8.729633401222cm"><draw:image xlink:href="Pictures/f1b4e2e74890e09f0acb9247a7dd795a.png" xlink:type="simple" xlink:show="embed" xlink:actuate="onLoad"/></draw:frame></text:p>
      <text:p text:style-name="Text_20_body">Timed out</text:p>
      <text:h text:style-name="Heading_20_2" text:outline-level="2"><text:bookmark-start text:name="__RefHeading___code_4"/><text:bookmark-start text:name="code"/>Code<text:bookmark-end text:name="__RefHeading___code_4"/><text:bookmark-end text:name="code"/></text:h>
      <text:p text:style-name="Text_20_body"><text:span text:style-name="Strong_20_Emphasis">Upload and attach the .apk file for others to install your game to their devices</text:span></text:p>
      <text:p text:style-name="Text_20_body">Upload and attach your project <text:span text:style-name="Strong_20_Emphasis">source code</text:span> package here.</text:p>
      <text:list text:style-name="List_20_1" text:continue-numbering="false">
        <text:list-item>
          <text:p text:style-name="List_20_1_Content_First"> Clean up compiled binary files before making package</text:p>
        </text:list-item>
        <text:list-item>
          <text:p text:style-name="List_20_1_Content_Last"> Use .zip format</text:p>
        </text:list-item>
      </text:list>
      <text:h text:style-name="Heading_20_2" text:outline-level="2"><text:bookmark-start text:name="__RefHeading___conclusion_5"/><text:bookmark-start text:name="conclusion"/>Conclusion<text:bookmark-end text:name="__RefHeading___conclusion_5"/><text:bookmark-end text:name="conclusion"/></text:h>
      <text:p text:style-name="Text_20_body">Your group comments and thinkings of developing you project in Android
environ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2:grp4:start</dc:title>
  </office:meta>
</office:document-meta>
</file>