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2:grp5:start"/><text:bookmark-start text:name="__RefHeading___group_5_1"/><text:bookmark-start text:name="group_5"/>Group 5<text:bookmark-end text:name="__RefHeading___group_5_1"/><text:bookmark-end text:name="group_5"/></text:h>
      <text:p text:style-name="Text_20_body">Team Members :</text:p>
      <text:p text:style-name="Text_20_body">Sara Hisham </text:p>
      <text:p text:style-name="Text_20_body">Mohamed El Beheri </text:p>
      <text:p text:style-name="Text_20_body">Ahmed Moataz</text:p>
      <text:p text:style-name="Text_20_body">Michael louis</text:p>
      <text:p text:style-name="Horizontal_20_Line"/>
      <text:p text:style-name="Text_20_body">Project Idea:</text:p>
      <text:p text:style-name="Text_20_body">Cannon Game that allow the player to through different projectiles of hitting the aimed target </text:p>
      <text:p text:style-name="Text_20_body">and making some effects for each projectile with cool controls for aiming the cannon</text:p>
      <text:p text:style-name="Horizontal_20_Line"/>
      <text:p text:style-name="Text_20_body">Screen Shots:</text:p>
      <text:p text:style-name="Text_20_body"><draw:frame draw:style-name="media" draw:name="0" text:anchor-type="as-char" draw:z-index="0" svg:width="5.2916666666667cm" svg:height="5.2916666666667cm"><draw:image xlink:href="/var/www/wiki/data/media/android2012/grp5/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2:grp5:start</dc:title>
  </office:meta>
</office:document-meta>
</file>