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43094d6992167c3ca1eab815cbff54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ndroid2012:grp6:start"/><text:bookmark-start text:name="__RefHeading___pin-bricks_1"/><text:bookmark-start text:name="pin-bricks"/>Pin-Bricks<text:bookmark-end text:name="__RefHeading___pin-bricks_1"/><text:bookmark-end text:name="pin-bricks"/></text:h>
      <text:list text:style-name="Numbering_20_1" text:continue-numbering="false">
        <text:list-item>
          <text:p text:style-name="Numbering_20_1_Content_First"> Ehab M.Ashraf  </text:p>
        </text:list-item>
        <text:list-item>
          <text:p text:style-name="Numbering_20_1_Content"> Engy Yehia  </text:p>
        </text:list-item>
        <text:list-item>
          <text:p text:style-name="Numbering_20_1_Content_Last"> Mina Hosny</text:p>
        </text:list-item>
      </text:list>
      <text:h text:style-name="Heading_20_1" text:outline-level="1"><text:bookmark-start text:name="__RefHeading___idea_2"/><text:bookmark-start text:name="idea"/>Idea<text:bookmark-end text:name="__RefHeading___idea_2"/><text:bookmark-end text:name="idea"/></text:h>
      <text:h text:style-name="Heading_20_2" text:outline-level="2"><text:bookmark-start text:name="__RefHeading___the_original_games_3"/><text:bookmark-start text:name="the_original_games"/>The Original Games<text:bookmark-end text:name="__RefHeading___the_original_games_3"/><text:bookmark-end text:name="the_original_games"/></text:h>
      <text:p text:style-name="Text_20_body">The Pin-Bricks is based on two main original games which are :</text:p>
      <text:list text:style-name="Numbering_20_1" text:continue-numbering="false">
        <text:list-item>
          <text:p text:style-name="Numbering_20_1_Content_First"> <text:span text:style-name="Strong_20_Emphasis">Bricks Breaker</text:span></text:p>
          <text:list text:style-name="Numbering_20_1">
            <text:list-item>
              <text:p text:style-name="Numbering_20_1_Content"> The concept of the brick breaker consists of three main objects:</text:p>
              <text:list text:style-name="Numbering_20_1">
                <text:list-item>
                  <text:p text:style-name="Numbering_20_1_Content_Last"> The paddle  - The Ball  - The Bricks</text:p>
                </text:list-item>
              </text:list>
            </text:list-item>
          </text:list>
        </text:list-item>
      </text:list>
      <text:p text:style-name="Text_20_body">      The user uses the paddle to hit the ball in order to break the bricks the aim of the game is to break all the bricks without dropping the ball</text:p>
      <text:list text:style-name="List_20_1" text:continue-numbering="false">
        <text:list-item>
          <text:p text:style-name="LastListParagraph_List_20_1_Content_First"><draw:frame draw:style-name="mediacenter" draw:name="Brick Breaker Legend" text:anchor-type="paragraph" draw:z-index="0" svg:width="5.2916666666667cm"><draw:text-box><text:p text:style-name="legendcenter"><draw:frame draw:style-name="mediacenter" draw:name="Brick Breaker" text:anchor-type="paragraph" draw:z-index="0" svg:width="5.2916666666667cm" svg:height="5.3048628428928cm"><draw:image xlink:href="Pictures/743094d6992167c3ca1eab815cbff542.jpg" xlink:type="simple" xlink:show="embed" xlink:actuate="onLoad"/></draw:frame>Brick Breaker</text:p></draw:text-box></draw:frame></text:p>
        </text:list-item>
      </text:list>
      <text:list text:style-name="Numbering_20_1" text:continue-numbering="false">
        <text:list-item>
          <text:p text:style-name="LastListParagraph_Numbering_20_1_Content_First"> <text:span text:style-name="Strong_20_Emphasis">Pinball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android2012:grp6:start</dc:title>
  </office:meta>
</office:document-meta>
</file>