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896c9d4abb311eca765a8b902764deb.jpg"/>
  <manifest:file-entry manifest:media-type="image/jpeg" manifest:full-path="Pictures/ba7e81af015d724160637151611f0144.jpg"/>
  <manifest:file-entry manifest:media-type="image/jpeg" manifest:full-path="Pictures/875ef147fec9abe14f3be4c4fd44d5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012:grp7:start"/><text:bookmark-start text:name="__RefHeading___group_7_mind_game_1"/><text:bookmark-start text:name="group_7_mind_game"/>Group 7 'Mind Game''<text:bookmark-end text:name="__RefHeading___group_7_mind_game_1"/><text:bookmark-end text:name="group_7_mind_game"/></text:h>
      <text:p text:style-name="Text_20_body"> - Udhyan Timilsina (0376216)</text:p>
      <text:p text:style-name="Text_20_body"> - Sidhartha Yalavarthi (0377192)</text:p>
      <text:h text:style-name="Heading_20_1" text:outline-level="1"><text:bookmark-start text:name="__RefHeading___objective_2"/><text:bookmark-start text:name="objective"/>Objective<text:bookmark-end text:name="__RefHeading___objective_2"/><text:bookmark-end text:name="objective"/></text:h>
      <text:list text:style-name="List_20_1" text:continue-numbering="false">
        <text:list-item>
          <text:p text:style-name="List_20_1_Content_First"> To make a better version of the mind game which helps people to know about the country flags</text:p>
        </text:list-item>
        <text:list-item>
          <text:p text:style-name="List_20_1_Content_Last"> To make an application with more advanced features with different levels of game compared to other similar type of mind game.</text:p>
        </text:list-item>
      </text:list>
      <text:h text:style-name="Heading_20_1" text:outline-level="1"><text:bookmark-start text:name="__RefHeading___progress_3"/><text:bookmark-start text:name="progress"/>Progress<text:bookmark-end text:name="__RefHeading___progress_3"/><text:bookmark-end text:name="progress"/></text:h>
      <text:list text:style-name="List_20_1" text:continue-numbering="false">
        <text:list-item>
          <text:p text:style-name="List_20_1_Content_First"> Able to implement and run the game.</text:p>
        </text:list-item>
        <text:list-item>
          <text:p text:style-name="List_20_1_Content_Last"> Tried to make harder with Increasing number of Levels (Up to 5 levels with limited number of tries )</text:p>
        </text:list-item>
      </text:list>
      <text:h text:style-name="Heading_20_1" text:outline-level="1"><text:bookmark-start text:name="__RefHeading___screen_shots_4"/><text:bookmark-start text:name="screen_shots"/>Screen Shots<text:bookmark-end text:name="__RefHeading___screen_shots_4"/><text:bookmark-end text:name="screen_shots"/></text:h>
      <text:p text:style-name="Text_20_body"><draw:frame draw:style-name="media" draw:name="0" text:anchor-type="as-char" draw:z-index="0" svg:width="2.6458333333333cm" svg:height="4.3629966887417cm"><draw:image xlink:href="Pictures/2896c9d4abb311eca765a8b902764deb.jpg" xlink:type="simple" xlink:show="embed" xlink:actuate="onLoad"/></draw:frame>
<draw:frame draw:style-name="media" draw:name="1" text:anchor-type="as-char" draw:z-index="1" svg:width="2.6458333333333cm" svg:height="4.3978040540541cm"><draw:image xlink:href="Pictures/ba7e81af015d724160637151611f0144.jpg" xlink:type="simple" xlink:show="embed" xlink:actuate="onLoad"/></draw:frame>
<draw:frame draw:style-name="media" draw:name="2" text:anchor-type="as-char" draw:z-index="2" svg:width="2.6458333333333cm" svg:height="4.3742076808352cm"><draw:image xlink:href="Pictures/875ef147fec9abe14f3be4c4fd44d5fb.jpg" xlink:type="simple" xlink:show="embed" xlink:actuate="onLoad"/></draw:frame></text:p>
      <text:h text:style-name="Heading_20_2" text:outline-level="2"><text:bookmark-start text:name="__RefHeading___code_5"/><text:bookmark-start text:name="code"/>Code<text:bookmark-end text:name="__RefHeading___code_5"/><text:bookmark-end text:name="code"/></text:h>
      <text:p text:style-name="Text_20_body"><text:a xlink:type="simple" xlink:href="http://codecamp.fi/doku.php/android2012/grp7/finalversion.zip" text:style-name="Internet_20_link" text:visited-style-name="Visited_20_Internet_20_Link">finalversion.zip</text:a></text:p>
      <text:h text:style-name="Heading_20_2" text:outline-level="2"><text:bookmark-start text:name="__RefHeading___presentation_slides_6"/><text:bookmark-start text:name="presentation_slides"/>Presentation Slides<text:bookmark-end text:name="__RefHeading___presentation_slides_6"/><text:bookmark-end text:name="presentation_slides"/></text:h>
      <text:p text:style-name="Text_20_body"><text:a xlink:type="simple" xlink:href="http://codecamp.fi/doku.php/android2012/grp7/mind_game_.pptx" text:style-name="Internet_20_link" text:visited-style-name="Visited_20_Internet_20_Link">mind_game_.pptx</text:a></text:p>
      <text:h text:style-name="Heading_20_2" text:outline-level="2"><text:bookmark-start text:name="__RefHeading___final_word_7"/><text:bookmark-start text:name="final_word"/>Final Word<text:bookmark-end text:name="__RefHeading___final_word_7"/><text:bookmark-end text:name="final_word"/></text:h>
      <text:list text:style-name="List_20_1" text:continue-numbering="false">
        <text:list-item>
          <text:p text:style-name="List_20_1_Content_First"> We coded  first time for any Android apps.</text:p>
        </text:list-item>
        <text:list-item>
          <text:p text:style-name="List_20_1_Content"> So we tried our best for small game with output.</text:p>
        </text:list-item>
        <text:list-item>
          <text:p text:style-name="List_20_1_Content"> As our Idea is quite familiar so we focused more on the end result</text:p>
        </text:list-item>
        <text:list-item>
          <text:p text:style-name="List_20_1_Content"> In future, we will try  to think of better and unique Idea as we learned much more than we expected. </text:p>
        </text:list-item>
        <text:list-item>
          <text:p text:style-name="List_20_1_Content_Last"> So we are happy what we have now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2:grp7:start</dc:title>
  </office:meta>
</office:document-meta>
</file>