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de:create_android_package"/><text:bookmark-start text:name="__RefHeading___create_android_package_1"/><text:bookmark-start text:name="create_android_package"/>Create Android Package<text:bookmark-end text:name="__RefHeading___create_android_package_1"/><text:bookmark-end text:name="create_android_package"/></text:h>
      <text:h text:style-name="Heading_20_4" text:outline-level="4"><text:bookmark-start text:name="__RefHeading___select_your_project_and_choose_android_export_2"/><text:bookmark-start text:name="select_your_project_and_choose_android_export"/>Select your project and choose android export<text:bookmark-end text:name="__RefHeading___select_your_project_and_choose_android_export_2"/><text:bookmark-end text:name="select_your_project_and_choose_android_expo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de:create_android_package</dc:title>
  </office:meta>
</office:document-meta>
</file>