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tnet:start"/><text:bookmark-start text:name="__RefHeading___microsoft_.net_development_and_environment_1"/><text:bookmark-start text:name="microsoft_.net_development_and_environment"/>Microsoft .NET Development and Environment<text:bookmark-end text:name="__RefHeading___microsoft_.net_development_and_environment_1"/><text:bookmark-end text:name="microsoft_.net_development_and_environment"/></text:h>
      <text:p text:style-name="Text_20_body"><text:span text:style-name="Strong_20_Emphasis">Transfer old programming material her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otnet:start</dc:title>
  </office:meta>
</office:document-meta>
</file>