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underline"><text:span text:style-name="Strong_20_Emphasis"><text:bookmark text:name="dotnet2010:grp5:start"/>TEAM 5 - HOPE</text:span></text:span>
<text:a xlink:type="simple" xlink:href="http://codecamp.fi/doku.php/dotnet2010/grp5/hope.ppt" text:style-name="Internet_20_link" text:visited-style-name="Visited_20_Internet_20_Link">hope.ppt</text:a></text:p>
      <text:list text:style-name="List_20_1" text:continue-numbering="false">
        <text:list-item>
          <text:p text:style-name="List_20_1_Content_First"> Vadim Matveev </text:p>
        </text:list-item>
        <text:list-item>
          <text:p text:style-name="List_20_1_Content"> Tommi Kähkönen </text:p>
        </text:list-item>
        <text:list-item>
          <text:p text:style-name="List_20_1_Content"> Waheed Niaz </text:p>
        </text:list-item>
        <text:list-item>
          <text:p text:style-name="List_20_1_Content_Last"> Bandana Karki</text:p>
        </text:list-item>
      </text:list>
      <text:p text:style-name="Text_20_body"><text:span text:style-name="Strong_20_Emphasis">IDEA</text:span> <text:line-break/>
Our idea is to create a global social network solution for organizing people and organizations in helping others.</text:p>
      <text:p text:style-name="Text_20_body">There are lots of people willing to help other people but they don't necessarily know how to do it or 
where to contact. Also, they might think it is difficult to help. </text:p>
      <text:p text:style-name="Text_20_body">This solution provides its users information about what kind of help is needed all around the world
and how the users can participate in helping.</text:p>
      <text:p text:style-name="Text_20_body">The system enables:</text:p>
      <text:list text:style-name="Numbering_20_1" text:continue-numbering="false">
        <text:list-item>
          <text:p text:style-name="Numbering_20_1_Content_First">the user to see what kinds of helping activities are happening near his location (blood donation, etc.)</text:p>
        </text:list-item>
        <text:list-item>
          <text:p text:style-name="Numbering_20_1_Content">awareness, what where and when it is happening</text:p>
        </text:list-item>
        <text:list-item>
          <text:p text:style-name="Numbering_20_1_Content">not forgetting the disaster after the media looses its interest to it</text:p>
        </text:list-item>
        <text:list-item>
          <text:p text:style-name="Numbering_20_1_Content">co-operation between organizations and people around the globe</text:p>
        </text:list-item>
        <text:list-item>
          <text:p text:style-name="Numbering_20_1_Content">unified resource which is known everywhere</text:p>
        </text:list-item>
        <text:list-item>
          <text:p text:style-name="Numbering_20_1_Content_Last">helpers will also get benefits</text:p>
        </text:list-item>
      </text:list>
      <text:p text:style-name="Text_20_body"><text:span text:style-name="Strong_20_Emphasis">Final Report</text:span><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dotnet2010:grp5:start</dc:title>
  </office:meta>
</office:document-meta>
</file>