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3d2d0823f9fa83d8a89323935e34aeb.jpg"/>
  <manifest:file-entry manifest:media-type="image/jpeg" manifest:full-path="Pictures/66f978191a7f9b0b76d71af175537064.jpg"/>
  <manifest:file-entry manifest:media-type="image/jpeg" manifest:full-path="Pictures/416fdd523b0d8758002165cdb85891fc.jpg"/>
  <manifest:file-entry manifest:media-type="image/jpeg" manifest:full-path="Pictures/f2fc3b8c3967aa2b8e41c48128d4572f.jpg"/>
  <manifest:file-entry manifest:media-type="image/jpeg" manifest:full-path="Pictures/948f0a9eb617995f553014951d90f870.jpg"/>
  <manifest:file-entry manifest:media-type="image/jpeg" manifest:full-path="Pictures/79db01b957f9a322145bd0b53584eafd.jpg"/>
  <manifest:file-entry manifest:media-type="image/jpeg" manifest:full-path="Pictures/f7d3beb1a05073c2dcec065d5017865c.jpg"/>
  <manifest:file-entry manifest:media-type="image/jpeg" manifest:full-path="Pictures/31c8391d1f83d040ed333b2f553ddf4a.jpg"/>
  <manifest:file-entry manifest:media-type="image/jpeg" manifest:full-path="Pictures/e8325b022ff94b06f2740c34d11e5f03.jpg"/>
  <manifest:file-entry manifest:media-type="image/gif" manifest:full-path="Pictures/423ae8be52f86a2bc4ec5e36324f2ef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tnet2010:grp7:start"/><text:bookmark-start text:name="__RefHeading___group_7_1"/><text:bookmark-start text:name="group_7"/>Group 7<text:bookmark-end text:name="__RefHeading___group_7_1"/><text:bookmark-end text:name="group_7"/></text:h>
      <text:h text:style-name="Heading_20_2" text:outline-level="2"><text:bookmark-start text:name="__RefHeading___members_2"/><text:bookmark-start text:name="members"/>Members<text:bookmark-end text:name="__RefHeading___members_2"/><text:bookmark-end text:name="members"/></text:h>
      <text:list text:style-name="List_20_1" text:continue-numbering="false">
        <text:list-item>
          <text:p text:style-name="List_20_1_Content_First"> Nokso</text:p>
        </text:list-item>
        <text:list-item>
          <text:p text:style-name="List_20_1_Content"> Abdullah</text:p>
        </text:list-item>
        <text:list-item>
          <text:p text:style-name="List_20_1_Content"> Ahmadi</text:p>
        </text:list-item>
        <text:list-item>
          <text:p text:style-name="List_20_1_Content_Last"> Lampinen Mikko</text:p>
        </text:list-item>
      </text:list>
      <text:p text:style-name="Text_20_body"><draw:frame draw:style-name="media" draw:name="0" text:anchor-type="as-char" draw:z-index="0" svg:width="1.666875cm" svg:height="4.1275cm"><draw:image xlink:href="Pictures/53d2d0823f9fa83d8a89323935e34aeb.jpg" xlink:type="simple" xlink:show="embed" xlink:actuate="onLoad"/></draw:frame>  <draw:frame draw:style-name="media" draw:name="1" text:anchor-type="as-char" draw:z-index="1" svg:width="2.3283333333333cm" svg:height="3.5454166666667cm"><draw:image xlink:href="Pictures/66f978191a7f9b0b76d71af175537064.jpg" xlink:type="simple" xlink:show="embed" xlink:actuate="onLoad"/></draw:frame>   <draw:frame draw:style-name="media" draw:name="2" text:anchor-type="as-char" draw:z-index="2" svg:width="2.3283333333333cm" svg:height="3.7570833333333cm"><draw:image xlink:href="Pictures/416fdd523b0d8758002165cdb85891fc.jpg" xlink:type="simple" xlink:show="embed" xlink:actuate="onLoad"/></draw:frame>  <draw:frame draw:style-name="media" draw:name="3" text:anchor-type="as-char" draw:z-index="3" svg:width="2.619375cm" svg:height="4.1010416666667cm"><draw:image xlink:href="Pictures/f2fc3b8c3967aa2b8e41c48128d4572f.jpg" xlink:type="simple" xlink:show="embed" xlink:actuate="onLoad"/></draw:frame></text:p>
      <text:h text:style-name="Heading_20_2" text:outline-level="2"><text:bookmark-start text:name="__RefHeading___idea_3"/><text:bookmark-start text:name="idea"/>Idea<text:bookmark-end text:name="__RefHeading___idea_3"/><text:bookmark-end text:name="idea"/></text:h>
      <text:h text:style-name="Heading_20_4" text:outline-level="4"><text:bookmark-start text:name="__RefHeading___make_us_survive_4"/><text:bookmark-start text:name="make_us_survive"/>Make Us Survive<text:bookmark-end text:name="__RefHeading___make_us_survive_4"/><text:bookmark-end text:name="make_us_survive"/></text:h>
      <text:p text:style-name="Text_20_body"><draw:frame draw:style-name="media" draw:name="4" text:anchor-type="as-char" draw:z-index="4" svg:width="1.3229166666667cm" svg:height="1.3229166666667cm"><draw:image xlink:href="Pictures/948f0a9eb617995f553014951d90f870.jpg" xlink:type="simple" xlink:show="embed" xlink:actuate="onLoad"/></draw:frame></text:p>
      <text:h text:style-name="Heading_20_2" text:outline-level="2"><text:bookmark-start text:name="__RefHeading___short_overview_5"/><text:bookmark-start text:name="short_overview"/>Short Overview<text:bookmark-end text:name="__RefHeading___short_overview_5"/><text:bookmark-end text:name="short_overview"/></text:h>
      <text:p text:style-name="Text_20_body">There are lots of dangerous diseases in the world, for which natural cures exist but only a few people have the knowledge of them. The idea is to share knowledge of those cures and make the information available for everyone and allow people to ask for guidance. </text:p>
      <text:h text:style-name="Heading_20_2" text:outline-level="2"><text:bookmark-start text:name="__RefHeading___description_6"/><text:bookmark-start text:name="description"/>Description<text:bookmark-end text:name="__RefHeading___description_6"/><text:bookmark-end text:name="description"/></text:h>
      <text:p text:style-name="Text_20_body">*  Have you ever heared about the Dengue (Dingi) mosquito?</text:p>
      <text:p text:style-name="Text_20_body">*  Dengue is the most common mosquito-borne viral disease of humans that in recent years has become a major international public health concern. Globally, 2.5 billion people live in areas where dengue viruses can be transmitted.</text:p>
      <text:p text:style-name="Text_20_body">*  During the 19th century, dengue was considered a sporadic disease that caused epidemics at long intervals, a reflection of the slow pace of transport and limited travel at that time. Today, dengue ranks as the most important mosquito-borne viral disease in the world. For instance, Philippines is one of the top countries that face this mosquito virus.</text:p>
      <text:p text:style-name="Text_20_body">*  Thousands of people die without having the opportunities to go under proper medication and treatment. This is because, no particular medicine or vaccine is developed for this kind of disease. However, there are people living in the mountain and in the heart of the forest, who are aware of a special kind of plant or natural medicine and whose experience is so much important for other people. They can share the medicine to other people, but they hardly find a way to do that.</text:p>
      <text:p text:style-name="Text_20_body">*  Not only in the Philippines, but also in other countries of world, the same disease can occure. In the picture below, you can see the countries that are in high risk of this disease.
<draw:frame draw:style-name="media" draw:name="5" text:anchor-type="as-char" draw:z-index="5" svg:width="14.472708333333cm" svg:height="9.7102083333333cm"><draw:image xlink:href="Pictures/79db01b957f9a322145bd0b53584eafd.jpg" xlink:type="simple" xlink:show="embed" xlink:actuate="onLoad"/></draw:frame></text:p>
      <text:p text:style-name="Text_20_body">- Referenc: World Health Organization. <text:a xlink:type="simple" xlink:href="http://www.who.int/csr/disease/dengue/impact/en/index.html" text:style-name="Internet_20_link" text:visited-style-name="Visited_20_Internet_20_Link">http://www.who.int/csr/disease/dengue/impact/en/index.html</text:a>.
<draw:frame draw:style-name="media" draw:name="6" text:anchor-type="as-char" draw:z-index="6" svg:width="13.202708333333cm" svg:height="9.7895833333333cm"><draw:image xlink:href="Pictures/f7d3beb1a05073c2dcec065d5017865c.jpg" xlink:type="simple" xlink:show="embed" xlink:actuate="onLoad"/></draw:frame></text:p>
      <text:p text:style-name="Text_20_body">- Referenc: World Health Organization. <text:a xlink:type="simple" xlink:href="http://www.who.int/csr/disease/dengue/impact/en/index.html" text:style-name="Internet_20_link" text:visited-style-name="Visited_20_Internet_20_Link">http://www.who.int/csr/disease/dengue/impact/en/index.html</text:a>.</text:p>
      <text:p text:style-name="Text_20_body">*  The application is not only designed for this kind of mosquito, but also for any diseases that can be found in the application. For instance, people who have been experiencing Snake bites can also visit the website and if no information is available about Snakes, then the person can easily make a new category of Snake and share his idea and feedback into it.</text:p>
      <text:p text:style-name="Text_20_body">*  To solve this problem, <text:span text:style-name="Strong_20_Emphasis">Make Us Survive Application</text:span> is a big help to other people. Different users from different countries can easily visit the web application and select the country, then all the information based on the selected country is shown. Lets say, I was bitten by the same Snake, and I would like to know what is there as a cure or other people comments to the Snake Virus. I visit the website, and look for the Snake under the disease list, I click on it, and then If I want to view the comments from the country I am in, then I can choose the country from the drop down menu and the system shows me all the comments written by people from the selected country. By this I will have the chance to see all the comments and the cures from that country.</text:p>
      <text:p text:style-name="Text_20_body">*  This web application helps solve dangerous diseases in the whole world, by making communication easier between patients and people who have the cure and who live in rural areas and who will give the feedback and recommend natural medicines. 
This web based application, provides those people who have experienced the disease to share their experiences before and after curing to the world. One of the very essential information they can share is the medicine they have been taken to fight with the disease. This critical information can help thousands of people who are suffering from the disease to survive.</text:p>
      <text:list text:style-name="List_20_1" text:continue-numbering="false">
        <text:list-item>
          <text:p text:style-name="LastListParagraph_List_20_1_Content_First"> Users  can also upload the pictures from the disease. </text:p>
        </text:list-item>
      </text:list>
      <text:list text:style-name="List_20_1" text:continue-numbering="false">
        <text:list-item>
          <text:p text:style-name="LastListParagraph_List_20_1_Content_First"> This application provides it easier for the people to send comments about a particular disease via SMS. Pictures can also be sent to the application via MMS. This feature provides it easier for those people living in the rural areas to share their information,comments  and the cures they recommend to a specific disease.</text:p>
        </text:list-item>
      </text:list>
      <text:p text:style-name="Text_20_body">Visit the website and share the information you have got about a particular disaese so people can get their life back  again…</text:p>
      <text:p text:style-name="Text_20_body"><text:span text:style-name="Strong_20_Emphasis">So Make Us Survive!</text:span></text:p>
      <text:h text:style-name="Heading_20_2" text:outline-level="2"><text:bookmark-start text:name="__RefHeading___services_7"/><text:bookmark-start text:name="services"/>Services<text:bookmark-end text:name="__RefHeading___services_7"/><text:bookmark-end text:name="services"/></text:h>
      <text:list text:style-name="List_20_1" text:continue-numbering="false">
        <text:list-item>
          <text:p text:style-name="List_20_1_Content_First"> Online web application</text:p>
        </text:list-item>
        <text:list-item>
          <text:p text:style-name="List_20_1_Content"> Online Comments Posting</text:p>
        </text:list-item>
        <text:list-item>
          <text:p text:style-name="List_20_1_Content"> Online New Disease adding to the Disease List</text:p>
        </text:list-item>
        <text:list-item>
          <text:p text:style-name="List_20_1_Content"> Online Disease Photo Posting</text:p>
        </text:list-item>
        <text:list-item>
          <text:p text:style-name="List_20_1_Content"> Posting and Viewing Disease Information such as its Description and Photos</text:p>
        </text:list-item>
        <text:list-item>
          <text:p text:style-name="List_20_1_Content"> Diseases shown in the Disease List</text:p>
        </text:list-item>
        <text:list-item>
          <text:p text:style-name="List_20_1_Content"> Adding Information for each Disease in the List</text:p>
        </text:list-item>
        <text:list-item>
          <text:p text:style-name="List_20_1_Content"> Online Cure Information Posting and Viewing </text:p>
        </text:list-item>
        <text:list-item>
          <text:p text:style-name="List_20_1_Content"> Online Cure Photo Posting and viewing</text:p>
        </text:list-item>
        <text:list-item>
          <text:p text:style-name="List_20_1_Content"> Receiving SMS Regarding Cures and other related information </text:p>
        </text:list-item>
        <text:list-item>
          <text:p text:style-name="List_20_1_Content"> Receiving MMS Regarding Disease Photo</text:p>
        </text:list-item>
        <text:list-item>
          <text:p text:style-name="List_20_1_Content"> Viewing Cures in different countries by choosing the country</text:p>
        </text:list-item>
        <text:list-item>
          <text:p text:style-name="List_20_1_Content_Last"> Login/Logout/Registration</text:p>
        </text:list-item>
      </text:list>
      <text:h text:style-name="Heading_20_2" text:outline-level="2"><text:bookmark-start text:name="__RefHeading___functionalities_8"/><text:bookmark-start text:name="functionalities"/>Functionalities<text:bookmark-end text:name="__RefHeading___functionalities_8"/><text:bookmark-end text:name="functionalities"/></text:h>
      <text:p text:style-name="Preformatted_20_Text"><text:s text:c="2"/>Functions<text:s text:c="88"/>Priority<text:line-break/>* User Login/ Logout/ Register<text:s text:c="73"/>1<text:line-break/>* Creating a new disease under the disease categories<text:s text:c="50"/>1<text:line-break/>* Posting cures and related information for a specific disease<text:s text:c="41"/>1<text:line-break/>* Posting feedbacks<text:s text:c="84"/>1<text:line-break/>* Locating user´s position by selecting the country and dispalying cures from the country<text:s text:c="14"/>1<text:line-break/>* Post Feedback to the application via SMS<text:s text:c="61"/>2<text:line-break/>* Post Photo of the disease by MMS<text:s text:c="69"/>3<text:line-break/>* Picture Posting<text:s text:c="86"/>2<text:line-break/>* Translation<text:s text:c="90"/>3<text:line-break/>* E-mail-address validation<text:s text:c="76"/>3</text:p>
      <text:h text:style-name="Heading_20_2" text:outline-level="2"><text:bookmark-start text:name="__RefHeading___team_achievements_in_one_5_days_of_coding_9"/><text:bookmark-start text:name="team_achievements_in_one_5_days_of_coding"/>Team Achievements in one 5 days of coding<text:bookmark-end text:name="__RefHeading___team_achievements_in_one_5_days_of_coding_9"/><text:bookmark-end text:name="team_achievements_in_one_5_days_of_coding"/></text:h>
      <text:list text:style-name="List_20_1" text:continue-numbering="false">
        <text:list-item>
          <text:p text:style-name="List_20_1_Content_First"> Login</text:p>
        </text:list-item>
        <text:list-item>
          <text:p text:style-name="List_20_1_Content"> Registration</text:p>
        </text:list-item>
        <text:list-item>
          <text:p text:style-name="List_20_1_Content"> Create new Disease</text:p>
        </text:list-item>
        <text:list-item>
          <text:p text:style-name="List_20_1_Content"> Posting Disease Comments/Feedbacks (Ex: Cures)</text:p>
        </text:list-item>
        <text:list-item>
          <text:p text:style-name="List_20_1_Content"> View Diseases by Country</text:p>
        </text:list-item>
        <text:list-item>
          <text:p text:style-name="List_20_1_Content_Last"> View all Comments related to specific disease in a specific country</text:p>
        </text:list-item>
      </text:list>
      <text:h text:style-name="Heading_20_2" text:outline-level="2"><text:bookmark-start text:name="__RefHeading___technologies_10"/><text:bookmark-start text:name="technologies"/>Technologies<text:bookmark-end text:name="__RefHeading___technologies_10"/><text:bookmark-end text:name="technologies"/></text:h>
      <text:list text:style-name="List_20_1" text:continue-numbering="false">
        <text:list-item>
          <text:p text:style-name="LastListParagraph_List_20_1_Content_First"> Silverlight                                   <draw:frame draw:style-name="media" draw:name="7" text:anchor-type="as-char" draw:z-index="7" svg:width="2.778125cm" svg:height="3.3072916666667cm"><draw:image xlink:href="Pictures/31c8391d1f83d040ed333b2f553ddf4a.jpg" xlink:type="simple" xlink:show="embed" xlink:actuate="onLoad"/></draw:frame></text:p>
        </text:list-item>
      </text:list>
      <text:list text:style-name="List_20_1" text:continue-numbering="false">
        <text:list-item>
          <text:p text:style-name="LastListParagraph_List_20_1_Content_First"> ASP.NET Framework  </text:p>
        </text:list-item>
      </text:list>
      <text:list text:style-name="List_20_1" text:continue-numbering="false">
        <text:list-item>
          <text:p text:style-name="LastListParagraph_List_20_1_Content_First"> Expression Blend 3                            <draw:frame draw:style-name="media" draw:name="8" text:anchor-type="as-char" draw:z-index="8" svg:width="3.730625cm" svg:height="2.2754166666667cm"><draw:image xlink:href="Pictures/e8325b022ff94b06f2740c34d11e5f03.jpg" xlink:type="simple" xlink:show="embed" xlink:actuate="onLoad"/></draw:frame></text:p>
        </text:list-item>
      </text:list>
      <text:h text:style-name="Heading_20_2" text:outline-level="2"><text:bookmark-start text:name="__RefHeading___screenshots_11"/><text:bookmark-start text:name="screenshots"/>Screenshots<text:bookmark-end text:name="__RefHeading___screenshots_11"/><text:bookmark-end text:name="screenshots"/></text:h>
      <text:h text:style-name="Heading_20_2" text:outline-level="2"><text:bookmark-start text:name="__RefHeading___software_package_12"/><text:bookmark-start text:name="software_package"/>Software Package<text:bookmark-end text:name="__RefHeading___software_package_12"/><text:bookmark-end text:name="software_package"/></text:h>
      <text:h text:style-name="Heading_20_2" text:outline-level="2"><text:bookmark-start text:name="__RefHeading___presentation_13"/><text:bookmark-start text:name="presentation"/>Presentation<text:bookmark-end text:name="__RefHeading___presentation_13"/><text:bookmark-end text:name="presentation"/></text:h>
      <text:p text:style-name="Text_20_body">Presentation on Monday afternoon at 6:</text:p>
      <text:p text:style-name="Text_20_body"><text:a xlink:type="simple" xlink:href="http://codecamp.fi/doku.php/dotnet2010/grp7/make_us_survive.ppt" text:style-name="Internet_20_link" text:visited-style-name="Visited_20_Internet_20_Link">make_us_survive.ppt</text:a></text:p>
      <text:p text:style-name="Text_20_body">Presentation on Friday afternoon:</text:p>
      <text:p text:style-name="Text_20_body"><text:a xlink:type="simple" xlink:href="http://codecamp.fi/doku.php/dotnet2010/grp7/silverlightpresentation.zip" text:style-name="Internet_20_link" text:visited-style-name="Visited_20_Internet_20_Link">silverlightpresentation.zip</text:a> - Our application made with Silverlight And LINQ, Not working yet.</text:p>
      <text:h text:style-name="Heading_20_2" text:outline-level="2"><text:bookmark-start text:name="__RefHeading___group_impression_14"/><text:bookmark-start text:name="group_impression"/>Group Impression<text:bookmark-end text:name="__RefHeading___group_impression_14"/><text:bookmark-end text:name="group_impression"/></text:h>
      <text:p text:style-name="Text_20_body"><draw:frame draw:style-name="media" draw:name="9" text:anchor-type="as-char" draw:z-index="9" svg:width="2.1695833333333cm" svg:height="2.1695833333333cm"><draw:image xlink:href="Pictures/423ae8be52f86a2bc4ec5e36324f2ef3.gif" xlink:type="simple" xlink:show="embed" xlink:actuate="onLoad"/></draw:frame></text:p>
      <text:p text:style-name="Text_20_body">With all the difficulties we were facing  during the implementation, specially with Silverlight Technology, team discovers this course and the project so challenging and interesting. Team planned to get more familiarities to .NET as well as Silverlight Technology and its uses. Team focused was on adding more valuable knowledge from this IDE and gain coding experience in one week time. This was a big impression to the team to increase the programing skills and knowledge and the team working skills. Team appreciate this course and the course founders to show a new world to them. </text:p>
      <text:p text:style-name="Text_20_body">Working in a team that we don't know is another benefit to this course.
The class environment was so warm with so many kind students who keep helping and guiding eachother. 
Our special thanks to Jari, Bishal, and Were, and all student of .Net Code Camp 2010.</text:p>
      <text:h text:style-name="Heading_20_2" text:outline-level="2"><text:bookmark-start text:name="__RefHeading___back_to_the_main_page_15"/><text:bookmark-start text:name="back_to_the_main_page"/>Back to the main page<text:bookmark-end text:name="__RefHeading___back_to_the_main_page_15"/><text:bookmark-end text:name="back_to_the_main_page"/></text:h>
      <text:p text:style-name="Text_20_body"><text:a xlink:type="simple" xlink:href="http://codecamp.fi/wiki/doku.php/dotnet2010/start" text:style-name="Internet_20_link" text:visited-style-name="Visited_20_Internet_20_Link">http://codecamp.fi/wiki/doku.php/dotnet2010/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dotnet2010:grp7:start</dc:title>
  </office:meta>
</office:document-meta>
</file>