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7c3f4dcec077fbd7984ed2bda32e2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10:grp8:start"/><text:bookmark-start text:name="__RefHeading___topic_1"/><text:bookmark-start text:name="topic"/>__TOPIC__<text:bookmark-end text:name="__RefHeading___topic_1"/><text:bookmark-end text:name="topic"/></text:h>
      <text:p text:style-name="Text_20_body"><text:span text:style-name="Strong_20_Emphasis">CMC: Care of Mother &amp; Child.</text:span></text:p>
      <text:h text:style-name="Heading_20_1" text:outline-level="1"><text:bookmark-start text:name="__RefHeading___team_no08_2"/><text:bookmark-start text:name="team_no08"/>**__TEAM NO: 08__**<text:bookmark-end text:name="__RefHeading___team_no08_2"/><text:bookmark-end text:name="team_no08"/></text:h>
      <text:h text:style-name="Heading_20_1" text:outline-level="1"><text:bookmark-start text:name="__RefHeading___team_members_3"/><text:bookmark-start text:name="team_members"/>**__TEAM MEMBERS__**<text:bookmark-end text:name="__RefHeading___team_members_3"/><text:bookmark-end text:name="team_members"/></text:h>
      <text:list text:style-name="List_20_1" text:continue-numbering="false">
        <text:list-item>
          <text:p text:style-name="List_20_1_Content_First"> Manish Thapa    c0346938</text:p>
        </text:list-item>
        <text:list-item>
          <text:p text:style-name="List_20_1_Content"> Madan Kadariya  c0346967</text:p>
        </text:list-item>
        <text:list-item>
          <text:p text:style-name="List_20_1_Content_Last"> Gobinda Kandel  c0346776</text:p>
        </text:list-item>
      </text:list>
      <text:h text:style-name="Heading_20_1" text:outline-level="1"><text:bookmark-start text:name="__RefHeading___idea_4"/><text:bookmark-start text:name="idea"/>**__IDEA__**<text:bookmark-end text:name="__RefHeading___idea_4"/><text:bookmark-end text:name="idea"/></text:h>
      <text:p text:style-name="Text_20_body"><text:span text:style-name="Strong_20_Emphasis">CMC</text:span> stands for <text:span text:style-name="Strong_20_Emphasis">Care of Mother &amp; Child</text:span>.
The basic idea is to create an autonomous application environment that ensures the safety of a mother by providing services realted to special care needed during pregnancy and post pregnancy period(1 year till infancy of a child), information about diet, health person visit(doctor/nurses), child care tips, vaccination alerts, do's and dont's and many other.
Our application will be directly addressing two of the millenium goals to ensure child and maternal health.It will reduce child mortality rate and maternal mortality rate ensuring safe pregnancy.
Target mothers are mothers worldwide.</text:p>
      <text:h text:style-name="Heading_20_1" text:outline-level="1"><text:bookmark-start text:name="__RefHeading___motivation_5"/><text:bookmark-start text:name="motivation"/>**__MOTIVATION__**<text:bookmark-end text:name="__RefHeading___motivation_5"/><text:bookmark-end text:name="motivation"/></text:h>
      <text:p text:style-name="Text_20_body">•	Problem:
•	 Developed or Developing nations →  Busy with common problem and they forget the important information!!!!!
•	My sister → forget to take vaccination while she was pregnant!!
•	Health worker Life is difficult to manage in developing countries.
•	Is there any possibility to provide information on time?
•	YES
•	small application can provide the personal care,  send the important information and that would be CMC.</text:p>
      <text:p text:style-name="Text_20_body"><text:span text:style-name="Strong_20_Emphasis"><text:span text:style-name="underline">====== TOOLS AND TECHNOLOGIES ======</text:span></text:span>
•Framework</text:p>
      <text:p text:style-name="Preformatted_20_Text"><text:s text:c="6"/>–Microsoft .NET Framework version 3.5 SP1 <text:line-break/><text:s text:c="6"/>–ASP. Net </text:p>
      <text:p text:style-name="Text_20_body">•Language</text:p>
      <text:p text:style-name="Preformatted_20_Text"><text:s text:c="6"/>–C#</text:p>
      <text:p text:style-name="Text_20_body">•Database</text:p>
      <text:p text:style-name="Preformatted_20_Text"><text:s text:c="5"/>–MS SQL Server 2008</text:p>
      <text:p text:style-name="Text_20_body">•Tool</text:p>
      <text:p text:style-name="Preformatted_20_Text"><text:s text:c="5"/>–Microsoft Visual studio 2008</text:p>
      <text:h text:style-name="Heading_20_1" text:outline-level="1"><text:bookmark-start text:name="__RefHeading___plan_6"/><text:bookmark-start text:name="plan"/>**__PLAN__**<text:bookmark-end text:name="__RefHeading___plan_6"/><text:bookmark-end text:name="plan"/></text:h>
      <text:p text:style-name="Text_20_body">•	User creates profile and provide the start of pregnancy date
•	CMC system will provide the diet and related symptoms info, child care info, vaccination alerts automatically on timely basis.
•	Autonomous Message Service via SMS and Email notifications
•	Plans to Sell the service in developed countries and can utilize it in aid for maternal health area of developing countries. </text:p>
      <text:p text:style-name="Text_20_body">Feedback
Feedbacks are warmly welcome 
manish.thapa(at)lut(dot)fi
madan.kadariya(at)lut(dot)fi
gobinda.kandel(at)lut(dot)fi</text:p>
      <text:p text:style-name="Text_20_body">Project Files
To be added
Implementation Done
User Registration
Email Automation Test Complete
Sms Automation Test Partially Complete(lack of free SMS gateway at least right message beeps )
Future Extensions
•	Feedback Mechanism
•	Health worker coordination with pregnant women
•	Statistical Report Generation
–	child birth and mortality rate, seasonal and region based problem.
•	Share physical used stuff
Plans to Sell the service in developed countries and can utilize it in aid for maternal health area of developing countries. </text:p>
      <text:p text:style-name="Text_20_body">ScreenShots
to be added later</text:p>
      <text:p text:style-name="Text_20_body"><text:span text:style-name="Strong_20_Emphasis">Initial Idea Presentation</text:span></text:p>
      <text:p text:style-name="Text_20_body"><draw:frame draw:style-name="media" draw:name="0" text:anchor-type="as-char" draw:z-index="0" svg:width="21.722291666667cm" style:rel-width="100%" svg:height="16.695208333333cm" style:rel-height="scale"><draw:image xlink:href="Pictures/e7c3f4dcec077fbd7984ed2bda32e26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grp8:start</dc:title>
  </office:meta>
</office:document-meta>
</file>