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10:lappeenranta_feedback"/><text:bookmark-start text:name="__RefHeading___code_camp_lappeenranta_documents_returns_and_feedback_1"/><text:bookmark-start text:name="code_camp_lappeenranta_documents_returns_and_feedback"/>Code Camp, Lappeenranta Documents returns and feedback<text:bookmark-end text:name="__RefHeading___code_camp_lappeenranta_documents_returns_and_feedback_1"/><text:bookmark-end text:name="code_camp_lappeenranta_documents_returns_and_feedback"/></text:h>
      <text:p text:style-name="Text_20_body"><text:span text:style-name="Strong_20_Emphasis">Thursday 11.2.2010</text:span></text:p>
      <text:p text:style-name="Text_20_body">Reserve a report return and a feedback time slot from schedule. </text:p>
      <text:p text:style-name="Text_20_body">Print 1-page brochure and 5-page description.</text:p>
      <text:p text:style-name="Text_20_body">Location : will be announced shortly.. . </text:p>
      <text:p text:style-name="Text_20_body"><text:span text:style-name="Strong_20_Emphasis">Thursday 11.2.2010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lot </text:p>
          </table:table-cell>
          <table:table-cell office:value-type="string" table:style-name="tableheader">
            <text:p text:style-name="Table_20_Heading"> Group </text:p>
          </table:table-cell>
        </table:table-row>
        <table:table-row>
          <table:table-cell office:value-type="string" table:style-name="tablecell">
            <text:p text:style-name="tablealignleft"> 8:30 </text:p>
          </table:table-cell>
          <table:table-cell office:value-type="string" table:style-name="tablecell">
            <text:p text:style-name="tablealignright">  eg. Lut10 : Wizard of Oz </text:p>
          </table:table-cell>
        </table:table-row>
        <table:table-row>
          <table:table-cell office:value-type="string" table:style-name="tablecell">
            <text:p text:style-name="tablealignleft"> 9:00 </text:p>
          </table:table-cell>
          <table:table-cell office:value-type="string" table:style-name="tablecell">
            <text:p text:style-name="tablealigncenter">  Lut 1:K.I.D   </text:p>
          </table:table-cell>
        </table:table-row>
        <table:table-row>
          <table:table-cell office:value-type="string" table:style-name="tablecell">
            <text:p text:style-name="tablealignleft"> 9:30 </text:p>
          </table:table-cell>
          <table:table-cell office:value-type="string" table:style-name="tablecell">
            <text:p text:style-name="tablealigncenter">  Lut 7:MUS   </text:p>
          </table:table-cell>
        </table:table-row>
        <table:table-row>
          <table:table-cell office:value-type="string" table:style-name="tablecell">
            <text:p text:style-name="tablealignleft"> 10:00 </text:p>
          </table:table-cell>
          <table:table-cell office:value-type="string" table:style-name="tablecell">
            <text:p text:style-name="tablealigncenter">  Lut3: MALT   </text:p>
          </table:table-cell>
        </table:table-row>
        <table:table-row>
          <table:table-cell office:value-type="string" table:style-name="tablecell">
            <text:p text:style-name="tablealignleft"> 10:30 </text:p>
          </table:table-cell>
          <table:table-cell office:value-type="string" table:style-name="tablecell">
            <text:p text:style-name="tablealigncenter">  Lut9: <text:a xlink:type="simple" xlink:href="http://codecamp.fi/doku.php/dotnet2010/grp9/start" text:style-name="Internet_20_link" text:visited-style-name="Visited_20_Internet_20_Link">LH</text:a><text:a xlink:type="simple" xlink:href="http://codecamp.fi/doku.php/dotnet2010/grp9/broucher_lh.pdf" text:style-name="Internet_20_link" text:visited-style-name="Visited_20_Internet_20_Link">Brocher</text:a><text:a xlink:type="simple" xlink:href="http://codecamp.fi/doku.php/dotnet2010/grp9/imaginecup_2010_document.pdf" text:style-name="Internet_20_link" text:visited-style-name="Visited_20_Internet_20_Link">Descriptions</text:a>    </text:p>
          </table:table-cell>
        </table:table-row>
        <table:table-row>
          <table:table-cell office:value-type="string" table:style-name="tablecell">
            <text:p text:style-name="tablealignleft"> 11:00 </text:p>
          </table:table-cell>
          <table:table-cell office:value-type="string" table:style-name="tablecell">
            <text:p text:style-name="tablealigncenter">  Lut8: CMC    </text:p>
          </table:table-cell>
        </table:table-row>
        <table:table-row>
          <table:table-cell office:value-type="string" table:style-name="tablecell">
            <text:p text:style-name="tablealignleft"> 11: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:0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: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: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:00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0:lappeenranta_feedback</dc:title>
  </office:meta>
</office:document-meta>
</file>