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otnet2010:tut1:start"/>GPD - Good Person Database</text:p>
      <text:p text:style-name="Text_20_body">GDP is a web based database to store data from people using it. Data consists of things done by people to better the world. Purpose is to store large amounts of data and make calculations from them. For example people's car usage, user can insert statistics from daily car usage. GPD provides historic data from same person and compares it to other people using GDP targeting to cut CO2 emissions.   </text:p>
      <text:p text:style-name="Text_20_body">With this the goal is to make people feel bad about themselves compared to others and with that engourage thme to do things better thinking more about the well being of humans and the wor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0:tut1:start</dc:title>
  </office:meta>
</office:document-meta>
</file>