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tut3:start"/><text:bookmark-start text:name="__RefHeading___pigi-post_it_get_it_1"/><text:bookmark-start text:name="pigi-post_it_get_it"/>PIGI-Post It Get It<text:bookmark-end text:name="__RefHeading___pigi-post_it_get_it_1"/><text:bookmark-end text:name="pigi-post_it_get_it"/></text:h>
      <text:p text:style-name="Text_20_body">There are many things in this world which are not usefull to the people own them but can serve others need.
The idea of this application is to help for communication between needy and don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tut3:start</dc:title>
  </office:meta>
</office:document-meta>
</file>