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tnet2011:lut5:start"/><text:bookmark-start text:name="__RefHeading___sociallycom_1"/><text:bookmark-start text:name="sociallycom"/>SociallyCom<text:bookmark-end text:name="__RefHeading___sociallycom_1"/><text:bookmark-end text:name="sociallycom"/></text:h>
      <text:p text:style-name="Text_20_body">- social network for companies.
We are providing a platform where companies can introduce themselves globally,removing physical boundries.</text:p>
      <text:list text:style-name="List_20_1" text:continue-numbering="false">
        <text:list-item>
          <text:p text:style-name="List_20_1_Content_First"> Unordered List ItemCompanies would be able to create profile in the social network, that would represent the company.</text:p>
        </text:list-item>
        <text:list-item>
          <text:p text:style-name="List_20_1_Content"> The communication between the companies is easy.</text:p>
        </text:list-item>
        <text:list-item>
          <text:p text:style-name="List_20_1_Content"> Rating system allows to …</text:p>
        </text:list-item>
        <text:list-item>
          <text:p text:style-name="List_20_1_Content_Last"> Catalog and search tools make finding any company eas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11:lut5:start</dc:title>
  </office:meta>
</office:document-meta>
</file>