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tnet2012:apuva:start"/>Ideas:</text:span></text:p>
      <text:p text:style-name="Text_20_body">A car game for a mobile phone which purpose is to determine gas consumption and try and lower it.</text:p>
      <text:p text:style-name="Text_20_body">A Web or mobile phone application, which determines the nearest waste recycle centres.</text:p>
      <text:p text:style-name="Text_20_body">An application to follow the location of your friends and colleagues with your phone.</text:p>
      <text:p text:style-name="Text_20_body"><text:span text:style-name="Strong_20_Emphasis">An emergency call program for your phone, which not only calls the emergency, but also sends your current coordinates via SMS or data connection.</text:span></text:p>
      <text:p text:style-name="Text_20_body"><text:span text:style-name="Strong_20_Emphasis">List of possible features:</text:span></text:p>
      <text:p text:style-name="Text_20_body">- Reminds sick people to take their medicine in time and asks for a confirmation</text:p>
      <text:p text:style-name="Text_20_body">- Asks for a “I'm OK” confirmation every once in a while</text:p>
      <text:p text:style-name="Text_20_body">- If there is no confirmation, contacts the designated person or the doctor</text:p>
      <text:p text:style-name="Text_20_body">- Also sends coordinates via SMS and data connection, if there is one</text:p>
      <text:p text:style-name="Text_20_body">- The ability to call emergency or a designated person with one button press</text:p>
      <text:p text:style-name="Text_20_body">- Keeps track of person's medicine and reminds him to buy more</text:p>
      <text:p text:style-name="Text_20_body">- Apothecary can download the new recipes straight into the applic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2:apuva:start</dc:title>
  </office:meta>
</office:document-meta>
</file>