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c30856fb746d9e6ab99bf463593cb1.png"/>
  <manifest:file-entry manifest:media-type="image/png" manifest:full-path="Pictures/422a6eddf43a114a624075100dcb53fc.png"/>
  <manifest:file-entry manifest:media-type="image/png" manifest:full-path="Pictures/b189576d160c52aa8e1ac7c53d773fbf.png"/>
  <manifest:file-entry manifest:media-type="image/png" manifest:full-path="Pictures/4644c18ea4b8a11fd7d6690cb62311ec.png"/>
  <manifest:file-entry manifest:media-type="image/png" manifest:full-path="Pictures/b9b76638542b686a54ea9af0fddba89d.png"/>
  <manifest:file-entry manifest:media-type="image/png" manifest:full-path="Pictures/007dc46a68c5f76e7783e537beaab24f.png"/>
  <manifest:file-entry manifest:media-type="image/png" manifest:full-path="Pictures/c9fda042e20dbf7f4be8c4abf95d9e19.png"/>
  <manifest:file-entry manifest:media-type="image/png" manifest:full-path="Pictures/845122c2b56b47ee529cc061623b450e.png"/>
  <manifest:file-entry manifest:media-type="image/png" manifest:full-path="Pictures/9ed1ea72f917a6e4619b077331a99e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tnet2012:dev4fun:start"/>======= TEAM =======</text:span></text:p>
      <text:p text:style-name="Text_20_body"><text:a xlink:type="simple" xlink:href="http://codecamp.fi/doku.php/dotnet2012/dev4fun/codecamp12.pdf" text:style-name="Internet_20_link" text:visited-style-name="Visited_20_Internet_20_Link">Presentation.</text:a></text:p>
      <text:h text:style-name="Heading_20_2" text:outline-level="2"><text:bookmark-start text:name="__RefHeading___idea_1"/><text:bookmark-start text:name="idea"/>Idea<text:bookmark-end text:name="__RefHeading___idea_1"/><text:bookmark-end text:name="idea"/></text:h>
      <text:p text:style-name="Text_20_body">Don't you remember situation when you want to study some course or just read book, but you don't know how and where to find it? Now you have a chance to search any book you want from your friends or just someone who is ready to share it for free! We have implemented Web-based and Windows Phone 7 application for search/donate books around you. You can find books what you are interested at by searching them in Libraries and from donates.  Each book could be filtered by:</text:p>
      <text:list text:style-name="Numbering_20_1" text:continue-numbering="false">
        <text:list-item>
          <text:p text:style-name="Numbering_20_1_Content_First"> Title</text:p>
        </text:list-item>
        <text:list-item>
          <text:p text:style-name="Numbering_20_1_Content"> Author</text:p>
        </text:list-item>
        <text:list-item>
          <text:p text:style-name="Numbering_20_1_Content"> ISBN</text:p>
        </text:list-item>
        <text:list-item>
          <text:p text:style-name="Numbering_20_1_Content_Last"> Bar code(QR code)</text:p>
        </text:list-item>
      </text:list>
      <text:p text:style-name="Text_20_body">If you have a book to donate, you place your current location, fill information about your book, and share it through our application. </text:p>
      <text:h text:style-name="Heading_20_2" text:outline-level="2"><text:bookmark-start text:name="__RefHeading___features_2"/><text:bookmark-start text:name="features"/>Features<text:bookmark-end text:name="__RefHeading___features_2"/><text:bookmark-end text:name="features"/></text:h>
      <text:list text:style-name="Numbering_20_1" text:continue-numbering="false">
        <text:list-item>
          <text:p text:style-name="Numbering_20_1_Content_First"> Finding books near you (according to your GPS coordinates)</text:p>
        </text:list-item>
        <text:list-item>
          <text:p text:style-name="Numbering_20_1_Content"> Bar code scanner feature ease the way of filling data about your book</text:p>
        </text:list-item>
        <text:list-item>
          <text:p text:style-name="Numbering_20_1_Content"> User both can find books in Libraries and from donates</text:p>
        </text:list-item>
        <text:list-item>
          <text:p text:style-name="Numbering_20_1_Content_Last"> User can find book from WEB-site and from WP7 application</text:p>
        </text:list-item>
      </text:list>
      <text:h text:style-name="Heading_20_2" text:outline-level="2"><text:bookmark-start text:name="__RefHeading___target_group_3"/><text:bookmark-start text:name="target_group"/>Target Group<text:bookmark-end text:name="__RefHeading___target_group_3"/><text:bookmark-end text:name="target_group"/></text:h>
      <text:list text:style-name="Numbering_20_1" text:continue-numbering="false">
        <text:list-item>
          <text:p text:style-name="Numbering_20_1_Content_First">  Students (Exchange, New, Foreign and Local)</text:p>
        </text:list-item>
        <text:list-item>
          <text:p text:style-name="Numbering_20_1_Content_Last">  Young persons </text:p>
        </text:list-item>
      </text:list>
      <text:h text:style-name="Heading_20_2" text:outline-level="2"><text:bookmark-start text:name="__RefHeading___design_4"/><text:bookmark-start text:name="design"/>Design<text:bookmark-end text:name="__RefHeading___design_4"/><text:bookmark-end text:name="design"/></text:h>
      <text:h text:style-name="Heading_20_3" text:outline-level="3"><text:bookmark-start text:name="__RefHeading___architecture_5"/><text:bookmark-start text:name="architecture"/>Architecture<text:bookmark-end text:name="__RefHeading___architecture_5"/><text:bookmark-end text:name="architecture"/></text:h>
      <text:p text:style-name="Text_20_body"><draw:frame draw:style-name="media" draw:name="0" text:anchor-type="as-char" draw:z-index="0" svg:width="7.9375cm" svg:height="7.3149509803922cm"><draw:image xlink:href="Pictures/fac30856fb746d9e6ab99bf463593cb1.png" xlink:type="simple" xlink:show="embed" xlink:actuate="onLoad"/></draw:frame></text:p>
      <text:h text:style-name="Heading_20_2" text:outline-level="2"><text:bookmark-start text:name="__RefHeading___screen_shots_6"/><text:bookmark-start text:name="screen_shots"/>Screen shots<text:bookmark-end text:name="__RefHeading___screen_shots_6"/><text:bookmark-end text:name="screen_shots"/></text:h>
      <text:h text:style-name="Heading_20_3" text:outline-level="3"><text:bookmark-start text:name="__RefHeading___phone_app_7"/><text:bookmark-start text:name="phone_app"/>Phone App<text:bookmark-end text:name="__RefHeading___phone_app_7"/><text:bookmark-end text:name="phone_app"/></text:h>
      <text:p text:style-name="Text_20_body"><draw:frame draw:style-name="media" draw:name="1" text:anchor-type="as-char" draw:z-index="1" svg:width="5.2916666666667cm" svg:height="8.8194444444444cm"><draw:image xlink:href="Pictures/422a6eddf43a114a624075100dcb53fc.png" xlink:type="simple" xlink:show="embed" xlink:actuate="onLoad"/></draw:frame>
<draw:frame draw:style-name="media" draw:name="2" text:anchor-type="as-char" draw:z-index="2" svg:width="5.2916666666667cm" svg:height="8.8194444444444cm"><draw:image xlink:href="Pictures/b189576d160c52aa8e1ac7c53d773fbf.png" xlink:type="simple" xlink:show="embed" xlink:actuate="onLoad"/></draw:frame>
<draw:frame draw:style-name="media" draw:name="3" text:anchor-type="as-char" draw:z-index="3" svg:width="5.2916666666667cm" svg:height="8.8194444444444cm"><draw:image xlink:href="Pictures/4644c18ea4b8a11fd7d6690cb62311ec.png" xlink:type="simple" xlink:show="embed" xlink:actuate="onLoad"/></draw:frame>
<draw:frame draw:style-name="media" draw:name="4" text:anchor-type="as-char" draw:z-index="4" svg:width="5.2916666666667cm" svg:height="8.8194444444444cm"><draw:image xlink:href="Pictures/b9b76638542b686a54ea9af0fddba89d.png" xlink:type="simple" xlink:show="embed" xlink:actuate="onLoad"/></draw:frame>
<draw:frame draw:style-name="media" draw:name="5" text:anchor-type="as-char" draw:z-index="5" svg:width="5.2916666666667cm" svg:height="8.8194444444444cm"><draw:image xlink:href="Pictures/007dc46a68c5f76e7783e537beaab24f.png" xlink:type="simple" xlink:show="embed" xlink:actuate="onLoad"/></draw:frame>
<draw:frame draw:style-name="media" draw:name="6" text:anchor-type="as-char" draw:z-index="6" svg:width="5.2916666666667cm" svg:height="8.8194444444444cm"><draw:image xlink:href="Pictures/c9fda042e20dbf7f4be8c4abf95d9e19.png" xlink:type="simple" xlink:show="embed" xlink:actuate="onLoad"/></draw:frame></text:p>
      <text:h text:style-name="Heading_20_3" text:outline-level="3"><text:bookmark-start text:name="__RefHeading___web_app_8"/><text:bookmark-start text:name="web_app"/>Web App<text:bookmark-end text:name="__RefHeading___web_app_8"/><text:bookmark-end text:name="web_app"/></text:h>
      <text:p text:style-name="Text_20_body"><draw:frame draw:style-name="media" draw:name="7" text:anchor-type="as-char" draw:z-index="7" svg:width="13.229166666667cm" svg:height="8.9159372720642cm"><draw:image xlink:href="Pictures/845122c2b56b47ee529cc061623b450e.png" xlink:type="simple" xlink:show="embed" xlink:actuate="onLoad"/></draw:frame>
<draw:frame draw:style-name="media" draw:name="8" text:anchor-type="as-char" draw:z-index="8" svg:width="13.229166666667cm" svg:height="5.615882567469cm"><draw:image xlink:href="Pictures/9ed1ea72f917a6e4619b077331a99e11.png" xlink:type="simple" xlink:show="embed" xlink:actuate="onLoad"/></draw:frame></text:p>
      <text:h text:style-name="Heading_20_2" text:outline-level="2"><text:bookmark-start text:name="__RefHeading___technologies_9"/><text:bookmark-start text:name="technologies"/>Technologies<text:bookmark-end text:name="__RefHeading___technologies_9"/><text:bookmark-end text:name="technologies"/></text:h>
      <text:list text:style-name="List_20_1" text:continue-numbering="false">
        <text:list-item>
          <text:p text:style-name="List_20_1_Content_First"> The application is based on <text:a xlink:type="simple" xlink:href="http://www.microsoft.com/net/" text:style-name="Internet_20_link" text:visited-style-name="Visited_20_Internet_20_Link"> .NET Framework</text:a> platform</text:p>
        </text:list-item>
        <text:list-item>
          <text:p text:style-name="List_20_1_Content"> <text:a xlink:type="simple" xlink:href="http://www.bing.com/maps/" text:style-name="Internet_20_link" text:visited-style-name="Visited_20_Internet_20_Link"> Bing Maps</text:a> for geolocation</text:p>
        </text:list-item>
        <text:list-item>
          <text:p text:style-name="List_20_1_Content"> <text:a xlink:type="simple" xlink:href="http://www.silverlight.net/" text:style-name="Internet_20_link" text:visited-style-name="Visited_20_Internet_20_Link"> Microsoft Silverlight</text:a> for outstanding user interface</text:p>
        </text:list-item>
        <text:list-item>
          <text:p text:style-name="List_20_1_Content"> <text:a xlink:type="simple" xlink:href="http://silverlightzxing.codeplex.com/" text:style-name="Internet_20_link" text:visited-style-name="Visited_20_Internet_20_Link"> ZXing</text:a> an open-source, multi-format 1D/2D barcode image processing library originally implemented by Google in Java</text:p>
        </text:list-item>
        <text:list-item>
          <text:p text:style-name="List_20_1_Content_Last"> <text:a xlink:type="simple" xlink:href="http://www.mysql.com/products/connector/MySQL" text:style-name="Internet_20_link" text:visited-style-name="Visited_20_Internet_20_Link"> MYSQL</text:a> MySQL for Database layer</text:p>
        </text:list-item>
      </text:list>
      <text:h text:style-name="Heading_20_2" text:outline-level="2"><text:bookmark-start text:name="__RefHeading___conclusion_of_your_work_10"/><text:bookmark-start text:name="conclusion_of_your_work"/>Conclusion of your work<text:bookmark-end text:name="__RefHeading___conclusion_of_your_work_10"/><text:bookmark-end text:name="conclusion_of_your_work"/></text:h>
      <text:p text:style-name="Text_20_body">Books4All is an application that can help people - who might not have the necessary resources - to get access to books by donations. It provides an intuitive and easy way to use phone interface with a multitude of features as well as a web application for everyone without a windows phone to u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2:dev4fun:start</dc:title>
  </office:meta>
</office:document-meta>
</file>