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f3ed51e531e60007cb7818b49d3596d.png"/>
  <manifest:file-entry manifest:media-type="image/png" manifest:full-path="Pictures/e70650aad5a3b629633052fee64c07ae.png"/>
  <manifest:file-entry manifest:media-type="image/png" manifest:full-path="Pictures/c95d4b2a0256b40ab30c43ff3a8c7574.png"/>
  <manifest:file-entry manifest:media-type="image/png" manifest:full-path="Pictures/8373ceff680195d5ef8b5d23bf8cb175.png"/>
  <manifest:file-entry manifest:media-type="image/png" manifest:full-path="Pictures/b2b00be415b8f904beb0be46e3c474a1.png"/>
  <manifest:file-entry manifest:media-type="image/png" manifest:full-path="Pictures/2f45f80248f1d001d628b8ec65207f3e.png"/>
  <manifest:file-entry manifest:media-type="image/png" manifest:full-path="Pictures/1d3dd884f73b4e34875978094f9370cb.png"/>
  <manifest:file-entry manifest:media-type="image/png" manifest:full-path="Pictures/59eabf7db52c2cf7b4e876e084e505a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otnet2012:pvms:start"/><text:bookmark-start text:name="__RefHeading___idea_1"/><text:bookmark-start text:name="idea"/>Idea<text:bookmark-end text:name="__RefHeading___idea_1"/><text:bookmark-end text:name="idea"/></text:h>
      <text:p text:style-name="Text_20_body">Idea of our application is to create an Application for developing countries where achieving goal of polio free nation is still challenging. In deveolping nations it is still near impossible to follow through the kids which are not vacinated because of any reason.</text:p>
      <text:p text:style-name="Text_20_body">Our application will help health office to get inforamtion from metropolitan office to get inforamtion of kids who are not vaccinated.
At the same time it will allow field vaccination officers to get latest and coherant inforamtion for kids yet to be vaccinated.
If some new family is moved in area then vaccination officer is able to record its inforamtion.
New born entry.</text:p>
      <text:h text:style-name="Heading_20_2" text:outline-level="2"><text:bookmark-start text:name="__RefHeading___features_2"/><text:bookmark-start text:name="features"/>Features<text:bookmark-end text:name="__RefHeading___features_2"/><text:bookmark-end text:name="features"/></text:h>
      <text:list text:style-name="Numbering_20_1" text:continue-numbering="false">
        <text:list-item>
          <text:p text:style-name="Numbering_20_1_Content_First"> Web application for Health care office.</text:p>
        </text:list-item>
        <text:list-item>
          <text:p text:style-name="Numbering_20_1_Content"> Mobile application for vaccination officers.</text:p>
        </text:list-item>
        <text:list-item>
          <text:p text:style-name="Numbering_20_1_Content"> Updateing new family in area through mobile application.</text:p>
        </text:list-item>
        <text:list-item>
          <text:p text:style-name="Numbering_20_1_Content"> Getting list of kids from any particualr area.</text:p>
        </text:list-item>
        <text:list-item>
          <text:p text:style-name="Numbering_20_1_Content"> Kids vaccination status.</text:p>
        </text:list-item>
        <text:list-item>
          <text:p text:style-name="Numbering_20_1_Content_Last"> New born entry through mobile application</text:p>
        </text:list-item>
      </text:list>
      <text:h text:style-name="Heading_20_2" text:outline-level="2"><text:bookmark-start text:name="__RefHeading___mini_goals_3"/><text:bookmark-start text:name="mini_goals"/>Mini Goals<text:bookmark-end text:name="__RefHeading___mini_goals_3"/><text:bookmark-end text:name="mini_goals"/></text:h>
      <text:list text:style-name="Numbering_20_1" text:continue-numbering="false">
        <text:list-item>
          <text:p text:style-name="Numbering_20_1_Content_First"> Working web environment</text:p>
        </text:list-item>
        <text:list-item>
          <text:p text:style-name="Numbering_20_1_Content_Last"> Working mobile environment</text:p>
        </text:list-item>
      </text:list>
      <text:h text:style-name="Heading_20_2" text:outline-level="2"><text:bookmark-start text:name="__RefHeading___target_4"/><text:bookmark-start text:name="target"/>Target<text:bookmark-end text:name="__RefHeading___target_4"/><text:bookmark-end text:name="target"/></text:h>
      <text:list text:style-name="Numbering_20_1" text:continue-numbering="false">
        <text:list-item>
          <text:p text:style-name="Numbering_20_1_Content_First">  Health Office and Health Officers</text:p>
        </text:list-item>
        <text:list-item>
          <text:p text:style-name="Numbering_20_1_Content">  Vaccination officers</text:p>
        </text:list-item>
        <text:list-item>
          <text:p text:style-name="Numbering_20_1_Content">  NGOs</text:p>
        </text:list-item>
        <text:list-item>
          <text:p text:style-name="Numbering_20_1_Content_Last">  Municial officers</text:p>
        </text:list-item>
      </text:list>
      <text:h text:style-name="Heading_20_2" text:outline-level="2"><text:bookmark-start text:name="__RefHeading___design_5"/><text:bookmark-start text:name="design"/>Design<text:bookmark-end text:name="__RefHeading___design_5"/><text:bookmark-end text:name="design"/></text:h>
      <text:h text:style-name="Heading_20_2" text:outline-level="2"><text:bookmark-start text:name="__RefHeading___screen_shots_6"/><text:bookmark-start text:name="screen_shots"/>Screen shots<text:bookmark-end text:name="__RefHeading___screen_shots_6"/><text:bookmark-end text:name="screen_shots"/></text:h>
      <text:p text:style-name="Text_20_body"><draw:frame draw:style-name="media" draw:name="0" text:anchor-type="as-char" draw:z-index="0" svg:width="13.229166666667cm" svg:height="7.5404917757637cm"><draw:image xlink:href="Pictures/af3ed51e531e60007cb7818b49d3596d.png" xlink:type="simple" xlink:show="embed" xlink:actuate="onLoad"/></draw:frame>
<draw:frame draw:style-name="media" draw:name="1" text:anchor-type="as-char" draw:z-index="1" svg:width="13.229166666667cm" svg:height="5.1136839022758cm"><draw:image xlink:href="Pictures/e70650aad5a3b629633052fee64c07ae.png" xlink:type="simple" xlink:show="embed" xlink:actuate="onLoad"/></draw:frame>
<draw:frame draw:style-name="media" draw:name="2" text:anchor-type="as-char" draw:z-index="2" svg:width="13.229166666667cm" svg:height="7.9141740134341cm"><draw:image xlink:href="Pictures/c95d4b2a0256b40ab30c43ff3a8c7574.png" xlink:type="simple" xlink:show="embed" xlink:actuate="onLoad"/></draw:frame>
<draw:frame draw:style-name="media" draw:name="3" text:anchor-type="as-char" draw:z-index="3" svg:width="13.229166666667cm" svg:height="5.6119791666667cm"><draw:image xlink:href="Pictures/8373ceff680195d5ef8b5d23bf8cb175.png" xlink:type="simple" xlink:show="embed" xlink:actuate="onLoad"/></draw:frame>
<draw:frame draw:style-name="media" draw:name="4" text:anchor-type="as-char" draw:z-index="4" svg:width="13.229166666667cm" svg:height="6.6869817578773cm"><draw:image xlink:href="Pictures/b2b00be415b8f904beb0be46e3c474a1.png" xlink:type="simple" xlink:show="embed" xlink:actuate="onLoad"/></draw:frame>
<draw:frame draw:style-name="media" draw:name="5" text:anchor-type="as-char" draw:z-index="5" svg:width="7.9375cm" svg:height="14.615948275862cm"><draw:image xlink:href="Pictures/2f45f80248f1d001d628b8ec65207f3e.png" xlink:type="simple" xlink:show="embed" xlink:actuate="onLoad"/></draw:frame>
<draw:frame draw:style-name="media" draw:name="6" text:anchor-type="as-char" draw:z-index="6" svg:width="7.9375cm" svg:height="14.639874141876cm"><draw:image xlink:href="Pictures/1d3dd884f73b4e34875978094f9370cb.png" xlink:type="simple" xlink:show="embed" xlink:actuate="onLoad"/></draw:frame>
<draw:frame draw:style-name="media" draw:name="7" text:anchor-type="as-char" draw:z-index="7" svg:width="7.9375cm" svg:height="14.305138888889cm"><draw:image xlink:href="Pictures/59eabf7db52c2cf7b4e876e084e505aa.png" xlink:type="simple" xlink:show="embed" xlink:actuate="onLoad"/></draw:frame></text:p>
      <text:h text:style-name="Heading_20_2" text:outline-level="2"><text:bookmark-start text:name="__RefHeading___presentation_7"/><text:bookmark-start text:name="presentation"/>Presentation<text:bookmark-end text:name="__RefHeading___presentation_7"/><text:bookmark-end text:name="presentation"/></text:h>
      <text:p text:style-name="Text_20_body"><text:a xlink:type="simple" xlink:href="http://codecamp.fi/doku.php/dotnet2012/pvms/democodecamp2012.pdf" text:style-name="Internet_20_link" text:visited-style-name="Visited_20_Internet_20_Link">democodecamp2012.pdf</text:a></text:p>
      <text:h text:style-name="Heading_20_2" text:outline-level="2"><text:bookmark-start text:name="__RefHeading___report_8"/><text:bookmark-start text:name="report"/>Report<text:bookmark-end text:name="__RefHeading___report_8"/><text:bookmark-end text:name="report"/></text:h>
      <text:p text:style-name="Text_20_body"><text:a xlink:type="simple" xlink:href="http://codecamp.fi/doku.php/dotnet2012/pvms/project_report.pdf" text:style-name="Internet_20_link" text:visited-style-name="Visited_20_Internet_20_Link">project_report.pdf</text:a></text:p>
      <text:h text:style-name="Heading_20_2" text:outline-level="2"><text:bookmark-start text:name="__RefHeading___package_9"/><text:bookmark-start text:name="package"/>Package<text:bookmark-end text:name="__RefHeading___package_9"/><text:bookmark-end text:name="package"/></text:h>
      <text:p text:style-name="Text_20_body"><text:a xlink:type="simple" xlink:href="http://codecamp.fi/doku.php/dotnet2012/pvms/mobversion1_v2.zip" text:style-name="Internet_20_link" text:visited-style-name="Visited_20_Internet_20_Link">mobversion1_v2.zip</text:a>
<text:a xlink:type="simple" xlink:href="http://codecamp.fi/doku.php/dotnet2012/pvms/codecamp2012website.zip" text:style-name="Internet_20_link" text:visited-style-name="Visited_20_Internet_20_Link">codecamp2012website.zip</text:a></text:p>
      <text:h text:style-name="Heading_20_3" text:outline-level="3"><text:bookmark-start text:name="__RefHeading___how_to_run_10"/><text:bookmark-start text:name="how_to_run"/>How to run<text:bookmark-end text:name="__RefHeading___how_to_run_10"/><text:bookmark-end text:name="how_to_run"/></text:h>
      <text:h text:style-name="Heading_20_2" text:outline-level="2"><text:bookmark-start text:name="__RefHeading___conclusion_of_your_work_11"/><text:bookmark-start text:name="conclusion_of_your_work"/>Conclusion of your work<text:bookmark-end text:name="__RefHeading___conclusion_of_your_work_11"/><text:bookmark-end text:name="conclusion_of_your_work"/></text:h>
      <text:p text:style-name="Text_20_body">* Great learning experience
* Great Team Work
* Mobile applicatio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dotnet2012:pvms:start</dc:title>
  </office:meta>
</office:document-meta>
</file>