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b998efbf036f019f7906f7c03bdfac2.jpg"/>
  <manifest:file-entry manifest:media-type="image/png" manifest:full-path="Pictures/194d886daccf2a51d7539aa35b7651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5.2916666666667cm" svg:height="3.6600694444444cm"><draw:image xlink:href="Pictures/ab998efbf036f019f7906f7c03bdfac2.jpg" xlink:type="simple" xlink:show="embed" xlink:actuate="onLoad"/></draw:frame>
<draw:frame draw:style-name="mediaright" draw:name="1" text:anchor-type="paragraph" draw:z-index="1" svg:width="3.96875cm" svg:height="0.98008765243902cm"><draw:image xlink:href="Pictures/194d886daccf2a51d7539aa35b7651fc.png" xlink:type="simple" xlink:show="embed" xlink:actuate="onLoad"/></draw:frame></text:p>
      <text:h text:style-name="Heading_20_1" text:outline-level="1"><text:bookmark text:name="dotnet2012:start"/><text:bookmark-start text:name="__RefHeading___net_code_camp_2012_1"/><text:bookmark-start text:name="net_code_camp_2012"/>.NET Code Camp 2012<text:bookmark-end text:name="__RefHeading___net_code_camp_2012_1"/><text:bookmark-end text:name="net_code_camp_2012"/></text:h>
      <text:p text:style-name="Text_20_body"><text:span text:style-name="Emphasis">Code Camp Week: Week 4 Monday 23.1 - Friday 27.1 2011  Room no: 6218</text:span></text:p>
      <text:p text:style-name="Text_20_body">CT30A9300 Code Camp on Communications Engineering (4 cr)</text:p>
      <text:h text:style-name="Heading_20_1" text:outline-level="1"><text:bookmark-start text:name="__RefHeading___news_notes_2"/><text:bookmark-start text:name="news_notes"/>News &amp; Notes<text:bookmark-end text:name="__RefHeading___news_notes_2"/><text:bookmark-end text:name="news_notes"/></text:h>
      <text:list text:style-name="List_20_1" text:continue-numbering="false">
        <text:list-item>
          <text:p text:style-name="List_20_1_Content_First"> <text:a xlink:type="simple" xlink:href="http://codecamp.fi/doku.php/dotnet2012/idea_process" text:style-name="Internet_20_link" text:visited-style-name="Visited_20_Internet_20_Link">Idea process</text:a></text:p>
        </text:list-item>
        <text:list-item>
          <text:p text:style-name="List_20_1_Content_Last"> Return requirements have now been posted on the page</text:p>
        </text:list-item>
      </text:list>
      <text:h text:style-name="Heading_20_1" text:outline-level="1"><text:bookmark-start text:name="__RefHeading___how_to_participate_in_local_semifinals_3"/><text:bookmark-start text:name="how_to_participate_in_local_semifinals"/>How to participate in local semifinals<text:bookmark-end text:name="__RefHeading___how_to_participate_in_local_semifinals_3"/><text:bookmark-end text:name="how_to_participate_in_local_semifinals"/></text:h>
      <text:p text:style-name="Text_20_body">See <text:a xlink:type="simple" xlink:href="http://diggthedrazen.com/2011/12/19/imagine-cup-2012-is-here/" text:style-name="Internet_20_link" text:visited-style-name="Visited_20_Internet_20_Link">here</text:a></text:p>
      <text:h text:style-name="Heading_20_1" text:outline-level="1"><text:bookmark-start text:name="__RefHeading___code_camp_week_4"/><text:bookmark-start text:name="code_camp_week"/>Code Camp Week<text:bookmark-end text:name="__RefHeading___code_camp_week_4"/><text:bookmark-end text:name="code_camp_week"/></text:h>
      <text:p text:style-name="Text_20_body"><text:span text:style-name="Strong_20_Emphasis">Location</text:span> <text:span text:style-name="Strong_20_Emphasis">6218</text:span> basement computer lab</text:p>
      <text:list text:style-name="List_20_1" text:continue-numbering="false">
        <text:list-item>
          <text:p text:style-name="LastListParagraph_List_20_1_Content_First"> <text:span text:style-name="Strong_20_Emphasis">Start time on Monday 23.1.2011 at 10:30</text:span></text:p>
        </text:list-item>
      </text:list>
      <text:p text:style-name="Text_20_body"><text:line-break/></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8:15 </text:p>
          </table:table-cell>
          <table:table-cell office:value-type="string" table:style-name="tablecell">
            <text:p text:style-name="tablealignleft">——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e Finalizing  </text:p>
          </table:table-cell>
        </table:table-row>
        <table:table-row>
          <table:table-cell office:value-type="string" table:style-name="tableheader">
            <text:p text:style-name="Table_20_Heading"> 10:15 </text:p>
          </table:table-cell>
          <table:table-cell office:value-type="string" table:style-name="tablecell">
            <text:p text:style-name="tablealignleft"> Idea brainstroming and group formation <text:a xlink:type="simple" xlink:href="http://codecamp.fi/doku.php/dotnet2012/msimaginecupjp.pdf" text:style-name="Internet_20_link" text:visited-style-name="Visited_20_Internet_20_Link">msimaginecupjp.pdf</text:a> <text:a xlink:type="simple" xlink:href="http://codecamp.fi/doku.php/dotnet2012/codecamp_start.pdf" text:style-name="Internet_20_link" text:visited-style-name="Visited_20_Internet_20_Link">codecamp_start.pdf</text: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e complete  </text:p>
          </table:table-cell>
        </table:table-row>
        <table:table-row>
          <table:table-cell office:value-type="string" table:style-name="tableheader">
            <text:p text:style-name="Table_20_Heading"> 12:00 </text:p>
          </table:table-cell>
          <table:table-cell office:value-type="string" table:style-name="tablecell">
            <text:p text:style-name="tablealignleft">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Demo      </text:p>
          </table:table-cell>
        </table:table-row>
        <table:table-row>
          <table:table-cell office:value-type="string" table:style-name="tableheader">
            <text:p text:style-name="Table_20_Heading"> 13:00 </text:p>
          </table:table-cell>
          <table:table-cell office:value-type="string" table:style-name="tablecell">
            <text:p text:style-name="tablealignleft"> Idea brainstorming and group formation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mo      </text:p>
          </table:table-cell>
        </table:table-row>
        <table:table-row>
          <table:table-cell office:value-type="string" table:style-name="tableheader">
            <text:p text:style-name="Table_20_Heading"> 14:15 </text:p>
          </table:table-cell>
          <table:table-cell office:value-type="string" table:style-name="tablecell">
            <text:p text:style-name="tablealignleft"> Idea brainstorming and group formation /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losing         </text:p>
          </table:table-cell>
        </table:table-row>
        <table:table-row>
          <table:table-cell office:value-type="string" table:style-name="tableheader">
            <text:p text:style-name="Table_20_Heading"> 17:00 </text:p>
          </table:table-cell>
          <table:table-cell office:value-type="string" table:style-name="tablecell">
            <text:p text:style-name="tablealignleft">Idea presentations at sauna (wiki page ready)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text:p>
          </table:table-cell>
          <table:table-cell office:value-type="string" table:style-name="tablecell">
            <text:p text:style-name="tablealignleft"> Feedback </text:p>
          </table:table-cell>
        </table:table-row>
      </table:table>
      <text:p text:style-name="Text_20_body">Presentations</text:p>
      <text:list text:style-name="List_20_1" text:continue-numbering="false">
        <text:list-item/>
      </text:list>
      <text:h text:style-name="Heading_20_2" text:outline-level="2"><text:bookmark-start text:name="__RefHeading___feedback_times_5"/><text:bookmark-start text:name="feedback_times"/>Feedback times<text:bookmark-end text:name="__RefHeading___feedback_times_5"/><text:bookmark-end text:name="feedback_times"/></text:h>
      <text:p text:style-name="Text_20_body">To be announced</text:p>
      <text:h text:style-name="Heading_20_1" text:outline-level="1"><text:bookmark-start text:name="__RefHeading___groups_6"/><text:bookmark-start text:name="groups"/>Groups<text:bookmark-end text:name="__RefHeading___groups_6"/><text:bookmark-end text:name="groups"/></text:h>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row>
        <table:table-row>
          <table:table-cell office:value-type="string" table:style-name="tablecell">
            <text:p text:style-name="tablealignleft"> <text:a xlink:type="simple" xlink:href="http://codecamp.fi/doku.php/dotnet2012/pvms/start" text:style-name="Internet_20_link" text:visited-style-name="Visited_20_Internet_20_Link">Team One</text:a> </text:p>
          </table:table-cell>
          <table:table-cell office:value-type="string" table:style-name="tablecell">
            <text:p text:style-name="tablealignleft"><text:a xlink:type="simple" xlink:href="http://codecamp.fi/doku.php/dotnet2012/pvms/start" text:style-name="Internet_20_link" text:visited-style-name="Visited_20_Internet_20_Link"> VFMS</text:a></text:p>
          </table:table-cell>
          <table:table-cell office:value-type="string" table:style-name="tablecell">
            <text:p text:style-name="tablealignleft"> Mudari Bhupesh </text:p>
          </table:table-cell>
          <table:table-cell office:value-type="string" table:style-name="tablecell">
            <text:p text:style-name="tablealignleft"> Zahir Babur </text:p>
          </table:table-cell>
          <table:table-cell office:value-type="string" table:style-name="tablecell">
            <text:p text:style-name="tablealignleft"> Chandra Shekar </text:p>
          </table:table-cell>
          <table:table-cell office:value-type="string" table:style-name="tablecell">
            <text:p text:style-name="tablealignleft"> Oskar Sonninen </text:p>
          </table:table-cell>
        </table:table-row>
        <table:table-row>
          <table:table-cell office:value-type="string" table:style-name="tablecell">
            <text:p text:style-name="tablealignleft"> <text:a xlink:type="simple" xlink:href="http://codecamp.fi/doku.php/dotnet2012/lut2/start" text:style-name="Internet_20_link" text:visited-style-name="Visited_20_Internet_20_Link">LUT2</text:a> </text:p>
          </table:table-cell>
          <table:table-cell office:value-type="string" table:style-name="tablecell">
            <text:p text:style-name="tablealignleft"><text:a xlink:type="simple" xlink:href="http://codecamp.fi/doku.php/dotnet2012/lut2/start" text:style-name="Internet_20_link" text:visited-style-name="Visited_20_Internet_20_Link"> Project name</text:a></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row>
        <table:table-row>
          <table:table-cell office:value-type="string" table:style-name="tablecell">
            <text:p text:style-name="tablealignleft"> <text:a xlink:type="simple" xlink:href="http://codecamp.fi/doku.php/dotnet2012/apuva/start" text:style-name="Internet_20_link" text:visited-style-name="Visited_20_Internet_20_Link">apuva</text:a> </text:p>
          </table:table-cell>
          <table:table-cell office:value-type="string" table:style-name="tablecell">
            <text:p text:style-name="tablealignleft"><text:a xlink:type="simple" xlink:href="http://codecamp.fi/doku.php/dotnet2012/apuva/start" text:style-name="Internet_20_link" text:visited-style-name="Visited_20_Internet_20_Link"> EcoDriver</text:a></text:p>
          </table:table-cell>
          <table:table-cell office:value-type="string" table:style-name="tablecell">
            <text:p text:style-name="tablealignleft"> Anna Osipova </text:p>
          </table:table-cell>
          <table:table-cell office:value-type="string" table:style-name="tablecell">
            <text:p text:style-name="tablealignleft"> Miikka Kosonen </text:p>
          </table:table-cell>
          <table:table-cell office:value-type="string" table:style-name="tablecell">
            <text:p text:style-name="tablealignleft"> Timo Kiviharju </text:p>
          </table:table-cell>
          <table:table-cell office:value-type="string" table:style-name="tablecell"/>
        </table:table-row>
        <table:table-row>
          <table:table-cell office:value-type="string" table:style-name="tablecell">
            <text:p text:style-name="tablealignleft"> <text:a xlink:type="simple" xlink:href="http://codecamp.fi/doku.php/dotnet2012/dev4fun/start" text:style-name="Internet_20_link" text:visited-style-name="Visited_20_Internet_20_Link">Dev4Fun</text:a> </text:p>
          </table:table-cell>
          <table:table-cell office:value-type="string" table:style-name="tablecell">
            <text:p text:style-name="tablealignleft"><text:a xlink:type="simple" xlink:href="http://codecamp.fi/doku.php/dotnet2012/dev4fun/start" text:style-name="Internet_20_link" text:visited-style-name="Visited_20_Internet_20_Link">Books4All</text:a></text:p>
          </table:table-cell>
          <table:table-cell office:value-type="string" table:style-name="tablecell">
            <text:p text:style-name="tablealignleft"> Alex Ovcharenko </text:p>
          </table:table-cell>
          <table:table-cell office:value-type="string" table:style-name="tablecell">
            <text:p text:style-name="tablealignleft"> Camilo Cifuentes </text:p>
          </table:table-cell>
          <table:table-cell office:value-type="string" table:style-name="tablecell">
            <text:p text:style-name="tablealignleft"> Mihai Iusan </text:p>
          </table:table-cell>
          <table:table-cell office:value-type="string" table:style-name="tablecell">
            <text:p text:style-name="tablealignleft"> Nikolaos Paraschou </text:p>
          </table:table-cell>
        </table:table-row>
        <table:table-row>
          <table:table-cell office:value-type="string" table:style-name="tablecell">
            <text:p text:style-name="tablealignleft"> <text:a xlink:type="simple" xlink:href="http://codecamp.fi/doku.php/dotnet2012/donut/start" text:style-name="Internet_20_link" text:visited-style-name="Visited_20_Internet_20_Link">Donut</text:a> </text:p>
          </table:table-cell>
          <table:table-cell office:value-type="string" table:style-name="tablecell">
            <text:p text:style-name="tablealignleft"><text:a xlink:type="simple" xlink:href="http://codecamp.fi/doku.php/dotnet2012/donut/start" text:style-name="Internet_20_link" text:visited-style-name="Visited_20_Internet_20_Link"> Project name</text:a></text:p>
          </table:table-cell>
          <table:table-cell office:value-type="string" table:style-name="tablecell">
            <text:p text:style-name="tablealignleft"> Jussi Viitamäki </text:p>
          </table:table-cell>
          <table:table-cell office:value-type="string" table:style-name="tablecell">
            <text:p text:style-name="tablealignleft"> Annina Järvenpää </text:p>
          </table:table-cell>
          <table:table-cell office:value-type="string" table:style-name="tablecell">
            <text:p text:style-name="tablealignleft"> Mehar Ullah </text:p>
          </table:table-cell>
          <table:table-cell office:value-type="string" table:style-name="tablecell">
            <text:p text:style-name="tablealignleft"> Boris Momot </text:p>
          </table:table-cell>
        </table:table-row>
        <table:table-row>
          <table:table-cell office:value-type="string" table:style-name="tablecell">
            <text:p text:style-name="tablealignleft"> <text:a xlink:type="simple" xlink:href="http://codecamp.fi/doku.php/dotnet2012/lutx/start" text:style-name="Internet_20_link" text:visited-style-name="Visited_20_Internet_20_Link">LUT-X</text:a> </text:p>
          </table:table-cell>
          <table:table-cell office:value-type="string" table:style-name="tablecell">
            <text:p text:style-name="tablealignleft"><text:a xlink:type="simple" xlink:href="http://codecamp.fi/doku.php/dotnet2012/lutx/start" text:style-name="Internet_20_link" text:visited-style-name="Visited_20_Internet_20_Link"> G3A</text:a></text:p>
          </table:table-cell>
          <table:table-cell office:value-type="string" table:style-name="tablecell">
            <text:p text:style-name="tablealignleft"> Bishal Karki </text:p>
          </table:table-cell>
          <table:table-cell office:value-type="string" table:style-name="tablecell">
            <text:p text:style-name="tablealignleft"> Tommi Kallonen </text:p>
          </table:table-cell>
          <table:table-cell office:value-type="string" table:style-name="tablecell">
            <text:p text:style-name="tablealignleft"> Antti Knutas </text:p>
          </table:table-cell>
          <table:table-cell office:value-type="string" table:style-name="tablecell">
            <text:p text:style-name="tablealignleft"> Tommi Kähkönen <text:line-break/>Anni Savolainen </text:p>
          </table:table-cell>
        </table:table-row>
      </table:table>
      <text:h text:style-name="Heading_20_2" text:outline-level="2"><text:bookmark-start text:name="__RefHeading___requirements_for_projects_7"/><text:bookmark-start text:name="requirements_for_projects"/>Requirements for projects<text:bookmark-end text:name="__RefHeading___requirements_for_projects_7"/><text:bookmark-end text:name="requirements_for_projects"/></text:h>
      <text:p text:style-name="Text_20_body">Use one or more of the following technologies in the project:</text:p>
      <text:list text:style-name="List_20_1" text:continue-numbering="false">
        <text:list-item>
          <text:p text:style-name="List_20_1_Content_First"> a. Either an implementation or the consumption of an XML Web Service</text:p>
        </text:list-item>
        <text:list-item>
          <text:p text:style-name="List_20_1_Content"> b. Windows 7</text:p>
        </text:list-item>
        <text:list-item>
          <text:p text:style-name="List_20_1_Content"> c. Windows 8 Developer Preview</text:p>
        </text:list-item>
        <text:list-item>
          <text:p text:style-name="List_20_1_Content"> d. Windows Live SDK</text:p>
        </text:list-item>
        <text:list-item>
          <text:p text:style-name="List_20_1_Content"> e. Use of Windows Phone technologies</text:p>
        </text:list-item>
        <text:list-item>
          <text:p text:style-name="List_20_1_Content"> f. Windows Phone SDK</text:p>
        </text:list-item>
        <text:list-item>
          <text:p text:style-name="List_20_1_Content"> g. Xbox Kinect SDK</text:p>
        </text:list-item>
        <text:list-item>
          <text:p text:style-name="List_20_1_Content"> h. Use of Windows Embedded technologies</text:p>
        </text:list-item>
        <text:list-item>
          <text:p text:style-name="List_20_1_Content"> i. Silverlight</text:p>
        </text:list-item>
        <text:list-item>
          <text:p text:style-name="List_20_1_Content"> j. Azure for implementing a S+S architecture application</text:p>
        </text:list-item>
        <text:list-item>
          <text:p text:style-name="List_20_1_Content"> k. Windows MultiPoint Mouse SDK</text:p>
        </text:list-item>
        <text:list-item>
          <text:p text:style-name="List_20_1_Content_Last"> l. Windows Touch technologies and use of Windows Touch API’s and events</text:p>
        </text:list-item>
      </text:list>
      <text:p text:style-name="Text_20_body"><text:span text:style-name="Strong_20_Emphasis">Return requirements for groups and the return schedule</text:span></text:p>
      <text:list text:style-name="List_20_1" text:continue-numbering="false">
        <text:list-item>
          <text:p text:style-name="List_20_1_Content_First"> On Friday you need to have</text:p>
          <text:list text:style-name="List_20_1">
            <text:list-item>
              <text:p text:style-name="List_20_1_Content"> Ten minute presentation about your program (idea, motivation, goals, technology used, what was actually implemented etc.)</text:p>
            </text:list-item>
            <text:list-item>
              <text:p text:style-name="List_20_1_Content"> Ten minute demonstration of your <text:span text:style-name="Emphasis">working</text:span> program</text:p>
            </text:list-item>
            <text:list-item>
              <text:p text:style-name="List_20_1_Content"> Done your wiki page and linked it to this one. Use <text:a xlink:type="simple" xlink:href="http://codecamp.fi/doku.php/dotnet2010/grp3/start" text:style-name="Internet_20_link" text:visited-style-name="Visited_20_Internet_20_Link">this</text:a> or <text:a xlink:type="simple" xlink:href="http://codecamp.fi/doku.php/android2010/grp16/start" text:style-name="Internet_20_link" text:visited-style-name="Visited_20_Internet_20_Link">this</text:a> as an exampl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text:p>
                </text:list-item>
                <text:list-item>
                  <text:p text:style-name="List_20_1_Content"> Tech</text:p>
                </text:list-item>
                <text:list-item>
                  <text:p text:style-name="List_20_1_Content"> Some explanatory charts optionally</text:p>
                </text:list-item>
                <text:list-item>
                  <text:p text:style-name="List_20_1_Content"> Your project source code as a zip </text:p>
                </text:list-item>
              </text:list>
            </text:list-item>
          </text:list>
        </text:list-item>
        <text:list-item>
          <text:p text:style-name="List_20_1_Content"> In a week (before 3.2.2012) send an email to Antti Knutas ( firstname.lastname@lut.fi ) with</text:p>
          <text:list text:style-name="List_20_1">
            <text:list-item>
              <text:p text:style-name="List_20_1_Content"> Summary of your project following the format of the Imagine Cup 2012  <text:a xlink:type="simple" xlink:href="http://www.imaginecup.com/Downloads/DownloadableDocuments/IC12SoftwareDesignR1AppSummaryTemplate.doc" text:style-name="Internet_20_link" text:visited-style-name="Visited_20_Internet_20_Link">Software Design preliminary summary</text:a> OR <text:a xlink:type="simple" xlink:href="http://www.imaginecup.com/downloads/IC12WindowsPhoneChallengeR1AppSummaryTemplate.doc" text:style-name="Internet_20_link" text:visited-style-name="Visited_20_Internet_20_Link">Windows Phone Application Summary</text:a>.</text:p>
            </text:list-item>
            <text:list-item>
              <text:p text:style-name="List_20_1_Content"> One page poster about your project</text:p>
            </text:list-item>
            <text:list-item>
              <text:p text:style-name="List_20_1_Content"> Email has to have topic [CC2012] Group X (for example: [CC2012] Group 2)</text:p>
              <text:list text:style-name="List_20_1">
                <text:list-item>
                  <text:p text:style-name="List_20_1_Content"> Include project source code (remove binaries in bin and opt!) and the project report document in the email</text:p>
                </text:list-item>
                <text:list-item>
                  <text:p text:style-name="List_20_1_Content"> Don't upload project source or project report to the wiki </text:p>
                </text:list-item>
              </text:list>
            </text:list-item>
            <text:list-item>
              <text:p text:style-name="List_20_1_Content"> Finally upload the poster to the wiki page and include the link to the group wiki page in the email</text:p>
            </text:list-item>
          </text:list>
        </text:list-item>
        <text:list-item>
          <text:p text:style-name="List_20_1_Content"> Before March 1st sign up your team in Imagine Cup Software Design or Windows Phone category and submit your work</text:p>
          <text:list text:style-name="List_20_1">
            <text:list-item>
              <text:p text:style-name="List_20_1_Content_Last"> See the details and links <text:a xlink:type="simple" xlink:href="http://diggthedrazen.com/2011/12/19/imagine-cup-2012-is-here/" text:style-name="Internet_20_link" text:visited-style-name="Visited_20_Internet_20_Link">HERE</text:a></text:p>
            </text:list-item>
          </text:list>
        </text:list-item>
      </text:list>
      <text:p text:style-name="Text_20_body"><text:line-break/>
<text:line-break/></text:p>
      <text:p text:style-name="Text_20_body">The feedback day for the reports will be announced on week 5. Attending the feedback day and presenting your report is mandatory.</text:p>
      <text:h text:style-name="Heading_20_1" text:outline-level="1"><text:bookmark-start text:name="__RefHeading___imagine_cup_8"/><text:bookmark-start text:name="imagine_cup"/>Imagine Cup<text:bookmark-end text:name="__RefHeading___imagine_cup_8"/><text:bookmark-end text:name="imagine_cup"/></text:h>
      <text:list text:style-name="List_20_1" text:continue-numbering="false">
        <text:list-item>
          <text:p text:style-name="List_20_1_Content_First"> <text:a xlink:type="simple" xlink:href="http://imaginecup.com" text:style-name="Internet_20_link" text:visited-style-name="Visited_20_Internet_20_Link">Imagine Cup Home</text:a></text:p>
        </text:list-item>
        <text:list-item>
          <text:p text:style-name="List_20_1_Content"> <text:a xlink:type="simple" xlink:href="http://imaginecup.com/about/Theme" text:style-name="Internet_20_link" text:visited-style-name="Visited_20_Internet_20_Link">Competetion Theme</text:a></text:p>
        </text:list-item>
        <text:list-item>
          <text:p text:style-name="List_20_1_Content_Last"> <text:a xlink:type="simple" xlink:href="http://imaginecup.com/competitions" text:style-name="Internet_20_link" text:visited-style-name="Visited_20_Internet_20_Link">Competetions Overview</text:a></text:p>
        </text:list-item>
      </text:list>
      <text:h text:style-name="Heading_20_1" text:outline-level="1"><text:bookmark-start text:name="__RefHeading___discuss_9"/><text:bookmark-start text:name="discuss"/>Discuss<text:bookmark-end text:name="__RefHeading___discuss_9"/><text:bookmark-end text:name="discuss"/></text:h>
      <text:p text:style-name="Text_20_body">Discuss coding etc. problems</text:p>
      <text:list text:style-name="List_20_1" text:continue-numbering="false">
        <text:list-item>
          <text:p text:style-name="List_20_1_Content_First"> IRC    : irc.freenode.net</text:p>
          <text:list text:style-name="List_20_1">
            <text:list-item>
              <text:p text:style-name="List_20_1_Content"> #lut-codecamp</text:p>
            </text:list-item>
          </text:list>
        </text:list-item>
        <text:list-item>
          <text:p text:style-name="List_20_1_Content_Last"> Skype</text:p>
        </text:list-item>
      </text:list>
      <text:h text:style-name="Heading_20_1" text:outline-level="1"><text:bookmark-start text:name="__RefHeading___faq_10"/><text:bookmark-start text:name="faq"/>FAQ<text:bookmark-end text:name="__RefHeading___faq_10"/><text:bookmark-end text:name="faq"/></text:h>
      <text:h text:style-name="Heading_20_4" text:outline-level="4"><text:bookmark-start text:name="__RefHeading___what_are_recommended_skillsrequirements_for_code_camp_11"/><text:bookmark-start text:name="what_are_recommended_skillsrequirements_for_code_camp"/>What are recommended skills/requirements for code camp ?<text:bookmark-end text:name="__RefHeading___what_are_recommended_skillsrequirements_for_code_camp_11"/><text:bookmark-end text:name="what_are_recommended_skillsrequirements_for_code_camp"/></text:h>
      <text:p text:style-name="Text_20_body">Programming experience(I hope you all have some…if not..then you'll have one during this code camp) and of course learning <text:span text:style-name="Strong_20_Emphasis">INTEREST</text:span> is the most.</text:p>
      <text:h text:style-name="Heading_20_4" text:outline-level="4"><text:bookmark-start text:name="__RefHeading___can_i_prepare_to_code_camp_12"/><text:bookmark-start text:name="can_i_prepare_to_code_camp"/>Can I prepare to Code Camp ?<text:bookmark-end text:name="__RefHeading___can_i_prepare_to_code_camp_12"/><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3"/><text:bookmark-start text:name="i_have_an_exam_in_code_camp_week"/>I have an exam in Code Camp week ?<text:bookmark-end text:name="__RefHeading___i_have_an_exam_in_code_camp_week_13"/><text:bookmark-end text:name="i_have_an_exam_in_code_camp_week"/></text:h>
      <text:p text:style-name="Text_20_body">You are free to go exam, but code camp in intensive course and idea is to focus coding during the well, so it is recommended you prepare to exam before the code camp week.</text:p>
      <text:h text:style-name="Heading_20_4" text:outline-level="4"><text:bookmark-start text:name="__RefHeading___grading_14"/><text:bookmark-start text:name="grading"/>Grading ?<text:bookmark-end text:name="__RefHeading___grading_14"/><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text:h text:style-name="Heading_20_4" text:outline-level="4"><text:bookmark-start text:name="__RefHeading___more_15"/><text:bookmark-start text:name="more"/>More ?<text:bookmark-end text:name="__RefHeading___more_15"/><text:bookmark-end text:name="more"/></text:h>
      <text:p text:style-name="Text_20_body">If you have questions about code camp send email to <text:span text:style-name="Strong_20_Emphasis">Antti Knutas</text:span> (firstname.lastname@lut.fi).</text:p>
      <text:h text:style-name="Heading_20_1" text:outline-level="1"><text:bookmark-start text:name="__RefHeading___links_16"/><text:bookmark-start text:name="links"/>Links<text:bookmark-end text:name="__RefHeading___links_16"/><text:bookmark-end text:name="links"/></text:h>
      <text:p text:style-name="Text_20_body">Some basic Tutorials links:
<text:span text:style-name="Emphasis">.</text:span>
C#.net:</text:p>
      <text:list text:style-name="List_20_1" text:continue-numbering="false">
        <text:list-item>
          <text:p text:style-name="List_20_1_Content_First"> Link1: <text:a xlink:type="simple" xlink:href="http://www.homeandlearn.co.uk/csharp/csharp.html" text:style-name="Internet_20_link" text:visited-style-name="Visited_20_Internet_20_Link">Visual C# .NET Programming</text:a></text:p>
        </text:list-item>
        <text:list-item>
          <text:p text:style-name="List_20_1_Content"> Link2: <text:a xlink:type="simple" xlink:href="http://www.dotnetspider.com/DotNet-Tutorial-270.aspx" text:style-name="Internet_20_link" text:visited-style-name="Visited_20_Internet_20_Link">C# Language Syntax</text:a> </text:p>
        </text:list-item>
        <text:list-item>
          <text:p text:style-name="List_20_1_Content"> Link3: <text:a xlink:type="simple" xlink:href="http://www.dotnetspider.com/DotNet-Tutorial-271.aspx" text:style-name="Internet_20_link" text:visited-style-name="Visited_20_Internet_20_Link">Data types in C#</text:a></text:p>
        </text:list-item>
        <text:list-item>
          <text:p text:style-name="List_20_1_Content"> Link4: <text:a xlink:type="simple" xlink:href="http://www.dotnetspider.com/DotNet-Tutorial-273.aspx" text:style-name="Internet_20_link" text:visited-style-name="Visited_20_Internet_20_Link">Property in C# class </text:a></text:p>
        </text:list-item>
        <text:list-item>
          <text:p text:style-name="List_20_1_Content"> Link5: <text:a xlink:type="simple" xlink:href="http://www.dotnetspider.com/DotNet-Tutorial-277.aspx" text:style-name="Internet_20_link" text:visited-style-name="Visited_20_Internet_20_Link">C# sample for basic file operations</text:a></text:p>
        </text:list-item>
        <text:list-item>
          <text:p text:style-name="List_20_1_Content"> Link6: <text:a xlink:type="simple" xlink:href="http://www.dotnetspider.com/DotNet-Tutorial-278.aspx" text:style-name="Internet_20_link" text:visited-style-name="Visited_20_Internet_20_Link">C# sample for retrieving html content from any websites </text:a></text:p>
        </text:list-item>
        <text:list-item>
          <text:p text:style-name="List_20_1_Content_Last"> Link7: <text:a xlink:type="simple" xlink:href="http://msdn.microsoft.com/en-us/library/bb383962.aspx" text:style-name="Internet_20_link" text:visited-style-name="Visited_20_Internet_20_Link">C# Guided Tour</text:a> </text:p>
        </text:list-item>
      </text:list>
      <text:p text:style-name="Text_20_body">Azure:</text:p>
      <text:list text:style-name="List_20_1" text:continue-numbering="false">
        <text:list-item>
          <text:p text:style-name="LastListParagraph_List_20_1_Content_First"> PLEASE ADD!</text:p>
        </text:list-item>
      </text:list>
      <text:p text:style-name="Text_20_body">ASP.net:</text:p>
      <text:list text:style-name="List_20_1" text:continue-numbering="false">
        <text:list-item>
          <text:p text:style-name="List_20_1_Content_First"> Link1: <text:a xlink:type="simple" xlink:href="http://www.asp.net" text:style-name="Internet_20_link" text:visited-style-name="Visited_20_Internet_20_Link">ASP.NET tutorials</text:a></text:p>
        </text:list-item>
        <text:list-item>
          <text:p text:style-name="List_20_1_Content"> Link2: <text:a xlink:type="simple" xlink:href="http://www.dotnetspider.com/AspNet-Tutorials.aspx" text:style-name="Internet_20_link" text:visited-style-name="Visited_20_Internet_20_Link">ASP.NET tutorials for beginners</text:a></text:p>
        </text:list-item>
        <text:list-item>
          <text:p text:style-name="List_20_1_Content"> Link3: <text:a xlink:type="simple" xlink:href="http://aspalliance.com/144_ASPNET_Tutorial" text:style-name="Internet_20_link" text:visited-style-name="Visited_20_Internet_20_Link">ASP.NET Tutorial</text:a> This is quite good but the backend script language used is VB. still you can get idea for c# as well..not much difference.</text:p>
        </text:list-item>
        <text:list-item>
          <text:p text:style-name="List_20_1_Content"> Link4: <text:a xlink:type="simple" xlink:href="http://www.dotnetspider.com/AspNet-Tutorials.aspx" text:style-name="Internet_20_link" text:visited-style-name="Visited_20_Internet_20_Link">ASP.NET tutorials for beginners</text:a></text:p>
        </text:list-item>
        <text:list-item>
          <text:p text:style-name="List_20_1_Content"> Link5: <text:a xlink:type="simple" xlink:href="http://codecamp.fi/doku.php/dotnet2010/aspnetmvc-nerdinner_v1.pdf" text:style-name="Internet_20_link" text:visited-style-name="Visited_20_Internet_20_Link">Free ASP.NET MVC eBook Tutorial</text:a></text:p>
        </text:list-item>
        <text:list-item>
          <text:p text:style-name="List_20_1_Content_Last"> Link6: <text:a xlink:type="simple" xlink:href="http://weblogs.asp.net/scottgu/default.aspx" text:style-name="Internet_20_link" text:visited-style-name="Visited_20_Internet_20_Link">ScottGu's Blog</text:a></text:p>
        </text:list-item>
      </text:list>
      <text:p text:style-name="Text_20_body">Ajax:</text:p>
      <text:list text:style-name="List_20_1" text:continue-numbering="false">
        <text:list-item>
          <text:p text:style-name="List_20_1_Content_First"> Link1: <text:a xlink:type="simple" xlink:href="http://www.aspnettutorials.com/tutorials/ajax/" text:style-name="Internet_20_link" text:visited-style-name="Visited_20_Internet_20_Link">Ajax tutorials</text:a></text:p>
        </text:list-item>
        <text:list-item>
          <text:p text:style-name="List_20_1_Content"> Link2: <text:a xlink:type="simple" xlink:href="http://ajax.asp.net" text:style-name="Internet_20_link" text:visited-style-name="Visited_20_Internet_20_Link">2010Microsoft official AJAX web site</text:a></text:p>
        </text:list-item>
        <text:list-item>
          <text:p text:style-name="List_20_1_Content"> Link3: <text:a xlink:type="simple" xlink:href="http://www.asp.net/learn/ajax-videos/" text:style-name="Internet_20_link" text:visited-style-name="Visited_20_Internet_20_Link">Microsoft AJAX learning videos</text:a></text:p>
        </text:list-item>
        <text:list-item>
          <text:p text:style-name="List_20_1_Content_Last"> Link4: <text:a xlink:type="simple" xlink:href="http://www.asp.net/ajax/ajaxcontroltoolkit/samples/" text:style-name="Internet_20_link" text:visited-style-name="Visited_20_Internet_20_Link">Microsoft AJAX Control Toolkit Samples</text:a></text:p>
        </text:list-item>
      </text:list>
      <text:p text:style-name="Text_20_body">Windows Phone 7 Programming:</text:p>
      <text:list text:style-name="List_20_1" text:continue-numbering="false">
        <text:list-item>
          <text:p text:style-name="List_20_1_Content_First"> <text:a xlink:type="simple" xlink:href="http://channel9.msdn.com/Series/Windows-Phone-7-Development-for-Absolute-Beginners" text:style-name="Internet_20_link" text:visited-style-name="Visited_20_Internet_20_Link"> Absolute phone 7 getting started</text:a></text:p>
        </text:list-item>
        <text:list-item>
          <text:p text:style-name="List_20_1_Content"> <text:a xlink:type="simple" xlink:href="http://msdn.microsoft.com/en-us/wp7trainingcourse_wp7gettingstarted_unit" text:style-name="Internet_20_link" text:visited-style-name="Visited_20_Internet_20_Link"> Phone 7 videos</text:a> </text:p>
        </text:list-item>
        <text:list-item>
          <text:p text:style-name="List_20_1_Content"> <text:a xlink:type="simple" xlink:href="http://www.silverlight.net/getstarted/devices/windows-phone/" text:style-name="Internet_20_link" text:visited-style-name="Visited_20_Internet_20_Link"> Silverlight for Windows phone7</text:a></text:p>
        </text:list-item>
        <text:list-item>
          <text:p text:style-name="List_20_1_Content"> <text:a xlink:type="simple" xlink:href="http://msdn.microsoft.com/en-us/wp7trainingcourse_wp7xna_unit" text:style-name="Internet_20_link" text:visited-style-name="Visited_20_Internet_20_Link">XNA Framework for Phone 7</text:a> </text:p>
        </text:list-item>
        <text:list-item>
          <text:p text:style-name="List_20_1_Content"> <text:a xlink:type="simple" xlink:href="http://create.msdn.com/en-US/" text:style-name="Internet_20_link" text:visited-style-name="Visited_20_Internet_20_Link"> Phone 7 App hub</text:a></text:p>
        </text:list-item>
        <text:list-item>
          <text:p text:style-name="List_20_1_Content_Last"> <text:a xlink:type="simple" xlink:href="http://www.charlespetzold.com/phone/index.html" text:style-name="Internet_20_link" text:visited-style-name="Visited_20_Internet_20_Link"> Petzold, Charles - Programming Windows Phone 7 (Free 1000 page book, 2010)</text:a></text:p>
        </text:list-item>
      </text:list>
      <text:p text:style-name="Text_20_body">XML:</text:p>
      <text:list text:style-name="List_20_1" text:continue-numbering="false">
        <text:list-item>
          <text:p text:style-name="List_20_1_Content_First"> Link1: <text:a xlink:type="simple" xlink:href="http://www.dotnetspider.com/Xml-Tutorials.aspx" text:style-name="Internet_20_link" text:visited-style-name="Visited_20_Internet_20_Link">Xml tutorials for beginners</text:a></text:p>
        </text:list-item>
        <text:list-item>
          <text:p text:style-name="List_20_1_Content"> Link2: <text:a xlink:type="simple" xlink:href="http://www.devguru.com/features/tutorials/XML/beginning_xml.html" text:style-name="Internet_20_link" text:visited-style-name="Visited_20_Internet_20_Link">A Beginners Guide to Creating and Displaying Your First XML Document. </text:a></text:p>
        </text:list-item>
        <text:list-item>
          <text:p text:style-name="List_20_1_Content"> Link3: <text:a xlink:type="simple" xlink:href="http://www.freewebmasterhelp.com/tutorials/xml" text:style-name="Internet_20_link" text:visited-style-name="Visited_20_Internet_20_Link">XML Tutorial</text:a></text:p>
        </text:list-item>
        <text:list-item>
          <text:p text:style-name="List_20_1_Content_Last"> Link4: <text:a xlink:type="simple" xlink:href="http://www.learn-xml-tutorial.com/" text:style-name="Internet_20_link" text:visited-style-name="Visited_20_Internet_20_Link">XML Basics</text:a></text:p>
        </text:list-item>
      </text:list>
      <text:p text:style-name="Text_20_body">CSS:</text:p>
      <text:list text:style-name="List_20_1" text:continue-numbering="false">
        <text:list-item>
          <text:p text:style-name="List_20_1_Content_First"> Link1: <text:a xlink:type="simple" xlink:href="http://htmlhelp.com/reference/css/quick-tutorial.html" text:style-name="Internet_20_link" text:visited-style-name="Visited_20_Internet_20_Link">CSS Quick Tutorial</text:a></text:p>
        </text:list-item>
        <text:list-item>
          <text:p text:style-name="List_20_1_Content"> Link2: <text:a xlink:type="simple" xlink:href="http://htmlhelp.com/reference/css/structure.html" text:style-name="Internet_20_link" text:visited-style-name="Visited_20_Internet_20_Link">CSS Structure and Rules</text:a></text:p>
        </text:list-item>
        <text:list-item>
          <text:p text:style-name="List_20_1_Content"> Link3: <text:a xlink:type="simple" xlink:href="http://htmlhelp.com/reference/css/properties.html" text:style-name="Internet_20_link" text:visited-style-name="Visited_20_Internet_20_Link">CSS Properties</text:a></text:p>
        </text:list-item>
        <text:list-item>
          <text:p text:style-name="List_20_1_Content"> Link4: <text:a xlink:type="simple" xlink:href="http://htmlhelp.com/reference/css/style-html.html" text:style-name="Internet_20_link" text:visited-style-name="Visited_20_Internet_20_Link">Linking Style Sheets to HTML</text:a></text:p>
        </text:list-item>
        <text:list-item>
          <text:p text:style-name="List_20_1_Content_Last"> Link5: <text:a xlink:type="simple" xlink:href="http://www.w3schools.com/Xml/xml_display.asp" text:style-name="Internet_20_link" text:visited-style-name="Visited_20_Internet_20_Link">Displaying XML with CSS</text:a></text:p>
        </text:list-item>
      </text:list>
      <text:p text:style-name="Text_20_body">Silverlight4:</text:p>
      <text:list text:style-name="List_20_1" text:continue-numbering="false">
        <text:list-item>
          <text:p text:style-name="List_20_1_Content_First"> <text:a xlink:type="simple" xlink:href="http://www.silverlight.net/" text:style-name="Internet_20_link" text:visited-style-name="Visited_20_Internet_20_Link">Silverlight 4 getting started</text:a>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_Last"> Link5: </text:p>
        </text:list-item>
      </text:list>
      <text:p text:style-name="Text_20_body">Expression Blend:</text:p>
      <text:list text:style-name="List_20_1" text:continue-numbering="false">
        <text:list-item>
          <text:p text:style-name="List_20_1_Content_Firs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_Last"> Link5: </text:p>
        </text:list-item>
      </text:list>
      <text:p text:style-name="Text_20_body">Database:</text:p>
      <text:list text:style-name="List_20_1" text:continue-numbering="false">
        <text:list-item>
          <text:p text:style-name="List_20_1_Content_First"> Link1: <text:a xlink:type="simple" xlink:href="http://www.hookedonlinq.com/LINQtoSQL5MinuteOverview.ashx" text:style-name="Internet_20_link" text:visited-style-name="Visited_20_Internet_20_Link">LINQ to SQL 5min</text:a></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 Link5: </text:p>
        </text:list-item>
        <text:list-item>
          <text:p text:style-name="List_20_1_Content"> MS SQL:</text:p>
          <text:list text:style-name="List_20_1">
            <text:list-item>
              <text:p text:style-name="List_20_1_Conten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 Link5: </text:p>
            </text:list-item>
          </text:list>
        </text:list-item>
        <text:list-item>
          <text:p text:style-name="List_20_1_Content"> LINQ:</text:p>
          <text:list text:style-name="List_20_1">
            <text:list-item>
              <text:p text:style-name="List_20_1_Conten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_Last"> Link5:      </text:p>
            </text:list-item>
          </text:list>
        </text:list-item>
      </text:list>
      <text:h text:style-name="Heading_20_1" text:outline-level="1"><text:bookmark-start text:name="__RefHeading___what_is_code_camp_17"/><text:bookmark-start text:name="what_is_code_camp"/>What is Code Camp ?<text:bookmark-end text:name="__RefHeading___what_is_code_camp_17"/><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18"/><text:bookmark-start text:name="registration"/>Registration<text:bookmark-end text:name="__RefHeading___registration_18"/><text:bookmark-end text:name="registration"/></text:h>
      <text:p text:style-name="Text_20_body">Registration link is on the front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2:start</dc:title>
  </office:meta>
</office:document-meta>
</file>