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290a28c14e2c4353c41f45db2f06744a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otnet2013:group4:start"/><text:bookmark-start text:name="__RefHeading___group_4_1"/><text:bookmark-start text:name="group_4"/>Group 4<text:bookmark-end text:name="__RefHeading___group_4_1"/><text:bookmark-end text:name="group_4"/></text:h>
      <text:h text:style-name="Heading_20_2" text:outline-level="2"><text:bookmark-start text:name="__RefHeading___restaurants_lut_2"/><text:bookmark-start text:name="restaurants_lut"/>Restaurants @ LUT<text:bookmark-end text:name="__RefHeading___restaurants_lut_2"/><text:bookmark-end text:name="restaurants_lut"/></text:h>
      <text:p text:style-name="Text_20_body">TEAM</text:p>
      <text:list text:style-name="List_20_1" text:continue-numbering="false">
        <text:list-item>
          <text:p text:style-name="List_20_1_Content_First"> Ilkka Tommola</text:p>
        </text:list-item>
        <text:list-item>
          <text:p text:style-name="List_20_1_Content"> Tulibako Paiti</text:p>
        </text:list-item>
        <text:list-item>
          <text:p text:style-name="List_20_1_Content_Last"> Doreen Mushi</text:p>
        </text:list-item>
      </text:list>
      <text:p text:style-name="Text_20_body">Idea</text:p>
      <text:list text:style-name="List_20_1" text:continue-numbering="false">
        <text:list-item>
          <text:p text:style-name="List_20_1_Content_First"> Extracting information about restaurant menus for restaurants at LUT.</text:p>
        </text:list-item>
        <text:list-item>
          <text:p text:style-name="List_20_1_Content"> Sodexo menus can be extracted by using JSON.</text:p>
        </text:list-item>
        <text:list-item>
          <text:p text:style-name="List_20_1_Content"> Aalef restaurant menus are just HTML and that's why we are mainly focusing on Sodexo restaurants.</text:p>
        </text:list-item>
        <text:list-item>
          <text:p text:style-name="List_20_1_Content"> Providing list of restaurants that are currently open.</text:p>
        </text:list-item>
        <text:list-item>
          <text:p text:style-name="List_20_1_Content"> Showing webcam images for Sodexo restaurant at main building and the restaurant at Student union house</text:p>
        </text:list-item>
        <text:list-item>
          <text:p text:style-name="List_20_1_Content"> <text:a xlink:type="simple" xlink:href="http://codecamp.fi/doku.php/dotnet2013/group4/lut_code_camp_presentation.pptx" text:style-name="Internet_20_link" text:visited-style-name="Visited_20_Internet_20_Link">lut_code_camp_presentation.pptx</text:a></text:p>
        </text:list-item>
        <text:list-item>
          <text:p text:style-name="List_20_1_Content_Last"> <text:a xlink:type="simple" xlink:href="http://codecamp.fi/doku.php/dotnet2013/group4/lut_code_camp_finalpresentation.pptx" text:style-name="Internet_20_link" text:visited-style-name="Visited_20_Internet_20_Link">lut_code_camp_finalpresentation.pptx</text:a></text:p>
        </text:list-item>
      </text:list>
      <text:p text:style-name="Text_20_body">Technologies</text:p>
      <text:list text:style-name="Numbering_20_1" text:continue-numbering="false">
        <text:list-item>
          <text:p text:style-name="Numbering_20_1_Content_First">C#</text:p>
        </text:list-item>
        <text:list-item>
          <text:p text:style-name="Numbering_20_1_Content">Windows phone 8</text:p>
        </text:list-item>
        <text:list-item>
          <text:p text:style-name="Numbering_20_1_Content">JSON</text:p>
        </text:list-item>
        <text:list-item>
          <text:p text:style-name="Numbering_20_1_Content_Last">Context awareness: at least time (what restaurants are open), possibly preferences (what restaurants are shown on Windows Phone Start page).</text:p>
        </text:list-item>
      </text:list>
      <text:p text:style-name="Text_20_body">Motivation</text:p>
      <text:list text:style-name="List_20_1" text:continue-numbering="false">
        <text:list-item>
          <text:p text:style-name="List_20_1_Content_First"> To find out operating hours of the restaurants</text:p>
        </text:list-item>
        <text:list-item>
          <text:p text:style-name="List_20_1_Content"> Need to know available menus and course details conveniently from any location</text:p>
        </text:list-item>
        <text:list-item>
          <text:p text:style-name="List_20_1_Content_Last"> Saving and managing time by seeing current queue status of the restaurants</text:p>
        </text:list-item>
      </text:list>
      <text:p text:style-name="Text_20_body">Main Features</text:p>
      <text:list text:style-name="List_20_1" text:continue-numbering="false">
        <text:list-item>
          <text:p text:style-name="List_20_1_Content_First"> Cafeteria Choice</text:p>
        </text:list-item>
        <text:list-item>
          <text:p text:style-name="List_20_1_Content"> Menu Views </text:p>
        </text:list-item>
        <text:list-item>
          <text:p text:style-name="List_20_1_Content"> JSON – Extracted Menu Views</text:p>
        </text:list-item>
        <text:list-item>
          <text:p text:style-name="List_20_1_Content"> Webcam Views</text:p>
        </text:list-item>
        <text:list-item>
          <text:p text:style-name="List_20_1_Content_Last"> Information Pages</text:p>
        </text:list-item>
      </text:list>
      <text:h text:style-name="Heading_20_2" text:outline-level="2"><text:bookmark-start text:name="__RefHeading___user_interface_examples_3"/><text:bookmark-start text:name="user_interface_examples"/>User Interface examples<text:bookmark-end text:name="__RefHeading___user_interface_examples_3"/><text:bookmark-end text:name="user_interface_examples"/></text:h>
      <text:p text:style-name="Text_20_body"><draw:frame draw:style-name="media" draw:name="0" text:anchor-type="as-char" draw:z-index="0" svg:width="8.9429166666667cm" svg:height="16.166041666667cm"><draw:image xlink:href="Pictures/290a28c14e2c4353c41f45db2f06744a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1970-01-01T02::00:00</meta:creation-date>
    <dc:creator>Generated</dc:creator>
    <dc:date>1970-01-01T02::00:00</dc:date>
    <dc:language>en-US</dc:language>
    <meta:editing-cycles>1</meta:editing-cycles>
    <meta:editing-duration>PT0S</meta:editing-duration>
    <dc:title>dotnet2013:group4:start</dc:title>
  </office:meta>
</office:document-meta>
</file>