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gj2017:group2:start"/><text:bookmark-start text:name="__RefHeading___indian_ocean_simulator_1"/><text:bookmark-start text:name="indian_ocean_simulator"/>**Indian Ocean Simulator**<text:bookmark-end text:name="__RefHeading___indian_ocean_simulator_1"/><text:bookmark-end text:name="indian_ocean_simulator"/></text:h>
      <text:p text:style-name="Text_20_body">You are sailing the Indian Ocean when suddenly people in danger emerge from the depths of the sea. You play against an another player, one of you tries to rescue the people while the other kills them. You have two minutes time to collect as many points in your role as you can. Use 'WASD' keys to move and spacebar to attack/rescue.</text:p>
      <text:h text:style-name="Heading_20_1" text:outline-level="1"><text:bookmark-start text:name="__RefHeading___material_2"/><text:bookmark-start text:name="material"/>Material<text:bookmark-end text:name="__RefHeading___material_2"/><text:bookmark-end text:name="material"/></text:h>
      <text:p text:style-name="Text_20_body"><text:span text:style-name="Strong_20_Emphasis">Game:</text:span>
sakkee.org/fgj</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fgj2017:group2:start</dc:title>
  </office:meta>
</office:document-meta>
</file>