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0:team_3:start"/><text:bookmark-start text:name="__RefHeading___munkkiliiga_fgj_2020_projectkorjaussarja_1"/><text:bookmark-start text:name="munkkiliiga_fgj_2020_projectkorjaussarja"/>Munkkiliiga FGJ 2020 project: Korjaussarja.<text:bookmark-end text:name="__RefHeading___munkkiliiga_fgj_2020_projectkorjaussarja_1"/><text:bookmark-end text:name="munkkiliiga_fgj_2020_projectkorjaussarja"/></text:h>
      <text:p text:style-name="Text_20_body">In a nutshell: Game about brave captain of a kyykkä team trying to sober up and make it to the tournament quart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0:team_3:start</dc:title>
  </office:meta>
</office:document-meta>
</file>