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line-break/>
<text:span text:style-name="Strong_20_Emphasis"><text:bookmark text:name="fgj2020:team_4:start"/>Coupro</text:span><text:line-break/></text:p>
      <text:p text:style-name="Text_20_body">1v1 game where the goal is to destroy your opponent, or to exhaust their repair nodes.<text:line-break/>
<text:line-break/>
<text:line-break/>
Documents in the list below</text:p>
      <text:list text:style-name="List_20_1" text:continue-numbering="false">
        <text:list-item>
          <text:p text:style-name="List_20_1_Content_First"> <text:a xlink:type="simple" xlink:href="https://globalgamejam.org/2020/games/counterproductive-1" text:style-name="Internet_20_link" text:visited-style-name="Visited_20_Internet_20_Link">[Game Jam page]</text:a></text:p>
        </text:list-item>
        <text:list-item>
          <text:p text:style-name="List_20_1_Content"> _reflection_</text:p>
        </text:list-item>
        <text:list-item>
          <text:p text:style-name="List_20_1_Content_Last"> _presentation_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fgj2020:team_4:start</dc:title>
  </office:meta>
</office:document-meta>
</file>