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4810e302662f684e89d790f708dd12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20:team_5:start"/><text:bookmark-start text:name="__RefHeading___xort_s_repair_shop_1"/><text:bookmark-start text:name="xort_s_repair_shop"/>Xort's repair shop<text:bookmark-end text:name="__RefHeading___xort_s_repair_shop_1"/><text:bookmark-end text:name="xort_s_repair_shop"/></text:h>
      <text:p text:style-name="Text_20_body"><draw:frame draw:style-name="media" draw:name="0" text:anchor-type="as-char" draw:z-index="0" svg:width="10.583333333333cm" svg:height="7.5040018832392cm"><draw:image xlink:href="Pictures/f4810e302662f684e89d790f708dd122.jpg" xlink:type="simple" xlink:show="embed" xlink:actuate="onLoad"/></draw:frame></text:p>
      <text:p text:style-name="Text_20_body">Help Xort repair all the spaceships. Watch out for the energy, oxygen and weight limits!</text:p>
      <text:p text:style-name="Text_20_body">Game jam page (incl. download link): <text:a xlink:type="simple" xlink:href="https://globalgamejam.org/2020/games/space-repair-6" text:style-name="Internet_20_link" text:visited-style-name="Visited_20_Internet_20_Link">https://globalgamejam.org/2020/games/space-repair-6</text:a></text:p>
      <text:h text:style-name="Heading_20_5" text:outline-level="5"><text:bookmark-start text:name="__RefHeading___team_one_for_all_2"/><text:bookmark-start text:name="team_one_for_all"/>Team One For All<text:bookmark-end text:name="__RefHeading___team_one_for_all_2"/><text:bookmark-end text:name="team_one_for_all"/></text:h>
      <text:list text:style-name="List_20_1" text:continue-numbering="false">
        <text:list-item>
          <text:p text:style-name="LastListParagraph_List_20_1_Content_First"> Elias Vähäjylkkä (Project lead, Gameplay designer, Main programmer, Lead artist, Tester)</text:p>
        </text:list-item>
      </text:list>
      <text:p text:style-name="Text_20_body"><text:a xlink:type="simple" xlink:href="https://docs.google.com/presentation/d/1gjxvP-CMbkgnF6Lt7OrguZ1s6SMXxZkfXUmigM7cIbg/edit?usp=sharing" text:style-name="Internet_20_link" text:visited-style-name="Visited_20_Internet_20_Link">Team presentation</text:a></text:p>
      <text:p text:style-name="Text_20_body"><text:a xlink:type="simple" xlink:href="https://docs.google.com/presentation/d/1D8Sb7d0I0rFN7IoMA9UPSSdejsdQhpzJOq_w6T5p6Ys/edit?usp=sharing" text:style-name="Internet_20_link" text:visited-style-name="Visited_20_Internet_20_Link">Project pres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0:team_5:start</dc:title>
  </office:meta>
</office:document-meta>
</file>