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da1ae4288a45d1667b79888c96cdf7de.png"/>
  <manifest:file-entry manifest:media-type="image/png" manifest:full-path="Pictures/fa67266cfe4669aac7a36679f4308904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fgj2021:team_1:start"/>Back To The Nature
<text:span text:style-name="Emphasis">a game by Timo Rautiainen, “ValePerkele, “Achill” and “Juulia”</text:span></text:p>
      <text:p text:style-name="Text_20_body">This is a 2.5d side scroller. You are just a simple city hamster, lost in the dangerous streets where snowplows and wild city lumberjacks are a constant threat to your life. Guided by your dead marten friend's spirit, you must find a way through all the dangers to get back in to the safety and maybe you get to live yet another ordinary hamster day.</text:p>
      <text:p text:style-name="Text_20_body"><draw:frame draw:style-name="media" draw:name="0" text:anchor-type="as-char" draw:z-index="0" svg:width="10.583333333333cm" svg:height="7.5200999565406cm"><draw:image xlink:href="Pictures/da1ae4288a45d1667b79888c96cdf7de.png" xlink:type="simple" xlink:show="embed" xlink:actuate="onLoad"/></draw:frame></text:p>
      <text:p text:style-name="Text_20_body"><draw:frame draw:style-name="media" draw:name="1" text:anchor-type="as-char" draw:z-index="1" svg:width="10.583333333333cm" svg:height="7.5200999565406cm"><draw:image xlink:href="Pictures/fa67266cfe4669aac7a36679f4308904.png" xlink:type="simple" xlink:show="embed" xlink:actuate="onLoad"/></draw:frame></text:p>
      <text:p text:style-name="Text_20_body"><text:a xlink:type="simple" xlink:href="https://globalgamejam.org/2021/games/awesome-game-cute-animals-3" text:style-name="Internet_20_link" text:visited-style-name="Visited_20_Internet_20_Link">https://globalgamejam.org/2021/games/awesome-game-cute-animals-3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1970-01-01T02::00:00</meta:creation-date>
    <dc:creator>Generated</dc:creator>
    <dc:date>1970-01-01T02::00:00</dc:date>
    <dc:language>en-US</dc:language>
    <meta:editing-cycles>1</meta:editing-cycles>
    <meta:editing-duration>PT0S</meta:editing-duration>
    <dc:title>fgj2021:team_1:start</dc:title>
  </office:meta>
</office:document-meta>
</file>