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fgj2021:team_2:start"/>Trouble in Teekkari Town. Game by Robert Hämäläinen, Tuomas Mustakallio, Joona Pellinen, Otto Åhlfors, Sami Valjakka.</text:p>
      <text:p text:style-name="Text_20_body">The game is a 2D game with a top down view. The game starts as the player finds himself outside of a bar, drunk. He has to find his way home, but he has lost his phone, wallet and keys and he has to find and recover them before he can go home to sleep. There are hazards on the way and he might get lost and wake up somewhere else and try to find his way home the next day.</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1970-01-01T02::00:00</meta:creation-date>
    <dc:creator>Generated</dc:creator>
    <dc:date>1970-01-01T02::00:00</dc:date>
    <dc:language>en-US</dc:language>
    <meta:editing-cycles>1</meta:editing-cycles>
    <meta:editing-duration>PT0S</meta:editing-duration>
    <dc:title>fgj2021:team_2:start</dc:title>
  </office:meta>
</office:document-meta>
</file>