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22:team_2:start"/><text:bookmark-start text:name="__RefHeading___teeny-weeny_cafe_1"/><text:bookmark-start text:name="teeny-weeny_cafe"/>Teeny-Weeny Café<text:bookmark-end text:name="__RefHeading___teeny-weeny_cafe_1"/><text:bookmark-end text:name="teeny-weeny_cafe"/></text:h>
      <text:h text:style-name="Heading_20_5" text:outline-level="5"><text:bookmark-start text:name="__RefHeading___lab-tiimi_2"/><text:bookmark-start text:name="lab-tiimi"/>LAB-tiimi<text:bookmark-end text:name="__RefHeading___lab-tiimi_2"/><text:bookmark-end text:name="lab-tiimi"/></text:h>
      <text:p text:style-name="Preformatted_20_Text"> Mika Leinonen<text:line-break/> Ada Kalliomäki<text:line-break/> Nicole Salven<text:line-break/> Emi Svinhufvud<text:line-break/>+ ulkopuoliset Lauri Halttunen, Vertti Ahltén, Miska Ilonen</text:p>
      <text:h text:style-name="Heading_20_4" text:outline-level="4"><text:bookmark-start text:name="__RefHeading___game_after_game_jam_2022_3"/><text:bookmark-start text:name="game_after_game_jam_2022"/>Game after game jam 2022<text:bookmark-end text:name="__RefHeading___game_after_game_jam_2022_3"/><text:bookmark-end text:name="game_after_game_jam_2022"/></text:h>
      <text:p text:style-name="Text_20_body"><text:a xlink:type="simple" xlink:href="https://ggj.s3.amazonaws.com/games/2022/01/337384/exec/Cyhiw/Teeny-Weeny-Cafe%20%281%29.zip" text:style-name="Internet_20_link" text:visited-style-name="Visited_20_Internet_20_Link">Original gamefile</text:a>
<text:a xlink:type="simple" xlink:href="https://ggj.s3.amazonaws.com/games/2022/01/337384/src/1MUzE/TeenyWeenyCafeSourceCode.zip" text:style-name="Internet_20_link" text:visited-style-name="Visited_20_Internet_20_Link">Original source files</text:a>
<text:a xlink:type="simple" xlink:href="https://youtu.be/AMLxYmlu51I" text:style-name="Internet_20_link" text:visited-style-name="Visited_20_Internet_20_Link">Game trailer</text:a></text:p>
      <text:h text:style-name="Heading_20_4" text:outline-level="4"><text:bookmark-start text:name="__RefHeading___game_after_27022022_4"/><text:bookmark-start text:name="game_after_27022022"/>Game after 27/02/2022<text:bookmark-end text:name="__RefHeading___game_after_27022022_4"/><text:bookmark-end text:name="game_after_27022022"/></text:h>
      <text:p text:style-name="Text_20_body">Our current upgrade plan includes:
* upgraded graphics for the recipe book
* bookmarks to make operating recipe book easier
* cauldron meter to show how many ingredients are in
* adding hover to UI: clickable objects turn bigger and have labels over them
* potion mixing animation
* potion finished screen</text:p>
      <text:h text:style-name="Heading_20_4" text:outline-level="4"><text:bookmark-start text:name="__RefHeading___full_game_upgrade_plan_5"/><text:bookmark-start text:name="full_game_upgrade_plan"/>Full game upgrade plan<text:bookmark-end text:name="__RefHeading___full_game_upgrade_plan_5"/><text:bookmark-end text:name="full_game_upgrade_plan"/></text:h>
      <text:p text:style-name="Text_20_body"><text:a xlink:type="simple" xlink:href="http://codecamp.fi/doku.php/fgj2022/team_2/game_upgrade_plan_-_teeny-weeny_cafe_.pdf" text:style-name="Internet_20_link" text:visited-style-name="Visited_20_Internet_20_Link">game_upgrade_plan_-_teeny-weeny_cafe_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2:team_2:start</dc:title>
  </office:meta>
</office:document-meta>
</file>