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9d701c1202b90245034588e6b1fa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7.4819460281262cm"><draw:image xlink:href="Pictures/c19d701c1202b90245034588e6b1faec.png" xlink:type="simple" xlink:show="embed" xlink:actuate="onLoad"/></draw:frame></text:p>
      <text:h text:style-name="Heading_20_1" text:outline-level="1"><text:bookmark text:name="fgj2022:team_3:start"/><text:bookmark-start text:name="__RefHeading___team_1"/><text:bookmark-start text:name="team"/>Team<text:bookmark-end text:name="__RefHeading___team_1"/><text:bookmark-end text:name="team"/></text:h>
      <text:list text:style-name="List_20_1" text:continue-numbering="false">
        <text:list-item>
          <text:p text:style-name="List_20_1_Content_First"> Joonas Torikka (Programmer)</text:p>
        </text:list-item>
        <text:list-item>
          <text:p text:style-name="List_20_1_Content"> Juho Ahonen (Programmer)</text:p>
        </text:list-item>
        <text:list-item>
          <text:p text:style-name="List_20_1_Content"> Pekka Lahtinen (Artist)</text:p>
        </text:list-item>
        <text:list-item>
          <text:p text:style-name="List_20_1_Content"> Max Hanslin (Artist)</text:p>
        </text:list-item>
        <text:list-item>
          <text:p text:style-name="List_20_1_Content_Last"> Neea Myyryläinen (Writer, Game Designer)</text:p>
        </text:list-item>
      </text:list>
      <text:h text:style-name="Heading_20_1" text:outline-level="1"><text:bookmark-start text:name="__RefHeading___lost_unicorn_2"/><text:bookmark-start text:name="lost_unicorn"/>Lost Unicorn<text:bookmark-end text:name="__RefHeading___lost_unicorn_2"/><text:bookmark-end text:name="lost_unicorn"/></text:h>
      <text:p text:style-name="Text_20_body">FGJ2022 Game
<text:a xlink:type="simple" xlink:href="https://globalgamejam.org/2022/games/duality-3-2" text:style-name="Internet_20_link" text:visited-style-name="Visited_20_Internet_20_Link">GAME JAM PAGE LINK</text:a>  * </text:p>
      <text:p text:style-name="Text_20_body">Trailer for the game:
<text:a xlink:type="simple" xlink:href="https://www.youtube.com/watch?v=9-tfsz0bm7o" text:style-name="Internet_20_link" text:visited-style-name="Visited_20_Internet_20_Link">Trailer for the game</text:a> *</text:p>
      <text:p text:style-name="Text_20_body"><text:a xlink:type="simple" xlink:href="http://codecamp.fi/doku.php/fgj2022/team_3/game_project_presentationfgj22.pdf" text:style-name="Internet_20_link" text:visited-style-name="Visited_20_Internet_20_Link"> PDF Presentation</text:a></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The witch Serana’s friend unicorn Snowflake has gone missing and trapped in a cage in a portal mishap. In this puzzle game the player tries to navigate two worlds, nature and industrial, to overcome obstacles and free Snowflake. Switching between the two worlds to find necessary objects is the key to advance in the game. Controls: Use the WASD or arrow keys to move. Press E to interact with objects. Press TAB to switch between worlds. Please remember to use full screen mode from the bottom-right of the page.</text:p>
      <text:p text:style-name="Text_20_body">“FOR ANDROID USE SELECT TOUCH CONTROL”</text:p>
      <text:h text:style-name="Heading_20_3" text:outline-level="3"><text:bookmark-start text:name="__RefHeading___upgrades_since_end_of_fgj_4"/><text:bookmark-start text:name="upgrades_since_end_of_fgj"/>Upgrades since end of FGJ<text:bookmark-end text:name="__RefHeading___upgrades_since_end_of_fgj_4"/><text:bookmark-end text:name="upgrades_since_end_of_fgj"/></text:h>
      <text:list text:style-name="List_20_1" text:continue-numbering="false">
        <text:list-item>
          <text:p text:style-name="List_20_1_Content_First"> Android Version</text:p>
        </text:list-item>
        <text:list-item>
          <text:p text:style-name="List_20_1_Content"> Updated Visuals</text:p>
        </text:list-item>
        <text:list-item>
          <text:p text:style-name="List_20_1_Content"> Additional Sound Effects</text:p>
        </text:list-item>
        <text:list-item>
          <text:p text:style-name="List_20_1_Content"> Added Animation</text:p>
        </text:list-item>
        <text:list-item>
          <text:p text:style-name="List_20_1_Content"> Touch-Controls</text:p>
        </text:list-item>
        <text:list-item>
          <text:p text:style-name="List_20_1_Content_Last"> Handheld support</text:p>
        </text:list-item>
      </text:list>
      <text:h text:style-name="Heading_20_3" text:outline-level="3"><text:bookmark-start text:name="__RefHeading___link_for_upgraded_game_5"/><text:bookmark-start text:name="link_for_upgraded_game"/>Link for upgraded game<text:bookmark-end text:name="__RefHeading___link_for_upgraded_game_5"/><text:bookmark-end text:name="link_for_upgraded_game"/></text:h>
      <text:p text:style-name="Text_20_body"><text:a xlink:type="simple" xlink:href="https://jonttu369.github.io/lostunicorn.github.io/" text:style-name="Internet_20_link" text:visited-style-name="Visited_20_Internet_20_Link">LOST UNICORN WEBG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2:team_3:start</dc:title>
  </office:meta>
</office:document-meta>
</file>