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64b55f9acd40b17f0e200317b19b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gj2022:team_6:start"/>Sole Survivor</text:span></text:p>
      <text:p text:style-name="Text_20_body">Members: Topi Hattukangas</text:p>
      <text:p text:style-name="Text_20_body"><draw:frame draw:style-name="media" draw:name="0" text:anchor-type="as-char" draw:z-index="0" svg:width="10.583333333333cm" svg:height="6.2425130208333cm"><draw:image xlink:href="Pictures/eb64b55f9acd40b17f0e200317b19b0b.png" xlink:type="simple" xlink:show="embed" xlink:actuate="onLoad"/></draw:frame></text:p>
      <text:p text:style-name="Text_20_body">Game: <text:span text:style-name="Strong_20_Emphasis">Two Way</text:span></text:p>
      <text:p text:style-name="Text_20_body"><text:span text:style-name="Strong_20_Emphasis">Description</text:span></text:p>
      <text:p text:style-name="Text_20_body">Two Way is a puzzle game where player controls falling columns made out of colored blocks. Connect three of the same color together to remove them and earn points, aim for the hi-score. The twist is that the block columns take turns falling from up to down, and from left to right, creating new ways to combo your way to the top.</text:p>
      <text:p text:style-name="Text_20_body">At the end of the jam, them major game mechanics were in place. Controls and the gimmick worked without bugs, though the game over sensitivity is a bit high, and the blocks fall so quickly that it's difficult to tell how combos had happened.</text:p>
      <text:p text:style-name="Text_20_body"><text:span text:style-name="Strong_20_Emphasis">Plans After the Jam</text:span>
As most of the development time had been spent on the backbone script, the presentation of the game is a bit lacking. Improving it is the main goal of the post jam development.</text:p>
      <text:p text:style-name="Text_20_body">-Add music -Done</text:p>
      <text:p text:style-name="Text_20_body">-Add sound effects -Done</text:p>
      <text:p text:style-name="Text_20_body">-Add title screen</text:p>
      <text:p text:style-name="Text_20_body">-Add dynamic difficulty (blocks fall faster as you continue playing.) -Done</text:p>
      <text:p text:style-name="Text_20_body">-Add pause feature -Done</text:p>
      <text:p text:style-name="Text_20_body">-Add Touch Screen controls -D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2:team_6:start</dc:title>
  </office:meta>
</office:document-meta>
</file>