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8d9fa30bb7041026107dcca97900f.png"/>
  <manifest:file-entry manifest:media-type="image/png" manifest:full-path="Pictures/17ffa010995bb0125705da7bf72634f7.png"/>
  <manifest:file-entry manifest:media-type="image/png" manifest:full-path="Pictures/078450f1f076402cc78b01613e4d21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2:team_7:start"/><text:bookmark-start text:name="__RefHeading___duality_of_man_1"/><text:bookmark-start text:name="duality_of_man"/>Duality of Man<text:bookmark-end text:name="__RefHeading___duality_of_man_1"/><text:bookmark-end text:name="duality_of_man"/></text:h>
      <text:p text:style-name="Text_20_body"><draw:frame draw:style-name="media" draw:name="0" text:anchor-type="as-char" draw:z-index="0" svg:width="10.583333333333cm" svg:height="5.956920535559cm"><draw:image xlink:href="Pictures/c648d9fa30bb7041026107dcca97900f.png" xlink:type="simple" xlink:show="embed" xlink:actuate="onLoad"/></draw:frame></text:p>
      <text:h text:style-name="Heading_20_5" text:outline-level="5"><text:bookmark-start text:name="__RefHeading___team_members_2"/><text:bookmark-start text:name="team_members"/>Team Members:<text:bookmark-end text:name="__RefHeading___team_members_2"/><text:bookmark-end text:name="team_members"/></text:h>
      <text:list text:style-name="List_20_1" text:continue-numbering="false">
        <text:list-item>
          <text:p text:style-name="List_20_1_Content_First"> Atte Perttola</text:p>
        </text:list-item>
        <text:list-item>
          <text:p text:style-name="List_20_1_Content"> Teemu Kauranen</text:p>
        </text:list-item>
        <text:list-item>
          <text:p text:style-name="List_20_1_Content"> Otso Weckström</text:p>
        </text:list-item>
        <text:list-item>
          <text:p text:style-name="List_20_1_Content_Last"> Ville Martas</text:p>
        </text:list-item>
      </text:list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uality of Man is 2D platformer project where the map and character change every few seconds, inverting, among other things, the controls. WARNING! This game contains a degree of flashing lights that may affect some people.</text:p>
      <text:p text:style-name="Text_20_body">Controls: <text:line-break/>
A = go left <text:line-break/>
D = go right <text:line-break/>
Spacebar = jump</text:p>
      <text:p text:style-name="Text_20_body">Inverted Controls: <text:line-break/>
A = go right <text:line-break/>
D = go left <text:line-break/>
Spacebar = dive</text:p>
      <text:p text:style-name="Text_20_body">Normal                                  <text:line-break/>
<draw:frame draw:style-name="media" draw:name="1" text:anchor-type="as-char" draw:z-index="1" svg:width="10.583333333333cm" svg:height="5.9631418624891cm"><draw:image xlink:href="Pictures/17ffa010995bb0125705da7bf72634f7.png" xlink:type="simple" xlink:show="embed" xlink:actuate="onLoad"/></draw:frame> <text:line-break/></text:p>
      <text:p text:style-name="Text_20_body">Inverted <text:line-break/>
<draw:frame draw:style-name="media" draw:name="2" text:anchor-type="as-char" draw:z-index="2" svg:width="10.583333333333cm" svg:height="5.8968233246301cm"><draw:image xlink:href="Pictures/078450f1f076402cc78b01613e4d2188.png" xlink:type="simple" xlink:show="embed" xlink:actuate="onLoad"/></draw:frame></text:p>
      <text:h text:style-name="Heading_20_3" text:outline-level="3"><text:bookmark-start text:name="__RefHeading___game_at_the_end_of_fgj22_4"/><text:bookmark-start text:name="game_at_the_end_of_fgj22"/>Game at the end of FGJ22<text:bookmark-end text:name="__RefHeading___game_at_the_end_of_fgj22_4"/><text:bookmark-end text:name="game_at_the_end_of_fgj22"/></text:h>
      <text:p text:style-name="Text_20_body"><text:a xlink:type="simple" xlink:href="https://globalgamejam.org/2022/games/duality-man-3" text:style-name="Internet_20_link" text:visited-style-name="Visited_20_Internet_20_Link">https://globalgamejam.org/2022/games/duality-man-3</text:a></text:p>
      <text:h text:style-name="Heading_20_3" text:outline-level="3"><text:bookmark-start text:name="__RefHeading___upgrades_done_to_the_game_after_the_event_5"/><text:bookmark-start text:name="upgrades_done_to_the_game_after_the_event"/>Upgrades done to the game after the event<text:bookmark-end text:name="__RefHeading___upgrades_done_to_the_game_after_the_event_5"/><text:bookmark-end text:name="upgrades_done_to_the_game_after_the_event"/></text:h>
      <text:p text:style-name="Text_20_body">Planned updates: <text:line-break/>
New levels ✔️<text:line-break/>
Pause screen ✔️<text:line-break/>
More mechanics ✔️<text:line-break/></text:p>
      <text:p text:style-name="Text_20_body">It felt like the game could use more mechanics to spice up the gameplay so we decided to add powerups.
Add powerups</text:p>
      <text:list text:style-name="List_20_1" text:continue-numbering="false">
        <text:list-item>
          <text:p text:style-name="List_20_1_Content_First"> Jump boost - A green square</text:p>
        </text:list-item>
        <text:list-item>
          <text:p text:style-name="List_20_1_Content_Last"> Movement speed boost - A yellow square</text:p>
        </text:list-item>
      </text:list>
      <text:p text:style-name="Text_20_body">Added new level</text:p>
      <text:p text:style-name="Text_20_body">There can never be too many levels, more gameplay.</text:p>
      <text:h text:style-name="Heading_20_3" text:outline-level="3"><text:bookmark-start text:name="__RefHeading___how_the_game_looks_now_6"/><text:bookmark-start text:name="how_the_game_looks_now"/>How the game looks now<text:bookmark-end text:name="__RefHeading___how_the_game_looks_now_6"/><text:bookmark-end text:name="how_the_game_looks_now"/></text:h>
      <text:p text:style-name="Text_20_body">A video demoing the new powerups in the new level:</text:p>
      <text:p text:style-name="Text_20_body"><text:a xlink:type="simple" xlink:href="http://codecamp.fi/doku.php/fgj2022/team_7/desktop_2022.02.27_-_20.22.44.01_trim.mp4" text:style-name="Internet_20_link" text:visited-style-name="Visited_20_Internet_20_Link">desktop_2022.02.27_-_20.22.44.01_trim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2:team_7:start</dc:title>
  </office:meta>
</office:document-meta>
</file>