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8a233d724ce3fd195aced1261cf364.png"/>
  <manifest:file-entry manifest:media-type="image/png" manifest:full-path="Pictures/bf60a486f3aa55a8248f56e23049d4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6.719408224674cm"><draw:image xlink:href="Pictures/468a233d724ce3fd195aced1261cf364.png" xlink:type="simple" xlink:show="embed" xlink:actuate="onLoad"/></draw:frame></text:p>
      <text:h text:style-name="Heading_20_1" text:outline-level="1"><text:bookmark text:name="fgj2022:team_9:start"/><text:bookmark-start text:name="__RefHeading___gamewherewolf_1"/><text:bookmark-start text:name="gamewherewolf"/>Game: Wherewolf<text:bookmark-end text:name="__RefHeading___gamewherewolf_1"/><text:bookmark-end text:name="gamewherewolf"/></text:h>
      <text:p text:style-name="Text_20_body">Game Jam Link: <text:a xlink:type="simple" xlink:href="https://globalgamejam.org/2022/games/wherewolf-6" text:style-name="Internet_20_link" text:visited-style-name="Visited_20_Internet_20_Link">https://globalgamejam.org/2022/games/wherewolf-6</text:a></text:p>
      <text:h text:style-name="Heading_20_1" text:outline-level="1"><text:bookmark-start text:name="__RefHeading___description_2"/><text:bookmark-start text:name="description"/>Description<text:bookmark-end text:name="__RefHeading___description_2"/><text:bookmark-end text:name="description"/></text:h>
      <text:p text:style-name="Text_20_body">During daytime, the player controls a human trying to save his fellow villagers. During the night you transform to a
werewolf, and you need to kill the poor villagers instead, all while escaping from the hunter that is chasing you down.</text:p>
      <text:h text:style-name="Heading_20_1" text:outline-level="1"><text:bookmark-start text:name="__RefHeading___controls_3"/><text:bookmark-start text:name="controls"/>Controls<text:bookmark-end text:name="__RefHeading___controls_3"/><text:bookmark-end text:name="controls"/></text:h>
      <text:p text:style-name="Text_20_body">W - move forward</text:p>
      <text:p text:style-name="Text_20_body">A - move left</text:p>
      <text:p text:style-name="Text_20_body">S - mode back</text:p>
      <text:p text:style-name="Text_20_body">D - move right</text:p>
      <text:p text:style-name="Text_20_body">E - pick up/rescue/kill villagers</text:p>
      <text:p text:style-name="Text_20_body">P - pause game</text:p>
      <text:h text:style-name="Heading_20_1" text:outline-level="1"><text:bookmark-start text:name="__RefHeading___updates_4"/><text:bookmark-start text:name="updates"/>Updates<text:bookmark-end text:name="__RefHeading___updates_4"/><text:bookmark-end text:name="updates"/></text:h>
      <text:p text:style-name="Text_20_body">Due to time constraints, the team was unable to make meaningful progress in npc movement and intelligence. Numerous additions were made to the world and objects along with physics bug fixing.</text:p>
      <text:p text:style-name="Text_20_body">- Stopwatch timer for speedrunning</text:p>
      <text:p text:style-name="Text_20_body">- 3D environment change</text:p>
      <text:p text:style-name="Text_20_body">- Added gravity and movement changes</text:p>
      <text:p text:style-name="Text_20_body">- New buildings</text:p>
      <text:p text:style-name="Text_20_body">- Wolf arms 3d asset</text:p>
      <text:p text:style-name="Text_20_body">- Visual improvements</text:p>
      <text:p text:style-name="Text_20_body"><draw:frame draw:style-name="media" draw:name="1" text:anchor-type="as-char" draw:z-index="1" svg:width="10.583333333333cm" svg:height="7.0520418326693cm"><draw:image xlink:href="Pictures/bf60a486f3aa55a8248f56e23049d4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2:team_9:start</dc:title>
  </office:meta>
</office:document-meta>
</file>