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f59ec63b94446bcf867b6591286d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5.8897364274459cm"><draw:image xlink:href="Pictures/8cf59ec63b94446bcf867b6591286dd4.png" xlink:type="simple" xlink:show="embed" xlink:actuate="onLoad"/></draw:frame></text:p>
      <text:h text:style-name="Heading_20_3" text:outline-level="3"><text:bookmark text:name="fgj2024:team_1:start"/><text:bookmark-start text:name="__RefHeading___team_1"/><text:bookmark-start text:name="team"/>Team<text:bookmark-end text:name="__RefHeading___team_1"/><text:bookmark-end text:name="team"/></text:h>
      <text:list text:style-name="List_20_1" text:continue-numbering="false">
        <text:list-item>
          <text:p text:style-name="List_20_1_Content_First"> Aino Räkköläinen (Artist)</text:p>
        </text:list-item>
        <text:list-item>
          <text:p text:style-name="List_20_1_Content_Last"> Leevi Lautanen (Programmer)</text:p>
        </text:list-item>
      </text:list>
      <text:h text:style-name="Heading_20_3" text:outline-level="3"><text:bookmark-start text:name="__RefHeading___itchy_wool_socks_game_2"/><text:bookmark-start text:name="itchy_wool_socks_game"/>Itchy Wool Socks Game<text:bookmark-end text:name="__RefHeading___itchy_wool_socks_game_2"/><text:bookmark-end text:name="itchy_wool_socks_game"/></text:h>
      <text:p text:style-name="Text_20_body"><text:a xlink:type="simple" xlink:href="https://globalgamejam.org/games/2024/itchywoolsocksgame-2" text:style-name="Internet_20_link" text:visited-style-name="Visited_20_Internet_20_Link">FGJ 2024 page</text:a></text:p>
      <text:p text:style-name="Text_20_body"><text:a xlink:type="simple" xlink:href="https://github.com/ArachnoBot/ItchyWoolSocksGame" text:style-name="Internet_20_link" text:visited-style-name="Visited_20_Internet_20_Link">Game source code</text:a></text:p>
      <text:p text:style-name="Text_20_body"><text:a xlink:type="simple" xlink:href="https://lut-my.sharepoint.com/:p:/g/personal/aino_rakkolainen_student_lut_fi/Ecrqe6gXHrhCkG_kMGBgnUkBNneT2xxcDgdAZWRSWb5Y9A?e=il3KYG" text:style-name="Internet_20_link" text:visited-style-name="Visited_20_Internet_20_Link">Game presentation</text:a></text:p>
      <text:h text:style-name="Heading_20_4" text:outline-level="4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You as the player get to go on a journey to create your own wool socks from start to finish. Pick up enough wool, knit your socks and wear them! (or not?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4:team_1:start</dc:title>
  </office:meta>
</office:document-meta>
</file>