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54c22ab559021826818140021b9499.png"/>
  <manifest:file-entry manifest:media-type="image/png" manifest:full-path="Pictures/8e40e54a688e368f5c69e99e81200c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5.2916666666667cm"><draw:image xlink:href="Pictures/e854c22ab559021826818140021b9499.png" xlink:type="simple" xlink:show="embed" xlink:actuate="onLoad"/></draw:frame></text:p>
      <text:h text:style-name="Heading_20_2" text:outline-level="2"><text:bookmark text:name="fgj2024:team_2:start"/><text:bookmark-start text:name="__RefHeading___angry_granpas_1"/><text:bookmark-start text:name="angry_granpas"/>Angry Granpas<text:bookmark-end text:name="__RefHeading___angry_granpas_1"/><text:bookmark-end text:name="angry_granpas"/></text:h>
      <text:p text:style-name="Text_20_body"><draw:frame draw:style-name="media" draw:name="1" text:anchor-type="as-char" draw:z-index="1" svg:width="21.166666666667cm" style:rel-width="100%" svg:height="11.879791666667cm" style:rel-height="scale"><draw:image xlink:href="Pictures/8e40e54a688e368f5c69e99e81200cf3.png" xlink:type="simple" xlink:show="embed" xlink:actuate="onLoad"/></draw:frame></text:p>
      <text:p text:style-name="Text_20_body">In the peaceful small town in the USA, two aging neighbors, once close friends, got into a fight over small things. It all started with an argument about a garden gnome, and before long, their conflict turned their yards into playful battlegrounds. They start to fight between each other, but it was more of non-harmful conflict. Their primary concern was focused on causing damage on the house.</text:p>
      <text:h text:style-name="Heading_20_3" text:outline-level="3"><text:bookmark-start text:name="__RefHeading___lut-team_2"/><text:bookmark-start text:name="lut-team"/>LUT-Team<text:bookmark-end text:name="__RefHeading___lut-team_2"/><text:bookmark-end text:name="lut-team"/></text:h>
      <text:p text:style-name="Preformatted_20_Text"> Peter Kopdra<text:line-break/> Rémi Laramas<text:line-break/> Matias Syyrilä<text:line-break/> Elias Tarvainen</text:p>
      <text:h text:style-name="Heading_20_3" text:outline-level="3"><text:bookmark-start text:name="__RefHeading___controls_3"/><text:bookmark-start text:name="controls"/>Controls<text:bookmark-end text:name="__RefHeading___controls_3"/><text:bookmark-end text:name="controls"/></text:h>
      <text:h text:style-name="Heading_20_5" text:outline-level="5"><text:bookmark-start text:name="__RefHeading___player_1_4"/><text:bookmark-start text:name="player_1"/>Player 1<text:bookmark-end text:name="__RefHeading___player_1_4"/><text:bookmark-end text:name="player_1"/></text:h>
      <text:p text:style-name="Text_20_body">W - move forward</text:p>
      <text:p text:style-name="Text_20_body">A - move left</text:p>
      <text:p text:style-name="Text_20_body">S - mode back</text:p>
      <text:p text:style-name="Text_20_body">D - move right </text:p>
      <text:p text:style-name="Text_20_body">Z - Jump</text:p>
      <text:h text:style-name="Heading_20_5" text:outline-level="5"><text:bookmark-start text:name="__RefHeading___player_2_5"/><text:bookmark-start text:name="player_2"/>Player 2<text:bookmark-end text:name="__RefHeading___player_2_5"/><text:bookmark-end text:name="player_2"/></text:h>
      <text:p text:style-name="Text_20_body">Arrows - Mov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4:team_2:start</dc:title>
  </office:meta>
</office:document-meta>
</file>