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b79711e49c80a447def7e749ec56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Source_20_Text"><text:bookmark text:name="fgj2024:team_5:start"/>1. Introduction</text:span></text:span><text:line-break/></text:p>
      <text:p text:style-name="Text_20_body"><text:span text:style-name="Source_20_Text">1.1. game name</text:span><text:line-break/>
<text:span text:style-name="Strong_20_Emphasis">Why I Can't Fall in Love</text:span><text:line-break/>
<draw:a xlink:type="simple" xlink:href="http://php.net"><draw:frame draw:style-name="media" draw:name="0" text:anchor-type="as-char" draw:z-index="0" svg:width="16.853958333333cm" svg:height="16.721666666667cm"><draw:image xlink:href="Pictures/f5b79711e49c80a447def7e749ec56cf.png" xlink:type="simple" xlink:show="embed" xlink:actuate="onLoad"/></draw:frame></draw:a><text:line-break/>
<text:span text:style-name="Source_20_Text">1.2. development team</text:span><text:line-break/>
<text:span text:style-name="underline">Jing(Jane) Fan</text:span><text:line-break/>
<text:a xlink:type="simple" xlink:href="mailto:Jing.Fan@student.lut.fi" text:style-name="Internet_20_link" text:visited-style-name="Visited_20_Internet_20_Link">Jing.Fan@student.lut.fi</text:a><text:line-break/>
<text:span text:style-name="underline">Otto Petäjä</text:span><text:line-break/>
<text:a xlink:type="simple" xlink:href="mailto:otto.petaja@student.lut.fi" text:style-name="Internet_20_link" text:visited-style-name="Visited_20_Internet_20_Link">otto.petaja@student.lut.fi</text:a><text:line-break/>
<text:span text:style-name="underline">Artturi Sivén</text:span><text:line-break/>
<text:a xlink:type="simple" xlink:href="mailto:artturi.siven@student.lut.fi" text:style-name="Internet_20_link" text:visited-style-name="Visited_20_Internet_20_Link">artturi.siven@student.lut.fi</text:a><text:line-break/>
<text:span text:style-name="Source_20_Text">1.3. platform</text:span><text:line-break/>
<text:span text:style-name="underline">Linux / Unix</text:span><text:line-break/>
<text:span text:style-name="underline">Mac OS X</text:span><text:line-break/>
<text:span text:style-name="underline">MS Windows</text:span><text:line-break/>
<text:span text:style-name="Source_20_Text">1.4. issue date</text:span><text:line-break/>
<text:span text:style-name="Source_20_Text">1.5. game type</text:span><text:line-break/>
<text:span text:style-name="Source_20_Text">1.6. Mode</text:span><text:line-break/></text:p>
      <text:p text:style-name="Text_20_body"><text:span text:style-name="Strong_20_Emphasis"><text:span text:style-name="Source_20_Text">2. Gameplay</text:span></text:span><text:line-break/>
<text:span text:style-name="Source_20_Text">2.1. Basic Gameplay</text:span><text:line-break/>
<text:span text:style-name="Source_20_Text">2.2. Controls</text:span><text:line-break/></text:p>
      <text:p text:style-name="Text_20_body"><text:span text:style-name="Strong_20_Emphasis"><text:span text:style-name="Source_20_Text">3. Development</text:span></text:span><text:line-break/>
<text:span text:style-name="Source_20_Text">3.1. Technical information</text:span><text:line-break/></text:p>
      <text:p text:style-name="Text_20_body"><text:span text:style-name="Strong_20_Emphasis"><text:span text:style-name="Source_20_Text">4. Plot and setting</text:span></text:span><text:line-break/>
<text:span text:style-name="Source_20_Text">4.1. Background story</text:span><text:line-break/>
<text:span text:style-name="Source_20_Text">4.2. Characters</text:span><text:line-break/>
<text:span text:style-name="Source_20_Text">4.3. Story Summary</text:span><text:line-break/></text:p>
      <text:p text:style-name="Text_20_body"><text:span text:style-name="Strong_20_Emphasis"><text:span text:style-name="Source_20_Text">5. References</text:span></text:span><text:line-break/>
<text:span text:style-name="Source_20_Text">5.1. Citations</text:span><text:line-break/></text:p>
      <text:p text:style-name="Text_20_body"><text:span text:style-name="Strong_20_Emphasis"><text:span text:style-name="Source_20_Text">6. External links</text:span></text:span><text:line-break/>
<text:span text:style-name="Source_20_Text">6.1. Official Website</text:span><text:line-break/>
<text:span text:style-name="Source_20_Text">6.2. Other related links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4:team_5:start</dc:title>
  </office:meta>
</office:document-meta>
</file>