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723502b2f2ee9e6670b73daf31c715.png"/>
  <manifest:file-entry manifest:media-type="image/png" manifest:full-path="Pictures/03d548237d245ef9d849c2c5c6c2e0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5:team_2:start"/><text:bookmark-start text:name="__RefHeading___bubble_pop_gamegithub_pull_request_edition_1"/><text:bookmark-start text:name="bubble_pop_gamegithub_pull_request_edition"/>Bubble Pop Game: GitHub Pull Request Edition<text:bookmark-end text:name="__RefHeading___bubble_pop_gamegithub_pull_request_edition_1"/><text:bookmark-end text:name="bubble_pop_gamegithub_pull_request_edition"/></text:h>
      <text:p text:style-name="Text_20_body">The Bubble Pop Game is a fun, interactive game designed to be played directly within GitHub Pull Requests! 🧩 Two players compete against each other by making moves through comments on a PR. The first player to score 10 points wins the game, and the PR is updated dynamically to reflect the current game state and winner. <text:line-break/></text:p>
      <text:h text:style-name="Heading_20_4" text:outline-level="4"><text:bookmark-start text:name="__RefHeading___team_members_2"/><text:bookmark-start text:name="team_members"/>Team Members<text:bookmark-end text:name="__RefHeading___team_members_2"/><text:bookmark-end text:name="team_members"/></text:h>
      <text:p text:style-name="Text_20_body">Miko Mattila</text:p>
      <text:p text:style-name="Text_20_body"><text:span text:style-name="Strong_20_Emphasis">Genre</text:span>: turn-based multiplayer, puzzle</text:p>
      <text:p text:style-name="Text_20_body"><text:span text:style-name="Strong_20_Emphasis">Platform</text:span>: GitHub / Github Actions </text:p>
      <text:p text:style-name="Text_20_body"><text:span text:style-name="Strong_20_Emphasis">Target audience</text:span>: People interested in IT and GitHub</text:p>
      <text:h text:style-name="Heading_20_4" text:outline-level="4"><text:bookmark-start text:name="__RefHeading___screenshot_3"/><text:bookmark-start text:name="screenshot"/>Screenshot<text:bookmark-end text:name="__RefHeading___screenshot_3"/><text:bookmark-end text:name="screenshot"/></text:h>
      <text:p text:style-name="Text_20_body"><draw:frame draw:style-name="media" draw:name="0" text:anchor-type="as-char" draw:z-index="0" svg:width="13.229166666667cm" svg:height="16.213078703704cm"><draw:image xlink:href="Pictures/9f723502b2f2ee9e6670b73daf31c715.png" xlink:type="simple" xlink:show="embed" xlink:actuate="onLoad"/></draw:frame> <text:line-break/>
Initial game state. <text:line-break/>
<text:line-break/>
<draw:frame draw:style-name="media" draw:name="1" text:anchor-type="as-char" draw:z-index="1" svg:width="13.229166666667cm" svg:height="16.213078703704cm"><draw:image xlink:href="Pictures/03d548237d245ef9d849c2c5c6c2e0f5.png" xlink:type="simple" xlink:show="embed" xlink:actuate="onLoad"/></draw:frame> <text:line-break/>
End game state after a player has scored 10 points.</text:p>
      <text:h text:style-name="Heading_20_4" text:outline-level="4"><text:bookmark-start text:name="__RefHeading___controls_4"/><text:bookmark-start text:name="controls"/>Controls<text:bookmark-end text:name="__RefHeading___controls_4"/><text:bookmark-end text:name="controls"/></text:h>
      <text:list text:style-name="List_20_1" text:continue-numbering="false">
        <text:list-item>
          <text:p text:style-name="List_20_1_Content_First"> Initialize the game by creating a new branch.</text:p>
        </text:list-item>
        <text:list-item>
          <text:p text:style-name="List_20_1_Content"> Comment on the PR with the move by: move &lt;row_letter&gt; &lt;column_number&gt;</text:p>
        </text:list-item>
        <text:list-item>
          <text:p text:style-name="List_20_1_Content_Last"> Wait for other player to make a move and play until the game ends.</text:p>
        </text:list-item>
      </text:list>
      <text:h text:style-name="Heading_20_4" text:outline-level="4"><text:bookmark-start text:name="__RefHeading___future_plans_5"/><text:bookmark-start text:name="future_plans"/>Future Plans<text:bookmark-end text:name="__RefHeading___future_plans_5"/><text:bookmark-end text:name="future_plans"/></text:h>
      <text:p text:style-name="Text_20_body">No future plans.</text:p>
      <text:h text:style-name="Heading_20_4" text:outline-level="4"><text:bookmark-start text:name="__RefHeading___links_6"/><text:bookmark-start text:name="links"/>Links<text:bookmark-end text:name="__RefHeading___links_6"/><text:bookmark-end text:name="links"/></text:h>
      <text:list text:style-name="List_20_1" text:continue-numbering="false">
        <text:list-item>
          <text:p text:style-name="List_20_1_Content_First"> GitHub Game repository: <text:a xlink:type="simple" xlink:href="https://github.com/mrMikoma/FGJ2025" text:style-name="Internet_20_link" text:visited-style-name="Visited_20_Internet_20_Link">https://github.com/mrMikoma/FGJ2025</text:a></text:p>
        </text:list-item>
        <text:list-item>
          <text:p text:style-name="List_20_1_Content"> More detailed information: <text:a xlink:type="simple" xlink:href="https://github.com/mrMikoma/FGJ2025?tab=readme-ov-file#bubble-pop-game-github-pull-request-edition-" text:style-name="Internet_20_link" text:visited-style-name="Visited_20_Internet_20_Link">https://github.com/mrMikoma/FGJ2025?tab=readme-ov-file#bubble-pop-game-github-pull-request-edition-</text:a></text:p>
        </text:list-item>
        <text:list-item>
          <text:p text:style-name="List_20_1_Content_Last"> Game Jam site link: <text:a xlink:type="simple" xlink:href="https://globalgamejam.org/games/2025/pr-bubbles-8" text:style-name="Internet_20_link" text:visited-style-name="Visited_20_Internet_20_Link">https://globalgamejam.org/games/2025/pr-bubbles-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5:team_2:start</dc:title>
  </office:meta>
</office:document-meta>
</file>