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ff121919d2b51c0382f8453b01aaad.png"/>
  <manifest:file-entry manifest:media-type="image/png" manifest:full-path="Pictures/e976fe804f7e139c18ea3da7ce5d04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25:team_3:start"/><text:bookmark-start text:name="__RefHeading___bubbley_brew_1"/><text:bookmark-start text:name="bubbley_brew"/>Bubbley Brew<text:bookmark-end text:name="__RefHeading___bubbley_brew_1"/><text:bookmark-end text:name="bubbley_brew"/></text:h>
      <text:p text:style-name="Text_20_body">Bubbley Brew is a bullet heaven game where you are a Brewmaster protecting yourself from the nasty bubbles that your brew is spitting out. Stay alive, collect the powerups your brew provides, and defeat the little nasties!</text:p>
      <text:h text:style-name="Heading_20_4" text:outline-level="4"><text:bookmark-start text:name="__RefHeading___team_members_2"/><text:bookmark-start text:name="team_members"/>Team Members<text:bookmark-end text:name="__RefHeading___team_members_2"/><text:bookmark-end text:name="team_members"/></text:h>
      <text:list text:style-name="List_20_1" text:continue-numbering="false">
        <text:list-item>
          <text:p text:style-name="List_20_1_Content_First"> Altti Väätäinen</text:p>
        </text:list-item>
        <text:list-item>
          <text:p text:style-name="List_20_1_Content"> Ari Holahan</text:p>
        </text:list-item>
        <text:list-item>
          <text:p text:style-name="List_20_1_Content"> Eetu Asikainen</text:p>
        </text:list-item>
        <text:list-item>
          <text:p text:style-name="List_20_1_Content"> Joona Pellinen</text:p>
        </text:list-item>
        <text:list-item>
          <text:p text:style-name="List_20_1_Content"> Konsta Keski-Mattinen</text:p>
        </text:list-item>
        <text:list-item>
          <text:p text:style-name="List_20_1_Content_Last"> Tuomas Mustakallio</text:p>
        </text:list-item>
      </text:list>
      <text:p text:style-name="Text_20_body"><text:span text:style-name="Strong_20_Emphasis">Genre:</text:span>
Bullet heaven</text:p>
      <text:p text:style-name="Text_20_body"><text:span text:style-name="Strong_20_Emphasis">Platform:</text:span> PC only (Atleast for now)</text:p>
      <text:p text:style-name="Text_20_body"><text:span text:style-name="Strong_20_Emphasis">Target audience:</text:span> Gamers interested in bullet heaven games and those who seek to break the high score</text:p>
      <text:p text:style-name="Text_20_body"><draw:frame draw:style-name="media" draw:name="0" text:anchor-type="as-char" draw:z-index="0" svg:width="10.583333333333cm" svg:height="5.9387828852269cm"><draw:image xlink:href="Pictures/97ff121919d2b51c0382f8453b01aaad.png" xlink:type="simple" xlink:show="embed" xlink:actuate="onLoad"/></draw:frame></text:p>
      <text:p text:style-name="Text_20_body">Main menu</text:p>
      <text:p text:style-name="Text_20_body"><draw:frame draw:style-name="media" draw:name="1" text:anchor-type="as-char" draw:z-index="1" svg:width="10.583333333333cm" svg:height="5.9710334788937cm"><draw:image xlink:href="Pictures/e976fe804f7e139c18ea3da7ce5d0452.png" xlink:type="simple" xlink:show="embed" xlink:actuate="onLoad"/></draw:frame></text:p>
      <text:p text:style-name="Text_20_body">Gameplay</text:p>
      <text:h text:style-name="Heading_20_4" text:outline-level="4"><text:bookmark-start text:name="__RefHeading___controls_3"/><text:bookmark-start text:name="controls"/>Controls<text:bookmark-end text:name="__RefHeading___controls_3"/><text:bookmark-end text:name="controls"/></text:h>
      <text:p text:style-name="Text_20_body">W - Move Up</text:p>
      <text:p text:style-name="Text_20_body">A - Move Left</text:p>
      <text:p text:style-name="Text_20_body">S - Move Down</text:p>
      <text:p text:style-name="Text_20_body">D - Move Right</text:p>
      <text:p text:style-name="Text_20_body">Move cursor - Aim</text:p>
      <text:p text:style-name="Text_20_body">LMB - Attack</text:p>
      <text:h text:style-name="Heading_20_4" text:outline-level="4"><text:bookmark-start text:name="__RefHeading___future_plans_4"/><text:bookmark-start text:name="future_plans"/>Future plans<text:bookmark-end text:name="__RefHeading___future_plans_4"/><text:bookmark-end text:name="future_plans"/></text:h>
      <text:p text:style-name="Text_20_body">Mobile version of the game (Possibly)</text:p>
      <text:h text:style-name="Heading_20_4" text:outline-level="4"><text:bookmark-start text:name="__RefHeading___link_for_the_game_5"/><text:bookmark-start text:name="link_for_the_game"/>Link for the game<text:bookmark-end text:name="__RefHeading___link_for_the_game_5"/><text:bookmark-end text:name="link_for_the_game"/></text:h>
      <text:p text:style-name="Text_20_body"><text:a xlink:type="simple" xlink:href="https://github.com/archimbald4488/FGJ2025" text:style-name="Internet_20_link" text:visited-style-name="Visited_20_Internet_20_Link">https://github.com/archimbald4488/FGJ202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5:team_3:start</dc:title>
  </office:meta>
</office:document-meta>
</file>