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204edb7e24e226a3561bb33c1c1037.png"/>
  <manifest:file-entry manifest:media-type="image/png" manifest:full-path="Pictures/fd0f58a1ed9873702930e57976291bbf.png"/>
  <manifest:file-entry manifest:media-type="image/png" manifest:full-path="Pictures/13bfc8a60570733d56a8217640bbd0e9.png"/>
  <manifest:file-entry manifest:media-type="image/png" manifest:full-path="Pictures/8bbc022ac07d76a7412365e6e2503941.png"/>
  <manifest:file-entry manifest:media-type="image/png" manifest:full-path="Pictures/ab32beba6b94be3316e85797af6d7a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5.875cm" svg:height="8.943661971831cm"><draw:image xlink:href="Pictures/22204edb7e24e226a3561bb33c1c1037.png" xlink:type="simple" xlink:show="embed" xlink:actuate="onLoad"/></draw:frame></text:p>
      <text:h text:style-name="Heading_20_1" text:outline-level="1"><text:bookmark text:name="fgj2025:team_4:start"/><text:bookmark-start text:name="__RefHeading___bot_in_a_bubble_1"/><text:bookmark-start text:name="bot_in_a_bubble"/>Bot in a Bubble<text:bookmark-end text:name="__RefHeading___bot_in_a_bubble_1"/><text:bookmark-end text:name="bot_in_a_bubble"/></text:h>
      <text:p text:style-name="Text_20_body">Bot in a Bubble is a 2D game about <text:span text:style-name="Strong_20_Emphasis">a brave grocery market delivery robot</text:span> which one and only goal in its life is to <text:span text:style-name="Strong_20_Emphasis">deliver its cargo</text:span> to destination B from destination A <text:span text:style-name="Strong_20_Emphasis">no matter what happens</text:span>.<text:line-break/>
When game begins, our robot faces just a small challenge. There is just small obstacle ahead: the huge Lake Saimaa.<text:line-break/>However, our robot is not afraid of challenges because it has to deliver no matter what tries to stop it or else it is fired. That's why it dives right way into the lake and keeps going to its delivery destination.</text:p>
      <text:h text:style-name="Heading_20_3" text:outline-level="3"><text:bookmark-start text:name="__RefHeading___team_members_2"/><text:bookmark-start text:name="team_members"/>Team Members<text:bookmark-end text:name="__RefHeading___team_members_2"/><text:bookmark-end text:name="team_members"/></text:h>
      <text:list text:style-name="List_20_1" text:continue-numbering="false">
        <text:list-item>
          <text:p text:style-name="List_20_1_Content_First"> Ida Kirveskoski</text:p>
        </text:list-item>
        <text:list-item>
          <text:p text:style-name="List_20_1_Content"> Leevi Lautanen</text:p>
        </text:list-item>
        <text:list-item>
          <text:p text:style-name="List_20_1_Content"> Viia Mäntymäki</text:p>
        </text:list-item>
        <text:list-item>
          <text:p text:style-name="List_20_1_Content"> Aino Räkköläinen</text:p>
        </text:list-item>
        <text:list-item>
          <text:p text:style-name="List_20_1_Content"> Iida Vaaja</text:p>
        </text:list-item>
        <text:list-item>
          <text:p text:style-name="List_20_1_Content_Last"> Toivo Vanhasaari</text:p>
        </text:list-item>
      </text:list>
      <text:h text:style-name="Heading_20_3" text:outline-level="3"><text:bookmark-start text:name="__RefHeading___genre_3"/><text:bookmark-start text:name="genre"/>Genre<text:bookmark-end text:name="__RefHeading___genre_3"/><text:bookmark-end text:name="genre"/></text:h>
      <text:p text:style-name="Text_20_body">Adventure</text:p>
      <text:h text:style-name="Heading_20_3" text:outline-level="3"><text:bookmark-start text:name="__RefHeading___platform_4"/><text:bookmark-start text:name="platform"/>Platform<text:bookmark-end text:name="__RefHeading___platform_4"/><text:bookmark-end text:name="platform"/></text:h>
      <text:p text:style-name="Text_20_body">Windows only</text:p>
      <text:h text:style-name="Heading_20_3" text:outline-level="3"><text:bookmark-start text:name="__RefHeading___target_audience_5"/><text:bookmark-start text:name="target_audience"/>Target audience<text:bookmark-end text:name="__RefHeading___target_audience_5"/><text:bookmark-end text:name="target_audience"/></text:h>
      <text:p text:style-name="Text_20_body"> People interested in light-hearted and fun adventure games</text:p>
      <text:h text:style-name="Heading_20_4" text:outline-level="4"><text:bookmark-start text:name="__RefHeading___controls_6"/><text:bookmark-start text:name="controls"/>Controls<text:bookmark-end text:name="__RefHeading___controls_6"/><text:bookmark-end text:name="controls"/></text:h>
      <text:p text:style-name="Text_20_body"><text:span text:style-name="Strong_20_Emphasis">↑↓←→/WASD</text:span> - movement<text:line-break/>
<text:span text:style-name="Strong_20_Emphasis">Spacebar</text:span> - boost <text:line-break/></text:p>
      <text:h text:style-name="Heading_20_4" text:outline-level="4"><text:bookmark-start text:name="__RefHeading___screenshots_7"/><text:bookmark-start text:name="screenshots"/>Screenshots<text:bookmark-end text:name="__RefHeading___screenshots_7"/><text:bookmark-end text:name="screenshots"/></text:h>
      <text:p text:style-name="Text_20_body"><draw:frame draw:style-name="media" draw:name="1" text:anchor-type="as-char" draw:z-index="1" svg:width="15.875cm" svg:height="8.9576802507837cm"><draw:image xlink:href="Pictures/fd0f58a1ed9873702930e57976291bbf.png" xlink:type="simple" xlink:show="embed" xlink:actuate="onLoad"/></draw:frame><draw:frame draw:style-name="media" draw:name="2" text:anchor-type="as-char" draw:z-index="2" svg:width="15.875cm" svg:height="8.9576802507837cm"><draw:image xlink:href="Pictures/13bfc8a60570733d56a8217640bbd0e9.png" xlink:type="simple" xlink:show="embed" xlink:actuate="onLoad"/></draw:frame>
<draw:frame draw:style-name="media" draw:name="3" text:anchor-type="as-char" draw:z-index="3" svg:width="15.875cm" svg:height="8.943661971831cm"><draw:image xlink:href="Pictures/8bbc022ac07d76a7412365e6e2503941.png" xlink:type="simple" xlink:show="embed" xlink:actuate="onLoad"/></draw:frame><draw:frame draw:style-name="media" draw:name="4" text:anchor-type="as-char" draw:z-index="4" svg:width="15.875cm" svg:height="8.9296875cm"><draw:image xlink:href="Pictures/ab32beba6b94be3316e85797af6d7afa.png" xlink:type="simple" xlink:show="embed" xlink:actuate="onLoad"/></draw:frame></text:p>
      <text:p text:style-name="Text_20_body"><text:line-break/></text:p>
      <text:h text:style-name="Heading_20_3" text:outline-level="3"><text:bookmark-start text:name="__RefHeading___future_plan_8"/><text:bookmark-start text:name="future_plan"/>Future Plan<text:bookmark-end text:name="__RefHeading___future_plan_8"/><text:bookmark-end text:name="future_plan"/></text:h>
      <text:list text:style-name="List_20_1" text:continue-numbering="false">
        <text:list-item>
          <text:p text:style-name="List_20_1_Content_First"> New obstacles</text:p>
        </text:list-item>
        <text:list-item>
          <text:p text:style-name="List_20_1_Content"> New levels</text:p>
        </text:list-item>
        <text:list-item>
          <text:p text:style-name="List_20_1_Content_Last"> Add a minimap</text:p>
        </text:list-item>
      </text:list>
      <text:h text:style-name="Heading_20_3" text:outline-level="3"><text:bookmark-start text:name="__RefHeading___links_9"/><text:bookmark-start text:name="links"/>Links<text:bookmark-end text:name="__RefHeading___links_9"/><text:bookmark-end text:name="links"/></text:h>
      <text:p text:style-name="Text_20_body">Game download: <text:a xlink:type="simple" xlink:href="https://ggjv4.s3.us-west-1.amazonaws.com/files/games/2025/765495/exec/BotInABubble-20250126T142004Z-001.zip?VersionId=uUK3W2XRJoG2XZvv1lbGESQ2JjOlvhyq" text:style-name="Internet_20_link" text:visited-style-name="Visited_20_Internet_20_Link">https://ggjv4.s3.us-west-1.amazonaws.com/files/games/2025/765495/exec/BotInABubble-20250126T142004Z-001.zip?VersionId=uUK3W2XRJoG2XZvv1lbGESQ2JjOlvhyq</text:a></text:p>
      <text:p text:style-name="Text_20_body">Slides about the game: </text:p>
      <text:p text:style-name="Text_20_body">Source file download: <text:a xlink:type="simple" xlink:href="https://github.com/LeeviLautanen/GameJam2025" text:style-name="Internet_20_link" text:visited-style-name="Visited_20_Internet_20_Link">https://github.com/LeeviLautanen/GameJam2025</text:a></text:p>
      <text:p text:style-name="Text_20_body">Global Game Jam page link: <text:a xlink:type="simple" xlink:href="https://globalgamejam.org/games/2025/bot-bubble-7" text:style-name="Internet_20_link" text:visited-style-name="Visited_20_Internet_20_Link">https://globalgamejam.org/games/2025/bot-bubble-7</text:a></text:p>
      <text:p text:style-name="Text_20_body">Slides about the developer te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5:team_4:start</dc:title>
  </office:meta>
</office:document-meta>
</file>