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25:team_5:start"/><text:bookmark-start text:name="__RefHeading___bubbles_pop_1"/><text:bookmark-start text:name="bubbles_pop"/>Bubbles Pop<text:bookmark-end text:name="__RefHeading___bubbles_pop_1"/><text:bookmark-end text:name="bubbles_pop"/></text:h>
      <text:p text:style-name="Text_20_body">When the <text:span text:style-name="Strong_20_Emphasis">bubbles</text:span> appear, the player just needs to tap on the bubbles, each bubble will get one point, the time limit is <text:span text:style-name="Strong_20_Emphasis">60 seconds</text:span>.</text:p>
      <text:h text:style-name="Heading_20_3" text:outline-level="3"><text:bookmark-start text:name="__RefHeading___team_members_2"/><text:bookmark-start text:name="team_members"/>Team Members<text:bookmark-end text:name="__RefHeading___team_members_2"/><text:bookmark-end text:name="team_members"/></text:h>
      <text:list text:style-name="List_20_1" text:continue-numbering="false">
        <text:list-item>
          <text:p text:style-name="List_20_1_Content_First"> Pham Van Ngoc (Noah)</text:p>
        </text:list-item>
        <text:list-item>
          <text:p text:style-name="List_20_1_Content"> Antti Eskola</text:p>
        </text:list-item>
        <text:list-item>
          <text:p text:style-name="List_20_1_Content_Last"> Le Quang Thong (Beam)</text:p>
        </text:list-item>
      </text:list>
      <text:h text:style-name="Heading_20_3" text:outline-level="3"><text:bookmark-start text:name="__RefHeading___genre_3"/><text:bookmark-start text:name="genre"/>Genre<text:bookmark-end text:name="__RefHeading___genre_3"/><text:bookmark-end text:name="genre"/></text:h>
      <text:p text:style-name="Text_20_body">Adventure</text:p>
      <text:h text:style-name="Heading_20_3" text:outline-level="3"><text:bookmark-start text:name="__RefHeading___platform_4"/><text:bookmark-start text:name="platform"/>Platform<text:bookmark-end text:name="__RefHeading___platform_4"/><text:bookmark-end text:name="platform"/></text:h>
      <text:p text:style-name="Text_20_body">Windows only</text:p>
      <text:h text:style-name="Heading_20_3" text:outline-level="3"><text:bookmark-start text:name="__RefHeading___target_audience_5"/><text:bookmark-start text:name="target_audience"/>Target audience<text:bookmark-end text:name="__RefHeading___target_audience_5"/><text:bookmark-end text:name="target_audience"/></text:h>
      <text:p text:style-name="Text_20_body">Casual audience who just want to enjoy popping some bubbles after a long day after working.</text:p>
      <text:h text:style-name="Heading_20_4" text:outline-level="4"><text:bookmark-start text:name="__RefHeading___controls_6"/><text:bookmark-start text:name="controls"/>Controls<text:bookmark-end text:name="__RefHeading___controls_6"/><text:bookmark-end text:name="controls"/></text:h>
      <text:p text:style-name="Text_20_body">Mouse</text:p>
      <text:h text:style-name="Heading_20_4" text:outline-level="4"><text:bookmark-start text:name="__RefHeading___screenshots_7"/><text:bookmark-start text:name="screenshots"/>Screenshots<text:bookmark-end text:name="__RefHeading___screenshots_7"/><text:bookmark-end text:name="screenshots"/></text:h>
      <text:h text:style-name="Heading_20_3" text:outline-level="3"><text:bookmark-start text:name="__RefHeading___future_plan_8"/><text:bookmark-start text:name="future_plan"/>Future Plan<text:bookmark-end text:name="__RefHeading___future_plan_8"/><text:bookmark-end text:name="future_plan"/></text:h>
      <text:list text:style-name="List_20_1" text:continue-numbering="false">
        <text:list-item>
          <text:p text:style-name="List_20_1_Content_First"> New mechanics!</text:p>
        </text:list-item>
        <text:list-item>
          <text:p text:style-name="List_20_1_Content"> More bubble type to pop!</text:p>
        </text:list-item>
        <text:list-item>
          <text:p text:style-name="List_20_1_Content_Last"> More satisfying gameplay!</text:p>
        </text:list-item>
      </text:list>
      <text:h text:style-name="Heading_20_3" text:outline-level="3"><text:bookmark-start text:name="__RefHeading___links_9"/><text:bookmark-start text:name="links"/>Links<text:bookmark-end text:name="__RefHeading___links_9"/><text:bookmark-end text:name="links"/></text:h>
      <text:p text:style-name="Text_20_body">Game download: <text:a xlink:type="simple" xlink:href="https://ggjv4.s3.us-west-1.amazonaws.com/files/games/2025/831848/exec/Game_0.zip?VersionId=ONICXr0mJy7LxKInHe7.75YW4iYm04Mi" text:style-name="Internet_20_link" text:visited-style-name="Visited_20_Internet_20_Link">https://ggjv4.s3.us-west-1.amazonaws.com/files/games/2025/831848/exec/Game_0.zip?VersionId=ONICXr0mJy7LxKInHe7.75YW4iYm04Mi</text:a></text:p>
      <text:p text:style-name="Text_20_body">Slides about the game: Will be updated soon</text:p>
      <text:p text:style-name="Text_20_body">Source file download: <text:a xlink:type="simple" xlink:href="https://github.com/pham-noah/BubblePop" text:style-name="Internet_20_link" text:visited-style-name="Visited_20_Internet_20_Link">https://github.com/pham-noah/BubblePop</text:a></text:p>
      <text:p text:style-name="Text_20_body">Global Game Jam page link: <text:a xlink:type="simple" xlink:href="https://globalgamejam.org/games/2025/bubbles-pop-6" text:style-name="Internet_20_link" text:visited-style-name="Visited_20_Internet_20_Link">https://globalgamejam.org/games/2025/bubbles-pop-6</text:a></text:p>
      <text:p text:style-name="Text_20_body">Slides about the developer team: Will be updated so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5:team_5:start</dc:title>
  </office:meta>
</office:document-meta>
</file>