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c83fb2ab68d71e62b065b84b5672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group3:start"/>Le Restaurant Dongle</text:span></text:p>
      <text:p text:style-name="Horizontal_20_Line"/>
      <text:p text:style-name="Text_20_body"><text:span text:style-name="Strong_20_Emphasis">TEAM</text:span></text:p>
      <text:p text:style-name="Text_20_body">Janne Tallqvist</text:p>
      <text:p text:style-name="Text_20_body">Sami Tarkiainen</text:p>
      <text:p text:style-name="Text_20_body">Antti Herala</text:p>
      <text:p text:style-name="Text_20_body">Hanna Salopaasi</text:p>
      <text:p text:style-name="Horizontal_20_Line"/>
      <text:p text:style-name="Text_20_body"><text:span text:style-name="Strong_20_Emphasis">IDEA</text:span></text:p>
      <text:p text:style-name="Text_20_body">To simplify ordering process in a restaurant.</text:p>
      <text:p text:style-name="Horizontal_20_Line"/>
      <text:p text:style-name="Text_20_body"><text:span text:style-name="Strong_20_Emphasis">GOAL</text:span></text:p>
      <text:p text:style-name="Text_20_body">A customer can place an order from his/her table's tablet interface. Waiter and kitchen sees the order from their interface. The order will be served to the table. Customer can continue to easily order refills for his/her drinks from the table interface without the fuss of finding an available waiter. </text:p>
      <text:p text:style-name="Horizontal_20_Line"/>
      <text:p text:style-name="Text_20_body"><text:span text:style-name="Strong_20_Emphasis">FEATURES, SCREENSHOTS</text:span></text:p>
      <text:p text:style-name="Text_20_body">Customer tablet interface which can create orders that are saved to a database. A waiter/kitchen interface that sees the orders in the database. Fully functional database logics.</text:p>
      <text:p text:style-name="Horizontal_20_Line"/>
      <text:p text:style-name="Text_20_body"><text:span text:style-name="Strong_20_Emphasis">TECHNOGICAL VIEWPOINT</text:span></text:p>
      <text:p text:style-name="Text_20_body">C#, XAML, MySQL, PHP</text:p>
      <text:p text:style-name="Horizontal_20_Line"/>
      <text:p text:style-name="Text_20_body"><text:span text:style-name="Strong_20_Emphasis">POSTER</text:span></text:p>
      <text:p text:style-name="Text_20_body"><draw:frame draw:style-name="media" draw:name="0" text:anchor-type="as-char" draw:z-index="0" svg:width="5.2916666666667cm" svg:height="2.9765625cm"><draw:image xlink:href="Pictures/74c83fb2ab68d71e62b065b84b5672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group3:start</dc:title>
  </office:meta>
</office:document-meta>
</file>