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6996f1820b56d352cfaf682e9496c33.png"/>
  <manifest:file-entry manifest:media-type="image/png" manifest:full-path="Pictures/f4f60c3cbabda1b70de2f28581bd9ad4.png"/>
  <manifest:file-entry manifest:media-type="image/png" manifest:full-path="Pictures/935e30c9547e0f115949e845ee17db48.png"/>
  <manifest:file-entry manifest:media-type="image/png" manifest:full-path="Pictures/e124bcbebef7cfe213d4054ea95121d4.png"/>
  <manifest:file-entry manifest:media-type="image/jpeg" manifest:full-path="Pictures/15aff0c0167926f8d0c36ccb60886192.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4" text:outline-level="4"><text:bookmark text:name="homeautomation2017:group1:start"/><text:bookmark-start text:name="__RefHeading___group_1_illumin-it_1"/><text:bookmark-start text:name="group_1_illumin-it"/>Group 1  Illumin-IT<text:bookmark-end text:name="__RefHeading___group_1_illumin-it_1"/><text:bookmark-end text:name="group_1_illumin-it"/></text:h>
      <text:h text:style-name="Heading_20_3" text:outline-level="3"><text:bookmark-start text:name="__RefHeading___group_members_2"/><text:bookmark-start text:name="group_members"/>Group members:<text:bookmark-end text:name="__RefHeading___group_members_2"/><text:bookmark-end text:name="group_members"/></text:h>
      <text:p text:style-name="Text_20_body"><draw:frame draw:style-name="media" draw:name="0" text:anchor-type="as-char" draw:z-index="0" svg:width="21.166666666667cm" style:rel-width="100%" svg:height="9.6151941621058cm" style:rel-height="scale"><draw:image xlink:href="Pictures/76996f1820b56d352cfaf682e9496c33.png" xlink:type="simple" xlink:show="embed" xlink:actuate="onLoad"/></draw:frame></text:p>
      <text:h text:style-name="Heading_20_2" text:outline-level="2"><text:bookmark-start text:name="__RefHeading___scenario_and_motivation_3"/><text:bookmark-start text:name="scenario_and_motivation"/>Scenario and motivation:<text:bookmark-end text:name="__RefHeading___scenario_and_motivation_3"/><text:bookmark-end text:name="scenario_and_motivation"/></text:h>
      <text:p text:style-name="Text_20_body">In Northern countries, summer have longer days and the sun rarely shines on dark winters. Our idea is to maximize the use of natural light by complementing the light.</text:p>
      <text:p text:style-name="Text_20_body"><text:span text:style-name="Strong_20_Emphasis">SUSTAINABILITY</text:span></text:p>
      <text:list text:style-name="List_20_1" text:continue-numbering="false">
        <text:list-item>
          <text:p text:style-name="List_20_1_Content_First"> Save energy  using automatic control with presence and movement sensors</text:p>
        </text:list-item>
        <text:list-item>
          <text:p text:style-name="List_20_1_Content"> Dim and control light intensity with response to natural light</text:p>
        </text:list-item>
        <text:list-item>
          <text:p text:style-name="List_20_1_Content"> Extend product life cycles for light bulbs</text:p>
        </text:list-item>
        <text:list-item>
          <text:p text:style-name="List_20_1_Content_Last"> Improve productivity and well-being of people in rooms</text:p>
        </text:list-item>
      </text:list>
      <text:p text:style-name="Text_20_body"><text:span text:style-name="Strong_20_Emphasis">PROOF OF CONCEPT</text:span></text:p>
      <text:list text:style-name="List_20_1" text:continue-numbering="false">
        <text:list-item>
          <text:p text:style-name="List_20_1_Content_First"> Using the DHS HomeManager and FS20 sensor/ control modules. Our group plans to control the lighting inside rooms based on natural light intensity outside.</text:p>
        </text:list-item>
        <text:list-item>
          <text:p text:style-name="List_20_1_Content"> To maximize the use the natural light, we dim the indoor lighting when the sun shines brightly and so on.</text:p>
        </text:list-item>
        <text:list-item>
          <text:p text:style-name="List_20_1_Content_Last"> Using a movement/ presence sensors, lights will only turn on/ off.</text:p>
        </text:list-item>
      </text:list>
      <text:h text:style-name="Heading_20_2" text:outline-level="2"><text:bookmark-start text:name="__RefHeading___project_timeline_4"/><text:bookmark-start text:name="project_timeline"/>Project Timeline<text:bookmark-end text:name="__RefHeading___project_timeline_4"/><text:bookmark-end text:name="project_timeline"/></text:h>
      <text:p text:style-name="Text_20_body"><draw:frame draw:style-name="media" draw:name="1" text:anchor-type="as-char" draw:z-index="1" svg:width="21.166666666667cm" style:rel-width="100%" svg:height="11.90625cm" style:rel-height="scale"><draw:image xlink:href="Pictures/f4f60c3cbabda1b70de2f28581bd9ad4.png" xlink:type="simple" xlink:show="embed" xlink:actuate="onLoad"/></draw:frame></text:p>
      <text:h text:style-name="Heading_20_2" text:outline-level="2"><text:bookmark-start text:name="__RefHeading___equipments_5"/><text:bookmark-start text:name="equipments"/>Equipments<text:bookmark-end text:name="__RefHeading___equipments_5"/><text:bookmark-end text:name="equipments"/></text:h>
      <text:p text:style-name="Text_20_body"><draw:frame draw:style-name="media" draw:name="2" text:anchor-type="as-char" draw:z-index="2" svg:width="21.166666666667cm" style:rel-width="100%" svg:height="11.90625cm" style:rel-height="scale"><draw:image xlink:href="Pictures/935e30c9547e0f115949e845ee17db48.png" xlink:type="simple" xlink:show="embed" xlink:actuate="onLoad"/></draw:frame>
}</text:p>
      <text:h text:style-name="Heading_20_2" text:outline-level="2"><text:bookmark-start text:name="__RefHeading___home_automation_protocol_6"/><text:bookmark-start text:name="home_automation_protocol"/>Home automation protocol<text:bookmark-end text:name="__RefHeading___home_automation_protocol_6"/><text:bookmark-end text:name="home_automation_protocol"/></text:h>
      <text:p text:style-name="Text_20_body"><text:span text:style-name="Strong_20_Emphasis">ZigBee Protocol Overview</text:span></text:p>
      <text:p text:style-name="Text_20_body"><text:span text:style-name="Emphasis">What is ZigBee protocol?</text:span></text:p>
      <text:list text:style-name="Numbering_20_1" text:continue-numbering="false">
        <text:list-item>
          <text:p text:style-name="Numbering_20_1_Content_First"> Emerging standardized protocol for Ultra Low Power Wireless Personal Area Networks (WPANs);</text:p>
        </text:list-item>
        <text:list-item>
          <text:p text:style-name="Numbering_20_1_Content"> an established set of specifications for wireless personal area networking (WPAN) i.e, digital radio connections between computers and related devices;</text:p>
        </text:list-item>
        <text:list-item>
          <text:p text:style-name="Numbering_20_1_Content_Last"> ZigBee is targeted at radio-frequency (RF) applications which require a low data rate, long battery life, and secure networking;</text:p>
        </text:list-item>
      </text:list>
      <text:p text:style-name="Text_20_body"><text:span text:style-name="Emphasis">How ZigBee works?</text:span></text:p>
      <text:list text:style-name="List_20_1" text:continue-numbering="false">
        <text:list-item>
          <text:p text:style-name="List_20_1_Content_First"> The following figure depicts zigbee protocol stack,which consists of four layers:</text:p>
          <text:list text:style-name="Numbering_20_1">
            <text:list-item>
              <text:p text:style-name="Numbering_20_1_Content_Last"> The application layer: highest-level layer defined by the specification and is the effective interface of the ZigBee system to its end users;</text:p>
            </text:list-item>
          </text:list>
        </text:list-item>
      </text:list>
      <text:list text:style-name="Numbering_20_1" text:continue-numbering="false">
        <text:list-item>
          <text:p text:style-name="Numbering_20_1_Content_First"> The network&amp;security layer: enables the correct use of the MAC sublayer and provide a suitable interface for use by the next upper layer and provides 128 bit AES encryption key for communication on PAN(Personal Area Network);</text:p>
        </text:list-item>
        <text:list-item>
          <text:p text:style-name="Numbering_20_1_Content"> MAC layer: used by zigbee devices to establish connection to the PAN by exchanging system information;</text:p>
        </text:list-item>
        <text:list-item>
          <text:p text:style-name="Numbering_20_1_Content_Last"> Physical layer: ZigBee builds on this layer and media access control defined in IEEE standard 802.15.4 for low-rate WPANs.</text:p>
        </text:list-item>
      </text:list>
      <text:p text:style-name="Text_20_body"><text:span text:style-name="Emphasis">Why ZigBee?</text:span></text:p>
      <table:table table:style-name="Table">
        <table:table-column/>
        <table:table-column/>
        <table:table-row>
          <table:table-cell office:value-type="string" table:style-name="tableheader">
            <text:p text:style-name="Table_20_Heading"> Advanteges </text:p>
          </table:table-cell>
          <table:table-cell office:value-type="string" table:style-name="tableheader">
            <text:p text:style-name="Table_20_Heading"> Disadvantages </text:p>
          </table:table-cell>
        </table:table-row>
        <table:table-row>
          <table:table-cell office:value-type="string" table:style-name="tablecell">
            <text:p text:style-name="tablealignleft"> Open Standards </text:p>
          </table:table-cell>
          <table:table-cell office:value-type="string" table:style-name="tablecell">
            <text:p text:style-name="tablealignleft">Interference with other devices</text:p>
          </table:table-cell>
        </table:table-row>
        <table:table-row>
          <table:table-cell office:value-type="string" table:style-name="tablecell">
            <text:p text:style-name="tablealignleft"> Low cost </text:p>
          </table:table-cell>
          <table:table-cell office:value-type="string" table:style-name="tablecell">
            <text:p text:style-name="tablealignleft">Slow market expansion</text:p>
          </table:table-cell>
        </table:table-row>
        <table:table-row>
          <table:table-cell office:value-type="string" table:style-name="tablecell">
            <text:p text:style-name="tablealignleft"> Can be used globally </text:p>
          </table:table-cell>
          <table:table-cell office:value-type="string" table:style-name="tablecell"/>
        </table:table-row>
        <table:table-row>
          <table:table-cell office:value-type="string" table:style-name="tablecell">
            <text:p text:style-name="tablealignleft"> Reliable and self healing </text:p>
          </table:table-cell>
          <table:table-cell office:value-type="string" table:style-name="tablecell"/>
        </table:table-row>
        <table:table-row>
          <table:table-cell office:value-type="string" table:style-name="tablecell">
            <text:p text:style-name="tablealignleft"> Supports large number of nodes </text:p>
          </table:table-cell>
          <table:table-cell office:value-type="string" table:style-name="tablecell"/>
        </table:table-row>
        <table:table-row>
          <table:table-cell office:value-type="string" table:style-name="tablecell">
            <text:p text:style-name="tablealignleft"> Easy to deploy </text:p>
          </table:table-cell>
          <table:table-cell office:value-type="string" table:style-name="tablecell"/>
        </table:table-row>
        <table:table-row>
          <table:table-cell office:value-type="string" table:style-name="tablecell">
            <text:p text:style-name="tablealignleft"> Very long battery life </text:p>
          </table:table-cell>
          <table:table-cell office:value-type="string" table:style-name="tablecell"/>
        </table:table-row>
        <table:table-row>
          <table:table-cell office:value-type="string" table:style-name="tablecell">
            <text:p text:style-name="tablealignleft"> Secure </text:p>
          </table:table-cell>
          <table:table-cell office:value-type="string" table:style-name="tablecell"/>
        </table:table-row>
      </table:table>
      <text:p text:style-name="Text_20_body"><text:span text:style-name="Emphasis">Application Sectors:</text:span></text:p>
      <text:p text:style-name="Text_20_body"><draw:frame draw:style-name="media" draw:name="3" text:anchor-type="as-char" draw:z-index="3" svg:width="13.229166666667cm" svg:height="11.432613168724cm"><draw:image xlink:href="Pictures/e124bcbebef7cfe213d4054ea95121d4.png" xlink:type="simple" xlink:show="embed" xlink:actuate="onLoad"/></draw:frame></text:p>
      <text:p text:style-name="Text_20_body"><text:span text:style-name="Strong_20_Emphasis">Li-Fi technology</text:span></text:p>
      <text:p text:style-name="Text_20_body">Introduction</text:p>
      <text:list text:style-name="List_20_1" text:continue-numbering="false">
        <text:list-item>
          <text:p text:style-name="List_20_1_Content_First"> LiFi is a wireless optical networking technology that uses light-emitting diodes (LEDs) for data transmission.</text:p>
        </text:list-item>
        <text:list-item>
          <text:p text:style-name="List_20_1_Content"> LiFi is designed to use LED light bulbs similar to those currently in use in many energy-conscious homes and offices.</text:p>
        </text:list-item>
        <text:list-item>
          <text:p text:style-name="List_20_1_Content"> However, LiFi bulbs are outfitted with a chip that modulates the light imperceptibly for optical data transmission.</text:p>
        </text:list-item>
        <text:list-item>
          <text:p text:style-name="List_20_1_Content_Last"> LiFi data is transmitted by the LED bulbs and received by photoreceptors.</text:p>
        </text:list-item>
      </text:list>
      <table:table table:style-name="Table">
        <table:table-column/>
        <table:table-column/>
        <table:table-row>
          <table:table-cell office:value-type="string" table:style-name="tableheader">
            <text:p text:style-name="Table_20_Heading"> Advanteges </text:p>
          </table:table-cell>
          <table:table-cell office:value-type="string" table:style-name="tableheader">
            <text:p text:style-name="Table_20_Heading"> Disadvantages </text:p>
          </table:table-cell>
        </table:table-row>
        <table:table-row>
          <table:table-cell office:value-type="string" table:style-name="tablecell">
            <text:p text:style-name="tablealignleft"> Sufficient usage of RF BW </text:p>
          </table:table-cell>
          <table:table-cell office:value-type="string" table:style-name="tablecell">
            <text:p text:style-name="tablealignleft">Light can't pass through objects</text:p>
          </table:table-cell>
        </table:table-row>
        <table:table-row>
          <table:table-cell office:value-type="string" table:style-name="tablecell">
            <text:p text:style-name="tablealignleft"> High data transmission rate (10Gbps) </text:p>
          </table:table-cell>
          <table:table-cell office:value-type="string" table:style-name="tablecell">
            <text:p text:style-name="tablealignleft">Internet can't be used without a light source </text:p>
          </table:table-cell>
        </table:table-row>
        <table:table-row>
          <table:table-cell office:value-type="string" table:style-name="tablecell">
            <text:p text:style-name="tablealignleft"> High level of privacy &amp; security </text:p>
          </table:table-cell>
          <table:table-cell office:value-type="string" table:style-name="tablecell"/>
        </table:table-row>
        <table:table-row>
          <table:table-cell office:value-type="string" table:style-name="tablecell">
            <text:p text:style-name="tablealignleft"> Low implementation and maintenance costs </text:p>
          </table:table-cell>
          <table:table-cell office:value-type="string" table:style-name="tablecell"/>
        </table:table-row>
      </table:table>
      <text:p text:style-name="Text_20_body"><draw:frame draw:style-name="media" draw:name="4" text:anchor-type="as-char" draw:z-index="4" svg:width="10.583333333333cm" svg:height="6.7248263888889cm"><draw:image xlink:href="Pictures/15aff0c0167926f8d0c36ccb60886192.jpg" xlink:type="simple" xlink:show="embed" xlink:actuate="onLoad"/></draw:frame></text:p>
      <text:h text:style-name="Heading_20_2" text:outline-level="2"><text:bookmark-start text:name="__RefHeading___code_package_7"/><text:bookmark-start text:name="code_package"/>Code package<text:bookmark-end text:name="__RefHeading___code_package_7"/><text:bookmark-end text:name="code_package"/></text:h>
      <text:p text:style-name="Text_20_body">Logic control for the Motion Detector and Twilight Sensors</text:p>
      <text:p text:style-name="Preformatted_20_Text">define lamp_move4 notify moveGroup1 { <text:line-break/><text:line-break/>if ((ReadingsVal ("twi1Group1", "state","") eq "off" ) &amp;&amp; (ReadingsVal ("twi2Group1", "state","") eq "off" )) {fhem "set lamp1 dim100%"} <text:line-break/><text:line-break/>if ((ReadingsVal ("twi1Group1", "state","") eq "on" ) &amp;&amp; (ReadingsVal ("twi2Group1", "state","") eq "off" )) {fhem "set lamp1 dim50%"} <text:line-break/><text:line-break/>if ((ReadingsVal ("twi1Group1", "state","") eq "on" ) &amp;&amp; (ReadingsVal ("twi2Group1", "state","") eq "on" )) {fhem "set lamp1 dim18%"} <text:line-break/><text:line-break/>}<text:line-break/><text:line-break/><text:line-break/><text:line-break/>define lamp_thr1 notify tw1Group1 { <text:line-break/><text:line-break/>if ((ReadingsVal ("twi1Group1", "state","") eq "off" ) &amp;&amp; (ReadingsVal ("twi2Group1", "state","") eq "off"<text:s text:c="2"/>) <text:line-break/>&amp;&amp; (ReadingsVal ("moveGroup1", "state","") eq "on")) {fhem "set lamp1 dim100%"} <text:line-break/><text:line-break/>if ((ReadingsVal ("twi1Group1", "state","") eq "on" ) &amp;&amp; (ReadingsVal ("twi2Group1", "state","") eq "off" ) <text:line-break/>&amp;&amp; (ReadingsVal ("moveGroup1", "state","") eq "on" )) {fhem "set lamp1 dim50%"} <text:line-break/><text:line-break/>if ((ReadingsVal ("twi1Group1", "state","") eq "on" ) &amp;&amp; (ReadingsVal ("twi2Group1", "state","") eq "on" ) <text:line-break/>&amp;&amp; (ReadingsVal ("moveGroup1", "state","") eq "on" )) {fhem "set lamp1 dim18%"} <text:line-break/><text:line-break/>}<text:line-break/><text:line-break/>define lamp_thr2 notify tw2Group1 { <text:line-break/><text:line-break/>if ((ReadingsVal ("twi1Group1", "state","") eq "off" ) &amp;&amp; (ReadingsVal ("twi2Group1", "state","") eq "off"<text:s text:c="2"/>) <text:line-break/>&amp;&amp; (ReadingsVal ("moveGroup1", "state","") eq "on")) {fhem "set lamp1 dim100%"} <text:line-break/><text:line-break/>if ((ReadingsVal ("twi1Group1", "state","") eq "on" ) &amp;&amp; (ReadingsVal ("twi2Group1", "state","") eq "off" ) <text:line-break/>&amp;&amp; (ReadingsVal ("moveGroup1", "state","") eq "on"<text:s text:c="2"/>)) {fhem "set lamp1 dim50%"} <text:line-break/><text:line-break/>if ((ReadingsVal ("twi1Group1", "state","") eq "on" ) &amp;&amp; (ReadingsVal ("twi2Group1", "state","") eq "on" ) <text:line-break/>&amp;&amp; (ReadingsVal ("moveGroup1", "state","") eq "on"<text:s text:c="2"/>)) {fhem "set lamp1 dim18%"} <text:line-break/><text:line-break/>}<text:line-break/><text:line-break/><text:line-break/>define lamp_alone notify moveGroup1 { <text:line-break/><text:line-break/>if (ReadingsVal ("moveGroup1", "state","") eq "off" ) {fhem "set lamp1 on-old-for-timer 120"} <text:line-break/><text:line-break/>}</text:p>
      <text:p text:style-name="Text_20_body">config file: fhem.cfg</text:p>
      <text:p text:style-name="Preformatted_20_Text">attr global userattr cmdIcon devStateIcon devStateStyle fp_HMTouch fp_HMTouch_Setup fp_TouchPad icon sortby webCmd widgetOverride<text:line-break/>attr global autoload_undefined_devices 1<text:line-break/>attr global exclude_from_update 00_CUL.pm<text:line-break/>attr global logfile ./log/fhem-%Y-%m.log<text:line-break/>attr global modpath .<text:line-break/>attr global motd SecurityCheck:\<text:line-break/>\<text:line-break/>HM_TouchScreen,WEB,WEBphone has no associated allowed device with basicAuth.\<text:line-break/>telnetPort has no associated allowed device with password/globalpassword.\<text:line-break/>\<text:line-break/>Restart FHEM for a new check if the problem is fixed,\<text:line-break/>or set the global attribute motd to none to supress this message.\<text:line-break/><text:line-break/>attr global statefile ./log/fhem.save<text:line-break/>attr global updateInBackground 1<text:line-break/>attr global verbose 3<text:line-break/><text:line-break/>define telnetPort telnet 7072 global<text:line-break/><text:line-break/>define WEB FHEMWEB 8083 global<text:line-break/>attr WEB editConfig 1<text:line-break/>attr WEB longpoll 1<text:line-break/><text:line-break/>define WEBphone FHEMWEB 8084 global<text:line-break/>attr WEBphone stylesheetPrefix smallscreen<text:line-break/><text:line-break/>define HM_TouchScreen FHEMWEB 8085 global<text:line-break/>attr HM_TouchScreen longpoll 1<text:line-break/>attr HM_TouchScreen room hidden<text:line-break/><text:line-break/># Fake FileLog entry, to access the fhem log from FHEMWEB <text:line-break/><text:line-break/>define autocreate autocreate<text:line-break/>attr autocreate autosave 1<text:line-break/>attr autocreate disable 1<text:line-break/>attr autocreate filelog ./log/%NAME-%Y.log<text:line-break/><text:line-break/>define eventTypes eventTypes ./log/eventTypes.txt<text:line-break/><text:line-break/># Disable this to avoid looking for new USB devices on startup<text:line-break/>#define initialUsbCheck notify global:INITIALIZED usb create<text:line-break/>define CSM CUL /dev/ttyS1@38400 0000<text:line-break/>define CSM433 CUL /dev/ttyS2@38400 0000<text:line-break/><text:line-break/>define Logfile FileLog ./log/fhem-%Y-%m.log fakelog<text:line-break/><text:line-break/>define HMTouch FLOORPLAN<text:line-break/>attr HMTouch fp_arrange 0<text:line-break/>attr HMTouch fp_backgroundimg HomeManager.png<text:line-break/>attr HMTouch fp_noMenu 1<text:line-break/>attr HMTouch room hidden<text:line-break/>attr HMTouch stylesheet homemanagerstyle.css<text:line-break/><text:line-break/>define Heartbeat dummy<text:line-break/>attr Heartbeat devStateIcon on:heart-on:off off:heart-off:on<text:line-break/>attr Heartbeat fp_HMTouch 85,140,1, Heartbeat<text:line-break/>attr Heartbeat room System<text:line-break/>attr Heartbeat setList on off<text:line-break/>attr Heartbeat webCmd on:off<text:line-break/><text:line-break/>define N_Heartbeat DOIF ([Heartbeat:state] =~ "on") ("sudo modprobe ledtrig_heartbeat") DOELSE ("sudo rmmod ledtrig_heartbeat")<text:line-break/>attr N_Heartbeat room hidden<text:line-break/><text:line-break/>define BackLight dummy<text:line-break/>attr BackLight devStateIcon on:backlight-on:off off:backlight-off:on<text:line-break/>attr BackLight fp_HMTouch 85,6,1,<text:line-break/>attr BackLight room System<text:line-break/>attr BackLight setList on off<text:line-break/>attr BackLight webCmd on:off<text:line-break/><text:line-break/>define N_BackLight DOIF ([BackLight:state] =~ "on") (deleteattr WL_DispOn fp_HMTouch ;; set Pagereload 1 ;; "echo 0 | sudo cp /dev/stdin /sys/class/backlight/fb_ili9341/bl_power") DOELSE ({fhem "attr WL_DispOn fp_HMTouch 0,0,1"} ;; set Pagereload 1 ;;<text:s text:c="2"/>"echo 1 | sudo cp /dev/stdin /sys/class/backlight/fb_ili9341/bl_power")<text:line-break/>attr N_BackLight room hidden<text:line-break/><text:line-break/>define Power dummy<text:line-break/>attr Power devStateIcon on:power-on:off off:power-off:on<text:line-break/>attr Power fp_HMTouch 85,227,1, Power<text:line-break/>attr Power room System<text:line-break/>attr Power setList on off<text:line-break/>attr Power webCmd on:off<text:line-break/><text:line-break/>define N_Power notify Power "sudo shutdown -h now"<text:line-break/>attr N_Power room hidden<text:line-break/><text:line-break/>define Restart dummy<text:line-break/>attr Restart devStateIcon on:restart-on:off off:restart-off:on<text:line-break/>attr Restart fp_HMTouch 85,297,1, Restart<text:line-break/>attr Restart room System<text:line-break/>attr Restart setList on off<text:line-break/>attr Restart webCmd on:off<text:line-break/><text:line-break/>define N_Restart notify Restart "sudo shutdown -r now"<text:line-break/>attr N_Restart room hidden<text:line-break/><text:line-break/>define IP_address dummy<text:line-break/>attr IP_address fp_HMTouch 266,18,0<text:line-break/>attr IP_address room System<text:line-break/><text:line-break/>define Output dummy<text:line-break/>attr Output devStateIcon lcd:output-lcd:hdmi hdmi:output-hdmi:lcd<text:line-break/>attr Output fp_HMTouch 85,73,1,Output<text:line-break/>attr Output room System<text:line-break/>attr Output setList lcd hdmi<text:line-break/>attr Output webCmd lcd:hdmi<text:line-break/><text:line-break/>define Time dummy<text:line-break/>attr Time event-on-change-reading state<text:line-break/>attr Time fp_HMTouch 266,287,0<text:line-break/>attr Time fp_HMTouch_Setup 55,86,0, ,Time<text:line-break/>attr Time room System<text:line-break/><text:line-break/>define Time_Update at +*00:00:30 { fhem 'set Time '.strftime('%d.%m.%Y %H:%M', localtime) }<text:line-break/>attr Time_Update disable 0<text:line-break/>attr Time_Update room hidden<text:line-break/><text:line-break/>define NET_mask dummy<text:line-break/>attr NET_mask fp_HMTouch 266,127,0<text:line-break/>attr NET_mask room System<text:line-break/><text:line-break/>define Pageswap dummy<text:line-break/>attr Pageswap devStateIcon .*:Transparent<text:line-break/>attr Pageswap fp_HMTouch 50,200,0<text:line-break/>attr Pageswap fp_HMTouch_Setup 50,200,0<text:line-break/>attr Pageswap room hidden<text:line-break/>define N_Pageswap notify Pageswap { \<text:line-break/><text:s text:c="3"/>my $ps_Val = (Value("Pageswap"));;\<text:line-break/><text:s text:c="3"/>if ($ps_Val ne "none") { \<text:line-break/><text:s text:c="6"/>fhem("define reset_pageswap at +00:00:01 set Pageswap none");;\<text:line-break/><text:s text:c="3"/>}\<text:line-break/>}<text:line-break/>attr N_Pageswap room hidden<text:line-break/><text:line-break/>define LogHistory readingsHistory (?!N_*)(?!Time_*)(?!Pageswap*)(?!Pagereload*)(?!back*)(?!set_Time*).*:*<text:line-break/>attr LogHistory fp_HMTouch 173,12,5, LogHistory<text:line-break/>attr LogHistory noheading 1<text:line-break/>attr LogHistory nolinks 1<text:line-break/>attr LogHistory room hidden<text:line-break/>attr LogHistory rows 4<text:line-break/>attr LogHistory style style="font-size:10px"<text:line-break/>attr LogHistory valueFormat {return undef if( $VALUE =~m/WL_DispOn/ );; return $VALUE}<text:line-break/><text:line-break/>define WL_DispOn weblink htmlCode &lt;a href="/fhem?cmd=set%20BackLight%20on"&gt;&lt;img src="/fhem/icons/Transparent.png" width=396px height=296px/&gt;&lt;/a&gt;<text:line-break/><text:line-break/>define Pagereload dummy<text:line-break/>attr Pagereload devStateIcon .*:Transparent<text:line-break/>attr Pagereload fp_HMTouch 50,200,0,<text:line-break/>attr Pagereload fp_HMTouch_Setup 50,200,0<text:line-break/>attr Pagereload room hidden<text:line-break/>define N_Pagereload notify Pagereload {my $ps_Val = (Value("Pagereload"));; if ($ps_Val ne "none") {fhem("define reset_pagereload at +00:00:01 set Pagereload none");;} }<text:line-break/>attr N_Pagereload room hidden<text:line-break/><text:line-break/>define N_Output DOIF ([Output:state] =~ "hdmi") ("sudo /etc/init.d/lightdm stop" ;; "echo display=hdmi | sudo cp /dev/stdin /etc/tuxradio3/config" ;; sleep 3.0 ;; define A_Pageswap at +00:00:15 set Pageswap /fhem?room=all ;; "sudo /etc/init.d/lightdm start") DOELSE ("sudo /etc/init.d/lightdm stop" ;; "echo display=fbtft | sudo cp /dev/stdin /etc/tuxradio3/config" ;; sleep 3.0 ;; "sudo /etc/init.d/lightdm start")<text:line-break/>attr N_Output room hidden<text:line-break/><text:line-break/>define HMTouch_Setup FLOORPLAN<text:line-break/>attr HMTouch_Setup fp_arrange 0<text:line-break/>attr HMTouch_Setup fp_backgroundimg HomeManager_Setup.png<text:line-break/>attr HMTouch_Setup fp_noMenu 1<text:line-break/>attr HMTouch_Setup room hidden<text:line-break/>attr HMTouch_Setup stylesheet homemanagerstyle.css<text:line-break/><text:line-break/>define TimeDate dummy<text:line-break/>attr TimeDate fp_HMTouch_Setup 68,6,7, ,DateTime<text:line-break/>attr TimeDate room hidden<text:line-break/>attr TimeDate setList state:datetime,inline:true,theme:default,lang:en,step:1,format:mdHiY<text:line-break/>attr TimeDate webCmd state<text:line-break/><text:line-break/>define check_date at +*00:03:00 {if (strftime('%Y', localtime) == 2000) {fhem "set Pageswap /fhem/floorplan/HMTouch_Setup" } else {fhem ("attr check_date disable 1;; set check_date modifyTimeSpec 00:03:00;; set Time_Update modifyTimeSpec 00:00:30")}}<text:line-break/>attr check_date disable 1<text:line-break/>attr check_date room hidden<text:line-break/><text:line-break/>define set_Time dummy<text:line-break/>attr set_Time devStateIcon set:set-time:set<text:line-break/>attr set_Time event-on-update-reading state<text:line-break/>attr set_Time fp_HMTouch_Setup 69,301,0, ,set_Time<text:line-break/>attr set_Time room hidden<text:line-break/>attr set_Time setList set<text:line-break/>attr set_Time webCmd set<text:line-break/><text:line-break/>define back dummy<text:line-break/>attr back devStateIcon back:back-btn:back<text:line-break/>attr back fp_HMTouch_Setup 256,301,0, ,back<text:line-break/>attr back room hidden<text:line-break/>attr back setList back<text:line-break/>attr back webCmd back<text:line-break/><text:line-break/>define N_Back notify back set Pageswap /fhem/floorplan/HMTouch ;; attr check_date disable 0<text:line-break/>attr N_Back room hidden<text:line-break/><text:line-break/>define N_SetTime notify set_Time {my $t=ReadingsVal("TimeDate","state","000000");; `sudo date $t`;; fhem "set Time_Update execNow;; set Time_Update modifyTimeSpec 00:00:30" }<text:line-break/>attr N_SetTime room hidden<text:line-break/><text:line-break/>define StartChecks notify global:INITIALIZED setstate Power,Restart on ;; set Heartbeat,BackLight on ;; {sub getip {return `hostname -I |awk '{print \$1}'`};;;; my $b=getip ;;;; fhem "set IP_address $b"} ;; {sub getmask {return `ifconfig eth0 | grep -sw "inet" | tr ":" " " | awk {'print \$7'}`};;;; my $m=getmask ;;;; fhem "set NET_mask $m"} ;; { fhem("set Pageswap none")} ;; { fhem("set Pagereload none")} ;; { fhem("attr check_date disable 0")} ;; define check_ip_once at +00:02:00<text:s text:c="2"/>{{sub getip {return `hostname -I |awk '{print \$1}'`};;;; my $b=getip ;;;; fhem "set IP_address $b"} ;;;; {sub getmask {return `ifconfig eth0 | grep -sw "inet" | tr ":" " " | awk {'print \$7'}`};;;; my $m=getmask ;;;; fhem "set NET_mask $m" ;;;; fhem "define refresh_ip at +00:00:02 set Pageswap /fhem/floorplan/HMTouch"}}<text:line-break/>attr StartChecks room hidden<text:line-break/>define twi1Group1 FS20 6ce1 00<text:line-break/>attr twi1Group1 IODev CSM433<text:line-break/>attr twi1Group1 room FS20<text:line-break/>define FileLog_twi1Group1 FileLog ./log/twi1Group1-%Y.log twi1Group1<text:line-break/>attr FileLog_twi1Group1 logtype text<text:line-break/>attr FileLog_twi1Group1 room FS20<text:line-break/>define twi2Group1 FS20 6ce1 01<text:line-break/>attr twi2Group1 IODev CSM433<text:line-break/>attr twi2Group1 room FS20<text:line-break/>define FileLog_twi2Group1 FileLog ./log/twi2Group1-%Y.log twi2Group1<text:line-break/>attr FileLog_twi2Group1 logtype text<text:line-break/>attr FileLog_twi2Group1 room FS20<text:line-break/>define FileLog_FS20_815a00 FileLog ./log/FS20_815a00-%Y.log FS20_815a00<text:line-break/>attr FileLog_FS20_815a00 logtype text<text:line-break/>attr FileLog_FS20_815a00 room FS20<text:line-break/>define lamp1 FS20 1234 56<text:line-break/>attr lamp1 IODev CSM<text:line-break/>attr lamp1 model fs20di<text:line-break/>define FileLog_FS20_256800 FileLog ./log/FS20_256800-%Y.log FS20_256800<text:line-break/>attr FileLog_FS20_256800 logtype text<text:line-break/>attr FileLog_FS20_256800 room FS20<text:line-break/>define FileLog_FS20_256802 FileLog ./log/FS20_256802-%Y.log FS20_256802<text:line-break/>attr FileLog_FS20_256802 logtype text<text:line-break/>attr FileLog_FS20_256802 room FS20<text:line-break/>define FileLog_FS20_256803 FileLog ./log/FS20_256803-%Y.log FS20_256803<text:line-break/>attr FileLog_FS20_256803 logtype text<text:line-break/>attr FileLog_FS20_256803 room FS20<text:line-break/>define FileLog_FS20_ff2a01 FileLog ./log/FS20_ff2a01-%Y.log FS20_ff2a01<text:line-break/>attr FileLog_FS20_ff2a01 logtype text<text:line-break/>attr FileLog_FS20_ff2a01 room FS20<text:line-break/>define moveGroup1 FS20 4d7b 00<text:line-break/>attr moveGroup1 IODev CSM433<text:line-break/>attr moveGroup1 room FS20<text:line-break/>define FileLog_moveGroup1 FileLog ./log/moveGroup1-%Y.log moveGroup1<text:line-break/>attr FileLog_moveGroup1 logtype text<text:line-break/>attr FileLog_moveGroup1 room FS20<text:line-break/>define SVG_HMS100TF_a090 SVG FileLog_HMS100TF_a090:SVG_HMS100TF_a090:CURRENT<text:line-break/>attr SVG_HMS100TF_a090 label "HMS100TF_a090 Min $data{min1}, Max $data{max1}, Last $data{currval1}"<text:line-break/>attr SVG_HMS100TF_a090 room Plots<text:line-break/>define FileLog_FS20_ff2a00 FileLog ./log/FS20_ff2a00-%Y.log FS20_ff2a00<text:line-break/>attr FileLog_FS20_ff2a00 logtype text<text:line-break/>attr FileLog_FS20_ff2a00 room FS20<text:line-break/>define SVG_CUL_TX_74 SVG FileLog_CUL_TX_74:SVG_CUL_TX_74:CURRENT<text:line-break/>attr SVG_CUL_TX_74 label "CUL_TX_74 Min $data{min1}, Max $data{max1}, Last $data{currval1}"<text:line-break/>attr SVG_CUL_TX_74 room Plots<text:line-break/>define FileLog_FS20_256801 FileLog ./log/FS20_256801-%Y.log FS20_256801<text:line-break/>attr FileLog_FS20_256801 logtype text<text:line-break/>attr FileLog_FS20_256801 room FS20<text:line-break/>define SVG_FHT_5012 SVG FileLog_FHT_5012:SVG_FHT_5012:CURRENT<text:line-break/>attr SVG_FHT_5012 label "FHT_5012 Min $data{min1}, Max $data{max1}, Last $data{currval1}"<text:line-break/>attr SVG_FHT_5012 room Plots</text:p>
      <text:h text:style-name="Heading_20_2" text:outline-level="2"><text:bookmark-start text:name="__RefHeading___limitations_8"/><text:bookmark-start text:name="limitations"/>Limitations<text:bookmark-end text:name="__RefHeading___limitations_8"/><text:bookmark-end text:name="limitations"/></text:h>
      <text:h text:style-name="Heading_20_2" text:outline-level="2"><text:bookmark-start text:name="__RefHeading___future_work_9"/><text:bookmark-start text:name="future_work"/>Future work<text:bookmark-end text:name="__RefHeading___future_work_9"/><text:bookmark-end text:name="future_work"/></text:h>
      <text:p text:style-name="Text_20_body">As a future work we can propose a novel approach which controls electric indoor lighting, such as LED lights using photo-voltaic system integrated into an office building.Based on the amount of available daylight, we can calculate the amount of artificial illumination required with the reference indoor illumination, and we can also control the indoor lighting without the need for indoor photo-sensors.</text:p>
      <text:h text:style-name="Heading_20_2" text:outline-level="2"><text:bookmark-start text:name="__RefHeading___documentation_10"/><text:bookmark-start text:name="documentation"/>Documentation<text:bookmark-end text:name="__RefHeading___documentation_10"/><text:bookmark-end text:name="documentation"/></text:h>
      <text:h text:style-name="Heading_20_2" text:outline-level="2"><text:bookmark-start text:name="__RefHeading___references_11"/><text:bookmark-start text:name="references"/>References<text:bookmark-end text:name="__RefHeading___references_11"/><text:bookmark-end text:name="references"/></text:h>
      <text:list text:style-name="Numbering_20_1" text:continue-numbering="false">
        <text:list-item>
          <text:p text:style-name="Numbering_20_1_Content_First"> <text:a xlink:type="simple" xlink:href="https://en.wikipedia.org/wiki/ZigBee" text:style-name="Internet_20_link" text:visited-style-name="Visited_20_Internet_20_Link">https://en.wikipedia.org/wiki/ZigBee</text:a></text:p>
        </text:list-item>
        <text:list-item>
          <text:p text:style-name="Numbering_20_1_Content_Last"> <text:a xlink:type="simple" xlink:href="http://www.rfwireless-world.com/Tutorials/Zigbee-protocol-stack.html" text:style-name="Internet_20_link" text:visited-style-name="Visited_20_Internet_20_Link">http://www.rfwireless-world.com/Tutorials/Zigbee-protocol-stack.html</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homeautomation2017:group1:start</dc:title>
  </office:meta>
</office:document-meta>
</file>