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53805f26ebc8485d276ec4abf6b5e.png"/>
  <manifest:file-entry manifest:media-type="image/png" manifest:full-path="Pictures/9746822a80360ed874e638a8c0191fd3.png"/>
  <manifest:file-entry manifest:media-type="image/png" manifest:full-path="Pictures/6a6bd7511cd3d42ce1c5603e4f37803f.png"/>
  <manifest:file-entry manifest:media-type="image/png" manifest:full-path="Pictures/10c76a5f89136c44846e106dfd7ce9b8.png"/>
  <manifest:file-entry manifest:media-type="image/png" manifest:full-path="Pictures/fc8cc0e1906822240039d9787651030a.png"/>
  <manifest:file-entry manifest:media-type="image/png" manifest:full-path="Pictures/1e41214de9d93f2c5edcc750470f2a32.png"/>
  <manifest:file-entry manifest:media-type="image/png" manifest:full-path="Pictures/337c4f77792c3a4861ab0c66ec9ac4c5.png"/>
  <manifest:file-entry manifest:media-type="image/png" manifest:full-path="Pictures/2af54f9f9386224565abe6edcc1437f8.png"/>
  <manifest:file-entry manifest:media-type="image/png" manifest:full-path="Pictures/789e23984ca98cef8ecf136a7cca14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automation2017:group4:start"/><text:bookmark-start text:name="__RefHeading___welcome_to_group_tavata_1"/><text:bookmark-start text:name="welcome_to_group_tavata"/>Welcome to Group Tavata<text:bookmark-end text:name="__RefHeading___welcome_to_group_tavata_1"/><text:bookmark-end text:name="welcome_to_group_tavata"/></text:h>
      <text:p text:style-name="Text_20_body"><draw:frame draw:style-name="media" draw:name="0" text:anchor-type="as-char" draw:z-index="0" svg:width="13.229166666667cm" svg:height="4.0847953216374cm"><draw:image xlink:href="Pictures/07253805f26ebc8485d276ec4abf6b5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</text:p>
          </table:table-cell>
          <table:table-cell office:value-type="string" table:style-name="tableheader">
            <text:p text:style-name="Table_20_Heading"> Student Number       </text:p>
          </table:table-cell>
        </table:table-row>
        <table:table-row>
          <table:table-cell office:value-type="string" table:style-name="tablecell">
            <text:p text:style-name="tablealignleft">Xhesika Ruci    </text:p>
          </table:table-cell>
          <table:table-cell office:value-type="string" table:style-name="tablecell">
            <text:p text:style-name="tablealignleft"> 0511767     </text:p>
          </table:table-cell>
        </table:table-row>
        <table:table-row>
          <table:table-cell office:value-type="string" table:style-name="tablecell">
            <text:p text:style-name="tablealignleft">Ida McSey   </text:p>
          </table:table-cell>
          <table:table-cell office:value-type="string" table:style-name="tablecell">
            <text:p text:style-name="tablealignleft"> 0511877 </text:p>
          </table:table-cell>
        </table:table-row>
        <table:table-row>
          <table:table-cell office:value-type="string" table:style-name="tablecell">
            <text:p text:style-name="tablealignleft"> Mina Rady    </text:p>
          </table:table-cell>
          <table:table-cell office:value-type="string" table:style-name="tablecell">
            <text:p text:style-name="tablealignleft"> 0511804     </text:p>
          </table:table-cell>
        </table:table-row>
        <table:table-row>
          <table:table-cell office:value-type="string" table:style-name="tablecell">
            <text:p text:style-name="tablealignleft"> Mukhammedjon Jalolov    </text:p>
          </table:table-cell>
          <table:table-cell office:value-type="string" table:style-name="tablecell">
            <text:p text:style-name="tablealignleft"> 0511783    </text:p>
          </table:table-cell>
        </table:table-row>
      </table:table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<draw:frame draw:style-name="media" draw:name="1" text:anchor-type="as-char" draw:z-index="1" svg:width="15.875cm" svg:height="8.9838068181818cm"><draw:image xlink:href="Pictures/9746822a80360ed874e638a8c0191fd3.png" xlink:type="simple" xlink:show="embed" xlink:actuate="onLoad"/></draw:frame></text:p>
      <text:p text:style-name="Text_20_body">*Pre-meeting</text:p>
      <text:list text:style-name="List_20_1" text:continue-numbering="false">
        <text:list-item>
          <text:p text:style-name="LastListParagraph_List_20_1_Content_First">Turn on heating 15 minutes before meeting</text:p>
        </text:list-item>
      </text:list>
      <text:p text:style-name="Text_20_body"> *During meeting</text:p>
      <text:list text:style-name="List_20_1" text:continue-numbering="false">
        <text:list-item>
          <text:p text:style-name="List_20_1_Content_First">Automate light during projection</text:p>
        </text:list-item>
        <text:list-item>
          <text:p text:style-name="List_20_1_Content">Display humidex</text:p>
        </text:list-item>
        <text:list-item>
          <text:p text:style-name="List_20_1_Content_Last">Display Break time notification</text:p>
        </text:list-item>
      </text:list>
      <text:p text:style-name="Text_20_body"> *After meeting__</text:p>
      <text:list text:style-name="List_20_1" text:continue-numbering="false">
        <text:list-item>
          <text:p text:style-name="List_20_1_Content_First">Check if meeting has ended then turn off all electronics</text:p>
        </text:list-item>
        <text:list-item>
          <text:p text:style-name="List_20_1_Content_Last">Alert for meeting to close or extend the meeting based on the participants' decision</text:p>
        </text:list-item>
      </text:list>
      <text:p text:style-name="Text_20_body"><draw:frame draw:style-name="media" draw:name="2" text:anchor-type="as-char" draw:z-index="2" svg:width="18.520833333333cm" style:rel-width="100%" svg:height="10.225043402778cm" style:rel-height="scale"><draw:image xlink:href="Pictures/6a6bd7511cd3d42ce1c5603e4f37803f.png" xlink:type="simple" xlink:show="embed" xlink:actuate="onLoad"/></draw:frame></text:p>
      <text:h text:style-name="Heading_20_1" text:outline-level="1"><text:bookmark-start text:name="__RefHeading___motivation_3"/><text:bookmark-start text:name="motivation"/>Motivation<text:bookmark-end text:name="__RefHeading___motivation_3"/><text:bookmark-end text:name="motivation"/></text:h>
      <text:list text:style-name="List_20_1" text:continue-numbering="false">
        <text:list-item>
          <text:p text:style-name="List_20_1_Content_First">Comfort and Efficiency </text:p>
        </text:list-item>
        <text:list-item>
          <text:p text:style-name="List_20_1_Content">Control and Save Energy Consumption</text:p>
        </text:list-item>
        <text:list-item>
          <text:p text:style-name="List_20_1_Content_Last">Access Control to meeting</text:p>
        </text:list-item>
      </text:list>
      <text:p text:style-name="Text_20_body"><draw:frame draw:style-name="media" draw:name="3" text:anchor-type="as-char" draw:z-index="3" svg:width="21.166666666667cm" style:rel-width="100%" svg:height="11.383333333333cm" style:rel-height="scale"><draw:image xlink:href="Pictures/10c76a5f89136c44846e106dfd7ce9b8.png" xlink:type="simple" xlink:show="embed" xlink:actuate="onLoad"/></draw:frame></text:p>
      <text:h text:style-name="Heading_20_1" text:outline-level="1"><text:bookmark-start text:name="__RefHeading___problem_4"/><text:bookmark-start text:name="problem"/>Problem<text:bookmark-end text:name="__RefHeading___problem_4"/><text:bookmark-end text:name="problem"/></text:h>
      <text:p text:style-name="Text_20_body"><draw:frame draw:style-name="media" draw:name="4" text:anchor-type="as-char" draw:z-index="4" svg:width="18.520833333333cm" style:rel-width="100%" svg:height="10.622242647059cm" style:rel-height="scale"><draw:image xlink:href="Pictures/fc8cc0e1906822240039d9787651030a.png" xlink:type="simple" xlink:show="embed" xlink:actuate="onLoad"/></draw:frame></text:p>
      <text:h text:style-name="Heading_20_1" text:outline-level="1"><text:bookmark-start text:name="__RefHeading___features_5"/><text:bookmark-start text:name="features"/>Features<text:bookmark-end text:name="__RefHeading___features_5"/><text:bookmark-end text:name="features"/></text:h>
      <text:p text:style-name="Text_20_body"><draw:frame draw:style-name="media" draw:name="5" text:anchor-type="as-char" draw:z-index="5" svg:width="21.166666666667cm" style:rel-width="100%" svg:height="11.685763888889cm" style:rel-height="scale"><draw:image xlink:href="Pictures/6a6bd7511cd3d42ce1c5603e4f37803f.png" xlink:type="simple" xlink:show="embed" xlink:actuate="onLoad"/></draw:frame></text:p>
      <text:h text:style-name="Heading_20_1" text:outline-level="1"><text:bookmark-start text:name="__RefHeading___technology_and_platforms_used_6"/><text:bookmark-start text:name="technology_and_platforms_used"/>Technology and platforms used<text:bookmark-end text:name="__RefHeading___technology_and_platforms_used_6"/><text:bookmark-end text:name="technology_and_platforms_used"/></text:h>
      <text:list text:style-name="List_20_1" text:continue-numbering="false">
        <text:list-item>
          <text:p text:style-name="List_20_1_Content_First">FHEM</text:p>
        </text:list-item>
        <text:list-item>
          <text:p text:style-name="List_20_1_Content_Last">FS20</text:p>
        </text:list-item>
      </text:list>
      <text:p text:style-name="Text_20_body"><draw:frame draw:style-name="media" draw:name="6" text:anchor-type="as-char" draw:z-index="6" svg:width="21.166666666667cm" style:rel-width="100%" svg:height="11.795165394402cm" style:rel-height="scale"><draw:image xlink:href="Pictures/1e41214de9d93f2c5edcc750470f2a32.png" xlink:type="simple" xlink:show="embed" xlink:actuate="onLoad"/></draw:frame></text:p>
      <text:h text:style-name="Heading_20_1" text:outline-level="1"><text:bookmark-start text:name="__RefHeading___project_plan_7"/><text:bookmark-start text:name="project_plan"/>Project Plan<text:bookmark-end text:name="__RefHeading___project_plan_7"/><text:bookmark-end text:name="project_plan"/></text:h>
      <text:p text:style-name="Text_20_body">  <draw:frame draw:style-name="media" draw:name="7" text:anchor-type="as-char" draw:z-index="7" svg:width="21.166666666667cm" style:rel-width="100%" svg:height="10.882780921584cm" style:rel-height="scale"><draw:image xlink:href="Pictures/337c4f77792c3a4861ab0c66ec9ac4c5.png" xlink:type="simple" xlink:show="embed" xlink:actuate="onLoad"/></draw:frame></text:p>
      <text:h text:style-name="Heading_20_1" text:outline-level="1"><text:bookmark-start text:name="__RefHeading___code_package_8"/><text:bookmark-start text:name="code_package"/>Code Package<text:bookmark-end text:name="__RefHeading___code_package_8"/><text:bookmark-end text:name="code_package"/></text:h>
      <text:h text:style-name="Heading_20_1" text:outline-level="1"><text:bookmark-start text:name="__RefHeading___goals_9"/><text:bookmark-start text:name="goals"/>Goals<text:bookmark-end text:name="__RefHeading___goals_9"/><text:bookmark-end text:name="goal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/N </text:p>
          </table:table-cell>
          <table:table-cell office:value-type="string" table:style-name="tableheader">
            <text:p text:style-name="Table_20_Heading"> GOAL              </text:p>
          </table:table-cell>
          <table:table-cell office:value-type="string" table:style-name="tableheader">
            <text:p text:style-name="Table_20_Heading">  Implemented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Automatically Dim all light during a projector presentation     </text:p>
          </table:table-cell>
          <table:table-cell office:value-type="string" table:style-name="tablecell">
            <text:p text:style-name="tablealignleft"> No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Check Air Quality of the Room and Automatically Improve Air Quality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Check when meeting has ended from parameter and the turn off all energy consuming products  </text:p>
          </table:table-cell>
          <table:table-cell office:value-type="string" table:style-name="tablecell">
            <text:p text:style-name="tablealignleft"> Yes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Increase Efficiency and improve   </text:p>
          </table:table-cell>
          <table:table-cell office:value-type="string" table:style-name="tablecell">
            <text:p text:style-name="tablealignleft"> Yes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Integrate Google calendar  </text:p>
          </table:table-cell>
          <table:table-cell office:value-type="string" table:style-name="tablecell">
            <text:p text:style-name="tablealignleft"> Yes       </text:p>
          </table:table-cell>
        </table:table-row>
      </table:table>
      <text:h text:style-name="Heading_20_1" text:outline-level="1"><text:bookmark-start text:name="__RefHeading___presentation_10"/><text:bookmark-start text:name="presentation"/>Presentation<text:bookmark-end text:name="__RefHeading___presentation_10"/><text:bookmark-end text:name="presentation"/></text:h>
      <text:p text:style-name="Text_20_body"><text:a xlink:type="simple" xlink:href="http://codecamp.fi/doku.php/homeautomation2017/group4/meeting-room-automation.pptx" text:style-name="Internet_20_link" text:visited-style-name="Visited_20_Internet_20_Link">meeting-room-automation.pptx</text:a></text:p>
      <text:h text:style-name="Heading_20_1" text:outline-level="1"><text:bookmark-start text:name="__RefHeading___z_wave_explained_11"/><text:bookmark-start text:name="z_wave_explained"/>Z Wave explained<text:bookmark-end text:name="__RefHeading___z_wave_explained_11"/><text:bookmark-end text:name="z_wave_explained"/></text:h>
      <text:p text:style-name="Text_20_body"><draw:frame draw:style-name="media" draw:name="8" text:anchor-type="as-char" draw:z-index="8" svg:width="18.520833333333cm" style:rel-width="100%" svg:height="10.516784171748cm" style:rel-height="scale"><draw:image xlink:href="Pictures/2af54f9f9386224565abe6edcc1437f8.png" xlink:type="simple" xlink:show="embed" xlink:actuate="onLoad"/></draw:frame>
<draw:frame draw:style-name="media" draw:name="9" text:anchor-type="as-char" draw:z-index="9" svg:width="18.520833333333cm" style:rel-width="100%" svg:height="10.488042784163cm" style:rel-height="scale"><draw:image xlink:href="Pictures/789e23984ca98cef8ecf136a7cca148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homeautomation2017:group4:start</dc:title>
  </office:meta>
</office:document-meta>
</file>