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automation2018:group1:start"/><text:bookmark-start text:name="__RefHeading___eufhemism_1"/><text:bookmark-start text:name="eufhemism"/>Eufhemism<text:bookmark-end text:name="__RefHeading___eufhemism_1"/><text:bookmark-end text:name="eufhemism"/></text:h>
      <text:h text:style-name="Heading_20_2" text:outline-level="2"><text:bookmark-start text:name="__RefHeading___group_members_2"/><text:bookmark-start text:name="group_members"/>Group members<text:bookmark-end text:name="__RefHeading___group_members_2"/><text:bookmark-end text:name="group_membe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Student number </text:p>
          </table:table-cell>
        </table:table-row>
        <table:table-row>
          <table:table-cell office:value-type="string" table:style-name="tablecell">
            <text:p text:style-name="tablealignleft"> Darren Andrew </text:p>
          </table:table-cell>
          <table:table-cell office:value-type="string" table:style-name="tablecell">
            <text:p text:style-name="tablealignleft"> 0528679 </text:p>
          </table:table-cell>
        </table:table-row>
        <table:table-row>
          <table:table-cell office:value-type="string" table:style-name="tablecell">
            <text:p text:style-name="tablealignleft"> Mansour  Kheffache </text:p>
          </table:table-cell>
          <table:table-cell office:value-type="string" table:style-name="tablecell">
            <text:p text:style-name="tablealignleft"> 0528776 </text:p>
          </table:table-cell>
        </table:table-row>
        <table:table-row>
          <table:table-cell office:value-type="string" table:style-name="tablecell">
            <text:p text:style-name="tablealignleft"> Sami  Kabir  </text:p>
          </table:table-cell>
          <table:table-cell office:value-type="string" table:style-name="tablecell">
            <text:p text:style-name="tablealignleft"> 0528747 </text:p>
          </table:table-cell>
        </table:table-row>
        <table:table-row>
          <table:table-cell office:value-type="string" table:style-name="tablecell">
            <text:p text:style-name="tablealignleft"> Vesa Ylämäki </text:p>
          </table:table-cell>
          <table:table-cell office:value-type="string" table:style-name="tablecell">
            <text:p text:style-name="tablealignleft"> 0507933  </text:p>
          </table:table-cell>
        </table:table-row>
      </table:table>
      <text:h text:style-name="Heading_20_2" text:outline-level="2"><text:bookmark-start text:name="__RefHeading___pysaekoeid.ai_3"/><text:bookmark-start text:name="pysaekoeid.ai"/>pysäköid.ai<text:bookmark-end text:name="__RefHeading___pysaekoeid.ai_3"/><text:bookmark-end text:name="pysaekoeid.ai"/></text:h>
      <text:h text:style-name="Heading_20_3" text:outline-level="3"><text:bookmark-start text:name="__RefHeading___vision_4"/><text:bookmark-start text:name="vision"/>Vision<text:bookmark-end text:name="__RefHeading___vision_4"/><text:bookmark-end text:name="vision"/></text:h>
      <text:p text:style-name="Text_20_body">We envision an autonomous parking facility for vehicle, where all processes required for daily operations are fully automated without the need for human assistance, while having a low carbon footprint.</text:p>
      <text:h text:style-name="Heading_20_3" text:outline-level="3"><text:bookmark-start text:name="__RefHeading___idea_5"/><text:bookmark-start text:name="idea"/>Idea<text:bookmark-end text:name="__RefHeading___idea_5"/><text:bookmark-end text:name="idea"/></text:h>
      <text:p text:style-name="Text_20_body">Smart parking experience:</text:p>
      <text:p text:style-name="Text_20_body">Paying parking with energy:</text:p>
      <text:p text:style-name="Text_20_body">Adaptive HVAC + Lighting:</text:p>
      <text:p text:style-name="Text_20_body">Smart cleaning: </text:p>
      <text:h text:style-name="Heading_20_2" text:outline-level="2"><text:bookmark-start text:name="__RefHeading___technology_6"/><text:bookmark-start text:name="technology"/>Technology<text:bookmark-end text:name="__RefHeading___technology_6"/><text:bookmark-end text:name="technology"/></text:h>
      <text:h text:style-name="Heading_20_3" text:outline-level="3"><text:bookmark-start text:name="__RefHeading___architecture_7"/><text:bookmark-start text:name="architecture"/>Architecture<text:bookmark-end text:name="__RefHeading___architecture_7"/><text:bookmark-end text:name="architecture"/></text:h>
      <text:h text:style-name="Heading_20_3" text:outline-level="3"><text:bookmark-start text:name="__RefHeading___screen_caps_8"/><text:bookmark-start text:name="screen_caps"/>Screen caps<text:bookmark-end text:name="__RefHeading___screen_caps_8"/><text:bookmark-end text:name="screen_caps"/></text:h>
      <text:h text:style-name="Heading_20_2" text:outline-level="2"><text:bookmark-start text:name="__RefHeading___protocol_9"/><text:bookmark-start text:name="protocol"/>Protocol<text:bookmark-end text:name="__RefHeading___protocol_9"/><text:bookmark-end text:name="protocol"/></text:h>
      <text:h text:style-name="Heading_20_4" text:outline-level="4"><text:bookmark-start text:name="__RefHeading___upb_-_universal_powerline_bus_10"/><text:bookmark-start text:name="upb_-_universal_powerline_bus"/>UPB - Universal Powerline Bus<text:bookmark-end text:name="__RefHeading___upb_-_universal_powerline_bus_10"/><text:bookmark-end text:name="upb_-_universal_powerline_bus"/></text:h>
      <text:list text:style-name="List_20_1" text:continue-numbering="false">
        <text:list-item>
          <text:p text:style-name="List_20_1_Content_First"> for communication among devices</text:p>
        </text:list-item>
        <text:list-item>
          <text:p text:style-name="List_20_1_Content"> uses powerline wiring for signaling and control</text:p>
        </text:list-item>
        <text:list-item>
          <text:p text:style-name="List_20_1_Content"> developed by PCS (Powerline Control Systems, Northridge CA)</text:p>
        </text:list-item>
        <text:list-item>
          <text:p text:style-name="List_20_1_Content"> released 1999</text:p>
        </text:list-item>
        <text:list-item>
          <text:p text:style-name="List_20_1_Content"> based on concept of X10 standard</text:p>
          <text:list text:style-name="List_20_1">
            <text:list-item>
              <text:p text:style-name="List_20_1_Content"> inproved transmission rate</text:p>
            </text:list-item>
            <text:list-item>
              <text:p text:style-name="List_20_1_Content_Last"> higher reliability &gt; 99 % (X10 70-80 %)</text:p>
            </text:list-item>
          </text:list>
        </text:list-item>
      </text:list>
      <text:h text:style-name="Heading_20_5" text:outline-level="5"><text:bookmark-start text:name="__RefHeading___physical_communication_method_11"/><text:bookmark-start text:name="physical_communication_method"/>Physical communication method<text:bookmark-end text:name="__RefHeading___physical_communication_method_11"/><text:bookmark-end text:name="physical_communication_method"/></text:h>
      <text:p text:style-name="Text_20_body">Digitally encoded information is sent over the electrical powerline as a series of precisely timed pulses. The pulses are superimposed on top of the AC sine wave.
Fig. 1 UPB Pulse</text:p>
      <text:p text:style-name="Text_20_body">Pulses are generated by charging a capacitor in the transmitter and then discharging it.
A pulse can be sent once on each half-cycle. One pulse transmits two bits of information. Pulse value is selected by timing the pulse on one of four predefined positions. Transmitter tolerance for timing is ±40 μs.
Fig. 2 UPB Timing</text:p>
      <text:p text:style-name="Text_20_body">UPB works on single-phase, split-phase and 3-phase powerlines.</text:p>
      <text:h text:style-name="Heading_20_5" text:outline-level="5"><text:bookmark-start text:name="__RefHeading___data_communications_12"/><text:bookmark-start text:name="data_communications"/>Data communications<text:bookmark-end text:name="__RefHeading___data_communications_12"/><text:bookmark-end text:name="data_communications"/></text:h>
      <text:p text:style-name="Text_20_body">The UPB Byte forms of four pulses (8 bits).
Fig. 3 The standard UPB Communication Packet
The first byte of the packet is called a preamble byte and it is used for synchronization on the receiver device. Preamble byte is always form of 2-1-1-2.
The packet header contains information about the packet size, source, destination etc.
Fig. 4 The Packet Header</text:p>
      <text:h text:style-name="Heading_20_5" text:outline-level="5"><text:bookmark-start text:name="__RefHeading___the_upb_system_model_13"/><text:bookmark-start text:name="the_upb_system_model"/>The UPB System model<text:bookmark-end text:name="__RefHeading___the_upb_system_model_13"/><text:bookmark-end text:name="the_upb_system_model"/></text:h>
      <text:p text:style-name="Text_20_body">Fig. 5 UPB system model</text:p>
      <text:p text:style-name="Text_20_body">Fig. 6 Setup register</text:p>
      <text:p text:style-name="Text_20_body">Fig. 7 Linking components</text:p>
      <text:h text:style-name="Heading_20_2" text:outline-level="2"><text:bookmark-start text:name="__RefHeading___if_we_had_more_time_14"/><text:bookmark-start text:name="if_we_had_more_time"/>If we had more time<text:bookmark-end text:name="__RefHeading___if_we_had_more_time_14"/><text:bookmark-end text:name="if_we_had_more_time"/></text:h>
      <text:p text:style-name="Text_20_body">Only having a few day to work on the project was not ideal and we only had a chance to implement a few ideas. There was a few more sensors and logic we would of liked to implement into the prototype if we had more time.</text:p>
      <text:p text:style-name="Text_20_body">Table- with things we wanted to do.</text:p>
      <text:h text:style-name="Heading_20_2" text:outline-level="2"><text:bookmark-start text:name="__RefHeading___poster_15"/><text:bookmark-start text:name="poster"/>Poster<text:bookmark-end text:name="__RefHeading___poster_15"/><text:bookmark-end text:name="poster"/></text:h>
      <text:h text:style-name="Heading_20_2" text:outline-level="2"><text:bookmark-start text:name="__RefHeading___documents_16"/><text:bookmark-start text:name="documents"/>Documents<text:bookmark-end text:name="__RefHeading___documents_16"/><text:bookmark-end text:name="documents"/></text:h>
      <text:p text:style-name="Text_20_body">Final report:
Final presentation:
Link to cod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homeautomation2018:group1:start</dc:title>
  </office:meta>
</office:document-meta>
</file>