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be7d0084635b732e5368a68126d04a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meautomation2018:hotel:start"/><text:bookmark-start text:name="__RefHeading___group_4_-_greeninn_-_smart_hotel_concept_1"/><text:bookmark-start text:name="group_4_-_greeninn_-_smart_hotel_concept"/>Group 4 - GreenInn - Smart Hotel Concept<text:bookmark-end text:name="__RefHeading___group_4_-_greeninn_-_smart_hotel_concept_1"/><text:bookmark-end text:name="group_4_-_greeninn_-_smart_hotel_concept"/></text:h>
      <table:table table:style-name="Table">
        <table:table-column/>
        <table:table-column/>
        <table:table-row>
          <table:table-cell office:value-type="string" table:style-name="tableheader">
            <text:p text:style-name="Table_20_Heading"> Full name </text:p>
          </table:table-cell>
          <table:table-cell office:value-type="string" table:style-name="tableheader">
            <text:p text:style-name="Table_20_Heading"> Student number </text:p>
          </table:table-cell>
        </table:table-row>
        <table:table-row>
          <table:table-cell office:value-type="string" table:style-name="tablecell">
            <text:p text:style-name="tablealignleft"> Anastasiia Grishina </text:p>
          </table:table-cell>
          <table:table-cell office:value-type="string" table:style-name="tablecell">
            <text:p text:style-name="tablealignleft"> 0528718 </text:p>
          </table:table-cell>
        </table:table-row>
        <table:table-row>
          <table:table-cell office:value-type="string" table:style-name="tablecell">
            <text:p text:style-name="tablealignleft"> Jose Mauricio Perdomo Zelaya </text:p>
          </table:table-cell>
          <table:table-cell office:value-type="string" table:style-name="tablecell">
            <text:p text:style-name="tablealignleft"> 0528912 </text:p>
          </table:table-cell>
        </table:table-row>
        <table:table-row>
          <table:table-cell office:value-type="string" table:style-name="tablecell">
            <text:p text:style-name="tablealignleft"> Florian Akos Szabo </text:p>
          </table:table-cell>
          <table:table-cell office:value-type="string" table:style-name="tablecell">
            <text:p text:style-name="tablealignleft"> 0528983 </text:p>
          </table:table-cell>
        </table:table-row>
        <table:table-row>
          <table:table-cell office:value-type="string" table:style-name="tablecell">
            <text:p text:style-name="tablealignleft"> Ijlal Ahmed Niazi </text:p>
          </table:table-cell>
          <table:table-cell office:value-type="string" table:style-name="tablecell">
            <text:p text:style-name="tablealignleft"> 0528886 </text:p>
          </table:table-cell>
        </table:table-row>
      </table:table>
      <text:p text:style-name="Text_20_body"><text:line-break/></text:p>
      <text:h text:style-name="Heading_20_1" text:outline-level="1"><text:bookmark-start text:name="__RefHeading___team_2"/><text:bookmark-start text:name="team"/>Team<text:bookmark-end text:name="__RefHeading___team_2"/><text:bookmark-end text:name="team"/></text:h>
      <text:p text:style-name="Text_20_body"><draw:frame draw:style-name="media" draw:name="0" text:anchor-type="as-char" draw:z-index="0" svg:width="21.166666666667cm" style:rel-width="100%" svg:height="11.902917716205cm" style:rel-height="scale"><draw:image xlink:href="Pictures/bbe7d0084635b732e5368a68126d04ab.jpg" xlink:type="simple" xlink:show="embed" xlink:actuate="onLoad"/></draw:frame></text:p>
      <text:p text:style-name="Text_20_body"><text:line-break/></text:p>
      <text:h text:style-name="Heading_20_1" text:outline-level="1"><text:bookmark-start text:name="__RefHeading___motivation_3"/><text:bookmark-start text:name="motivation"/>Motivation<text:bookmark-end text:name="__RefHeading___motivation_3"/><text:bookmark-end text:name="motivation"/></text:h>
      <text:p text:style-name="Text_20_body">Hotels consume large amounts of energy which is often wasted, since the facilities are not tuned to the mode of their use.
Guests are away from their rooms more than 50% of the time, frequently leaving utilities running in their absence.</text:p>
      <text:p text:style-name="Text_20_body">Attracting guests by the green image and showing them technologies are there and smart home is feasible. </text:p>
      <text:p text:style-name="Text_20_body">Reducing energy consumption with high users engagement
<text:line-break/></text:p>
      <text:h text:style-name="Heading_20_1" text:outline-level="1"><text:bookmark-start text:name="__RefHeading___project_ideas_4"/><text:bookmark-start text:name="project_ideas"/>Project ideas<text:bookmark-end text:name="__RefHeading___project_ideas_4"/><text:bookmark-end text:name="project_ideas"/></text:h>
      <text:p text:style-name="Text_20_body">Some features of hotel automation are listed here. </text:p>
      <text:h text:style-name="Heading_20_3" text:outline-level="3"><text:bookmark-start text:name="__RefHeading___short-term_implementation_5"/><text:bookmark-start text:name="short-term_implementation"/>Short-term implementation<text:bookmark-end text:name="__RefHeading___short-term_implementation_5"/><text:bookmark-end text:name="short-term_implementation"/></text:h>
      <text:p text:style-name="Text_20_body">Implementation of ideas with short-term result comprise concepts which currently exist.</text:p>
      <text:p text:style-name="Text_20_body"><text:span text:style-name="Strong_20_Emphasis">If you cannot measure it, you cannot control it</text:span></text:p>
      <table:table table:style-name="Table">
        <table:table-column/>
        <table:table-column/>
        <table:table-row>
          <table:table-cell office:value-type="string" table:style-name="tableheader">
            <text:p text:style-name="Table_20_Heading"> High granularity measurements </text:p>
          </table:table-cell>
          <table:table-cell office:value-type="string" table:style-name="tableheader">
            <text:p text:style-name="Table_20_Heading"> Effect </text:p>
          </table:table-cell>
        </table:table-row>
        <table:table-row>
          <table:table-cell office:value-type="string" table:style-name="tablecell">
            <text:p text:style-name="tablealignleft"> Food waste </text:p>
          </table:table-cell>
          <table:table-cell office:value-type="string" table:style-name="tablecell">
            <text:p text:style-name="tablealignleft"> Optimize resources supply </text:p>
          </table:table-cell>
        </table:table-row>
        <table:table-row>
          <table:table-cell office:value-type="string" table:style-name="tablecell">
            <text:p text:style-name="tablealignleft"> Outdoor light brightness </text:p>
          </table:table-cell>
          <table:table-cell office:value-type="string" table:style-name="tablecell">
            <text:p text:style-name="tablealignleft"> Shutter control to save lighting energy </text:p>
          </table:table-cell>
        </table:table-row>
        <table:table-row>
          <table:table-cell office:value-type="string" table:style-name="tablecell">
            <text:p text:style-name="tablealignleft"> Temperature &amp; humidity </text:p>
          </table:table-cell>
          <table:table-cell office:value-type="string" table:style-name="tablecell">
            <text:p text:style-name="tablealignleft"> Effective climate control with air conditioning <text:line-break/>Heating <text:line-break/>Ventilation power </text:p>
          </table:table-cell>
        </table:table-row>
        <table:table-row>
          <table:table-cell office:value-type="string" table:style-name="tablecell">
            <text:p text:style-name="tablealignleft"> Energy used by a room </text:p>
          </table:table-cell>
          <table:table-cell office:value-type="string" table:style-name="tablecell">
            <text:p text:style-name="tablealignleft"> Incentivize users to use energy eficiently <text:line-break/>Calculate the room price for check-out <text:line-break/>Calculate bonuses for guests and translate them into free bar drinks or similar benefits <text:line-break/>Translate energy used into CO2 emissions for green audit </text:p>
          </table:table-cell>
        </table:table-row>
        <table:table-row>
          <table:table-cell office:value-type="string" table:style-name="tablecell">
            <text:p text:style-name="tablealignleft"> Electrical network load </text:p>
          </table:table-cell>
          <table:table-cell office:value-type="string" table:style-name="tablecell">
            <text:p text:style-name="tablealignleft"> Advize users to charge their devices at specific times to avoid peak loads </text:p>
          </table:table-cell>
        </table:table-row>
        <table:table-row>
          <table:table-cell office:value-type="string" table:style-name="tablecell">
            <text:p text:style-name="tablealignleft"> Water use </text:p>
          </table:table-cell>
          <table:table-cell office:value-type="string" table:style-name="tablecell">
            <text:p text:style-name="tablealignleft"> Calculate the room price for check-out </text:p>
          </table:table-cell>
        </table:table-row>
        <table:table-row>
          <table:table-cell office:value-type="string" table:style-name="tableheader">
            <text:p text:style-name="Table_20_Heading"> Automation </text:p>
          </table:table-cell>
          <table:table-cell office:value-type="string" table:style-name="tableheader">
            <text:p text:style-name="Table_20_Heading"> Effect </text:p>
          </table:table-cell>
        </table:table-row>
        <table:table-row>
          <table:table-cell office:value-type="string" table:style-name="tablecell">
            <text:p text:style-name="tablealignleft"> Appliances power control: activate the outlets with guests' phones </text:p>
          </table:table-cell>
          <table:table-cell office:value-type="string" table:style-name="tablecell">
            <text:p text:style-name="tablealignleft"> Provide guests with an easy way of managing their power consumption of pluged in devices </text:p>
          </table:table-cell>
        </table:table-row>
        <table:table-row>
          <table:table-cell office:value-type="string" table:style-name="tablecell">
            <text:p text:style-name="tablealignleft"> Lock/unlock the door with smartphones </text:p>
          </table:table-cell>
          <table:table-cell office:value-type="string" table:style-name="tablecell">
            <text:p text:style-name="tablealignleft"> Guests' comfort &amp; experience, less plastic is consumed if the cards are excluded </text:p>
          </table:table-cell>
        </table:table-row>
        <table:table-row>
          <table:table-cell office:value-type="string" table:style-name="tablecell">
            <text:p text:style-name="tablealignleft"> Smart elevator recognizing guests' destination </text:p>
          </table:table-cell>
          <table:table-cell office:value-type="string" table:style-name="tablecell">
            <text:p text:style-name="tablealignleft"> Optimize number of lifts and energy use </text:p>
          </table:table-cell>
        </table:table-row>
        <table:table-row>
          <table:table-cell office:value-type="string" table:style-name="tablecell">
            <text:p text:style-name="tablealignleft"> Automated assistant present for special orders </text:p>
          </table:table-cell>
          <table:table-cell office:value-type="string" table:style-name="tablecell">
            <text:p text:style-name="tablealignleft"> Avoid calling, optimze tasks stored in the system queue </text:p>
          </table:table-cell>
        </table:table-row>
        <table:table-row>
          <table:table-cell office:value-type="string" table:style-name="tablecell">
            <text:p text:style-name="tablealignleft"> Improved parking </text:p>
          </table:table-cell>
          <table:table-cell office:value-type="string" table:style-name="tablecell">
            <text:p text:style-name="tablealignleft"> Lighting control triggered by motion <text:line-break/>Customized lighting quidance for the guest to find their parking lot </text:p>
          </table:table-cell>
        </table:table-row>
        <table:table-row>
          <table:table-cell office:value-type="string" table:style-name="tablecell">
            <text:p text:style-name="tablealignleft"> Shared hybrid/electric cars </text:p>
          </table:table-cell>
          <table:table-cell office:value-type="string" table:style-name="tablecell">
            <text:p text:style-name="tablealignleft"> Reduce fuel consumption </text:p>
          </table:table-cell>
        </table:table-row>
        <table:table-row>
          <table:table-cell office:value-type="string" table:style-name="tablecell">
            <text:p text:style-name="tablealignleft"> Facilities activated upon users' presence or query </text:p>
          </table:table-cell>
          <table:table-cell office:value-type="string" table:style-name="tablecell">
            <text:p text:style-name="tablealignleft"> Efficient energy use (gym is powered on, swimming pool is heated only when visitors choose to come mentioning it in the hotel app </text:p>
          </table:table-cell>
        </table:table-row>
        <table:table-row>
          <table:table-cell office:value-type="string" table:style-name="tablecell">
            <text:p text:style-name="tablealignleft"> Robotization of simple tasks: cleaning, delivery (food, tea set, towels) </text:p>
          </table:table-cell>
          <table:table-cell office:value-type="string" table:style-name="tablecell">
            <text:p text:style-name="tablealignleft"> Reduce use of elevators and extra energy  </text:p>
          </table:table-cell>
        </table:table-row>
      </table:table>
      <text:p text:style-name="Text_20_body"><text:line-break/></text:p>
      <text:h text:style-name="Heading_20_3" text:outline-level="3"><text:bookmark-start text:name="__RefHeading___long-term_implementation_5-10_years_6"/><text:bookmark-start text:name="long-term_implementation_5-10_years"/>Long-term implementation (5-10 years)<text:bookmark-end text:name="__RefHeading___long-term_implementation_5-10_years_6"/><text:bookmark-end text:name="long-term_implementation_5-10_years"/></text:h>
      <text:p text:style-name="Text_20_body">Long-term results can be achieved upon technological readiness of devices.</text:p>
      <table:table table:style-name="Table">
        <table:table-column/>
        <table:table-column/>
        <table:table-column/>
        <table:table-row>
          <table:table-cell office:value-type="string" table:style-name="tableheader">
            <text:p text:style-name="Table_20_Heading"> Optimization </text:p>
          </table:table-cell>
          <table:table-cell office:value-type="string" table:style-name="tableheader">
            <text:p text:style-name="Table_20_Heading"> Example </text:p>
          </table:table-cell>
          <table:table-cell office:value-type="string" table:style-name="tableheader">
            <text:p text:style-name="Table_20_Heading"> Effect </text:p>
          </table:table-cell>
        </table:table-row>
        <table:table-row>
          <table:table-cell office:value-type="string" table:style-name="tablecell">
            <text:p text:style-name="tablealignleft"> Virtual reality for travelling </text:p>
          </table:table-cell>
          <table:table-cell office:value-type="string" table:style-name="tablecell">
            <text:p text:style-name="tablealignleft"> VR use for quick journeys </text:p>
          </table:table-cell>
          <table:table-cell office:value-type="string" table:style-name="tablecell">
            <text:p text:style-name="tablealignleft"> Reduced carbon footprint, since guests do not use tansportation </text:p>
          </table:table-cell>
        </table:table-row>
        <table:table-row>
          <table:table-cell office:value-type="string" table:style-name="tablecell">
            <text:p text:style-name="tablealignleft"> Sightseeing with a robot </text:p>
          </table:table-cell>
          <table:table-cell office:value-type="string" table:style-name="tablecell">
            <text:p text:style-name="tablealignleft"> Drone accompanying hotel guests on a walk </text:p>
          </table:table-cell>
          <table:table-cell office:value-type="string" table:style-name="tablecell">
            <text:p text:style-name="tablealignleft"> Customized sightseeing can reduce the travel expenses, including CO2 </text:p>
          </table:table-cell>
        </table:table-row>
        <table:table-row>
          <table:table-cell office:value-type="string" table:style-name="tablecell">
            <text:p text:style-name="tablealignleft"> 3D printing of furniture and clothes with the use of biodegradable materials </text:p>
          </table:table-cell>
          <table:table-cell office:value-type="string" table:style-name="tablecell">
            <text:p text:style-name="tablealignleft"> Guests do not have to travel with large luggage, they print clothes instead </text:p>
          </table:table-cell>
          <table:table-cell office:value-type="string" table:style-name="tablecell">
            <text:p text:style-name="tablealignleft"> Reduced cost of travelling </text:p>
          </table:table-cell>
        </table:table-row>
        <table:table-row>
          <table:table-cell office:value-type="string" table:style-name="tablecell">
            <text:p text:style-name="tablealignleft"> Holographic projection for design purposes </text:p>
          </table:table-cell>
          <table:table-cell office:value-type="string" table:style-name="tablecell">
            <text:p text:style-name="tablealignleft"> Users can change holographic picture projected on their room setting to any pleasant environment (seaside, mountains) </text:p>
          </table:table-cell>
          <table:table-cell office:value-type="string" table:style-name="tablecell">
            <text:p text:style-name="tablealignleft"> Less materials are needed for different room designs </text:p>
          </table:table-cell>
        </table:table-row>
        <table:table-row>
          <table:table-cell office:value-type="string" table:style-name="tablecell">
            <text:p text:style-name="tablealignleft"> Cisco Meraki equipment for network devices </text:p>
          </table:table-cell>
          <table:table-cell office:value-type="string" table:style-name="tablecell">
            <text:p text:style-name="tablealignleft"> Manage the network of devices with a centralized dashboard </text:p>
          </table:table-cell>
          <table:table-cell office:value-type="string" table:style-name="tablecell">
            <text:p text:style-name="tablealignleft"> Monitoring energy consumption of the whole network, reducing the cost </text:p>
          </table:table-cell>
        </table:table-row>
        <table:table-row>
          <table:table-cell office:value-type="string" table:style-name="tablecell">
            <text:p text:style-name="tablealignleft"> Systematic green audit </text:p>
          </table:table-cell>
          <table:table-cell office:value-type="string" table:style-name="tablecell">
            <text:p text:style-name="tablealignleft"> Independent parties perform audit on the hotel chain and suggest improvements </text:p>
          </table:table-cell>
          <table:table-cell office:value-type="string" table:style-name="tablecell">
            <text:p text:style-name="tablealignleft"> Optimization of energy consumption </text:p>
          </table:table-cell>
        </table:table-row>
        <table:table-row>
          <table:table-cell office:value-type="string" table:style-name="tablecell">
            <text:p text:style-name="tablealignleft"> Advanced air sensors </text:p>
          </table:table-cell>
          <table:table-cell office:value-type="string" table:style-name="tablecell">
            <text:p text:style-name="tablealignleft"> Aromatherapy in the room </text:p>
          </table:table-cell>
          <table:table-cell office:value-type="string" table:style-name="tablecell">
            <text:p text:style-name="tablealignleft"> Saving space which was previously used for spa </text:p>
          </table:table-cell>
        </table:table-row>
        <table:table-row>
          <table:table-cell office:value-type="string" table:style-name="tablecell">
            <text:p text:style-name="tablealignleft"> Adjusting room walls </text:p>
          </table:table-cell>
          <table:table-cell office:value-type="string" table:style-name="tablecell">
            <text:p text:style-name="tablealignleft"> Shaping the suits for number of guests who would like to live together </text:p>
          </table:table-cell>
          <table:table-cell office:value-type="string" table:style-name="tablecell">
            <text:p text:style-name="tablealignleft"> Reduces construction cost </text:p>
          </table:table-cell>
        </table:table-row>
      </table:table>
      <text:p text:style-name="Text_20_body"><text:line-break/>
<text:span text:style-name="Emphasis">Fancy improvements enhancing guest comfort</text:span></text:p>
      <text:p text:style-name="Text_20_body">* Wearables (bracelets) for guests, which show their mood and reflect their readiness to interact with hotel staff or they want the least interaction possible</text:p>
      <text:p text:style-name="Text_20_body">* AI holographic image of a fitness trainer right in a guest's room</text:p>
      <text:p text:style-name="Text_20_body">* Changing the shapes of walls and ceilings, adjust colours, create sofas standing out from walls using a smart wall material</text:p>
      <text:h text:style-name="Heading_20_1" text:outline-level="1"><text:bookmark-start text:name="__RefHeading___monetization_value_7"/><text:bookmark-start text:name="monetization_value"/>Monetization &amp; Value<text:bookmark-end text:name="__RefHeading___monetization_value_7"/><text:bookmark-end text:name="monetization_value"/></text:h>
      <text:p text:style-name="Text_20_body">* <text:span text:style-name="Strong_20_Emphasis">Energy savings &amp;  personal bonuses</text:span></text:p>
      <text:p text:style-name="Text_20_body">Bonus: 5 € cents for each kWh saved by a room</text:p>
      <text:p text:style-name="Text_20_body">10 % savings for an average hotel room
= 71 kWh 
= 3,5 €/h for the greenest guest</text:p>
      <text:p text:style-name="Text_20_body">Bonuses can be used for hotel payments, drinks, other pleasantries</text:p>
      <text:p text:style-name="Text_20_body">10% energy</text:p>
      <text:p text:style-name="Text_20_body">* <text:span text:style-name="Strong_20_Emphasis">3D Printing of the Wardrobe</text:span></text:p>
      <text:p text:style-name="Text_20_body">1 bag 23 kg 
= 
21 kg airplane fuel 
=
22 € added for a ticket
=
5 T-shirts &amp; 1 suite on a 3D printer</text:p>
      <text:p text:style-name="Text_20_body">* <text:span text:style-name="Strong_20_Emphasis">VirtuTravel</text:span></text:p>
      <text:p text:style-name="Text_20_body">10km in a car 
= 
1.37kg CO2</text:p>
      <text:p text:style-name="Text_20_body">VS.</text:p>
      <text:p text:style-name="Text_20_body">5 hours of HTC Vive
=
211g CO2</text:p>
      <text:p text:style-name="Text_20_body">* Direct Savings: 10% daily energy savings for a 1000 room hotel with room square 15 m2 results in 
50 million €/year </text:p>
      <text:p text:style-name="Text_20_body">* Market Value: Act as advertisers for equipment manufacturers and provide discounts for guests</text:p>
      <text:p text:style-name="Text_20_body">* Marketing Image: The first “Green Enabler” hotel where guests can control their environmental impact and get incentives for being green</text:p>
      <text:h text:style-name="Heading_20_1" text:outline-level="1"><text:bookmark-start text:name="__RefHeading___implementation_8"/><text:bookmark-start text:name="implementation"/>Implementation<text:bookmark-end text:name="__RefHeading___implementation_8"/><text:bookmark-end text:name="implementation"/></text:h>
      <text:p text:style-name="Text_20_body"><text:span text:style-name="Strong_20_Emphasis">Devices used on the System:</text:span>
FHEM server: DHS with antenna</text:p>
      <text:p text:style-name="Text_20_body">Philips Hue Bridge to connect HUE lights with the FHEM server.</text:p>
      <text:p text:style-name="Text_20_body">Philips Light Huego + LightStrip Plus for signalling</text:p>
      <text:p text:style-name="Text_20_body">HomeMatic Switch Actuators to completely power off appliances</text:p>
      <text:list text:style-name="Numbering_20_1" text:continue-numbering="false">
        <text:list-item>
          <text:p text:style-name="LastListParagraph_Numbering_20_1_Content_First"> Switch disconnecting appliances</text:p>
        </text:list-item>
      </text:list>
      <text:p text:style-name="Text_20_body">Temperature and humidity sensor to trigger ventilation system </text:p>
      <text:p text:style-name="Text_20_body"><text:span text:style-name="Strong_20_Emphasis">Implementation Scenarios:</text:span></text:p>
      <text:p text:style-name="Text_20_body"><text:span text:style-name="Strong_20_Emphasis"> Scenario 1 </text:span></text:p>
      <text:p text:style-name="Text_20_body">Used Devices: Temperature &amp; Humidity Sensor , Philips Hue Iris Light, HomeMatic Switch Actuator (FAN)</text:p>
      <text:p text:style-name="Text_20_body"><text:span text:style-name="Strong_20_Emphasis"> Scenario Description </text:span></text:p>
      <text:p text:style-name="Text_20_body">Hotel Automation technology will be present in every room of the hotel. Each bathroom of the hotel will have an automated ventilation system and a temperature and humidity sensor. Moreover, the hotel will possess a control room which will have leds that will represent the current state of each guests’ bathroom. In our case, the Philips Hue Iris Light will represent the led in the control room. If the temperature or humidity surpass a certain threshold, the automated ventilation system will be triggered, and the corresponding change will be triggered to the respective led of the hotel’s control room as well. </text:p>
      <text:p text:style-name="Text_20_body"><text:span text:style-name="Strong_20_Emphasis"> Configuration </text:span></text:p>
      <text:p text:style-name="Text_20_body">First, all the devices must be paired with the FHEM server. ( T&amp;H sensor, HUE lights, wireless switch actuator ). The detailed procedure can be found on the report of this project. The following figure shows the paired devices for our purpose. </text:p>
      <text:p text:style-name="Text_20_body">Thereafter, you create a generic notification and change the DEF field with the following code. This will create a trigger to activate the system. </text:p>
      <text:p text:style-name="Preformatted_20_Text"><text:s text:c="8"/>HM_341B72 {<text:line-break/><text:s text:c="16"/>my $temp = ReadingsVal("HM_341B72","temperature",0);<text:line-break/><text:s text:c="16"/>my $humi = ReadingsVal("HM_341B72","humidity",0);<text:line-break/><text:s text:c="16"/>if ($temp &gt; 27 or $humi &gt; 35) {<text:line-break/><text:s text:c="22"/>fhem "set HM_3F88A7 on";<text:line-break/><text:s text:c="22"/>fhem "set Philips_HUEDevice3 hue 65324";<text:line-break/><text:s text:c="15"/>} else {<text:line-break/><text:s text:c="22"/>fhem "set HM_3F88A7 off";<text:line-break/><text:s text:c="22"/>fhem "set Philips_HUEDevice3 hue 37243";<text:line-break/><text:s text:c="15"/>}<text:line-break/><text:s text:c="8"/>}<text:line-break/><text:s text:c="8"/><text:line-break/><text:s text:c="5"/></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homeautomation2018:hotel:start</dc:title>
  </office:meta>
</office:document-meta>
</file>