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d046447ed93048999e80f4da785fb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ixc2024:hackmodel:backendteam"/>Running the Malaysian Hackathon from a backend perspective</text:span></text:p>
      <text:p text:style-name="Text_20_body"><text:span text:style-name="Strong_20_Emphasis">Week One</text:span></text:p>
      <text:p text:style-name="Text_20_body"><text:span text:style-name="underline"><text:span text:style-name="Strong_20_Emphasis">Day 1: Monday</text:span></text:span>
In person Registration
Welcome speech/ Introduction to hackathon (overview, goals, rules, and expectations)
Question period 
Presentation on green IT (by sponsors or partners or collaborators)
Question period 
Lunch 
Icebreaker activities and team formation
Concluding talk</text:p>
      <text:p text:style-name="Text_20_body"><text:span text:style-name="underline"><text:span text:style-name="Strong_20_Emphasis">Day 2: Tuesday</text:span></text:span>
Introduction to SusAF
Questions
SusAF practice on existing technologies (~1 hour)
Lunch
Explanation on how the workshops will function
These will serve to assist students with comprehension of technologies
Team work on background research on topics
Start considering teams brainstorming based on background research </text:p>
      <text:p text:style-name="Text_20_body"><text:span text:style-name="underline"><text:span text:style-name="Strong_20_Emphasis">Day 3: Wednesday</text:span></text:span>
Workshop on project planning and management
Teams work on the idea phase 
This should be based on the background research they conducted
Lunch
Team should have a general idea of their solution
Teams work on a high level prototype their solution
Using tools such as figma</text:p>
      <text:p text:style-name="Text_20_body"><text:span text:style-name="underline"><text:span text:style-name="Strong_20_Emphasis">Day 4: Thursday</text:span></text:span>
Teams finish their high level prototype
Team work on a small presentation on their idea
This will be a 15 min presentation on their plan for the hackathon
Presentations should include the SusAF diagrams 
Lunch
Teams present 
Modifications of ideas and prototype based on the feedback provided </text:p>
      <text:p text:style-name="Text_20_body"><text:span text:style-name="underline"><text:span text:style-name="Strong_20_Emphasis">Day 5: Friday</text:span></text:span>
Team preparation for the development portion of the hackathon
Setting up required technologies
Lunch
Beginning of the development portion
Concluding talk by the hosts for the end of the first week
This should also act to keep students motivated, and create excitement to start week two on the following monday</text:p>
      <text:p text:style-name="Text_20_body"><text:span text:style-name="Strong_20_Emphasis">Week Two</text:span></text:p>
      <text:p text:style-name="Text_20_body"><text:span text:style-name="underline"><text:span text:style-name="Strong_20_Emphasis">Day 8: Monday</text:span></text:span>
Brief introductory talk for the beginning of the second week
Teams will continue to work on the development portion of their ‘solution’
Progress updates should be pushed at a minimum once a day to some platform such as github. Hosts should have access to team repositories 
Teams should be focused on creating an overall ‘skeleton’ of their tool at this stage
Lunch
Teams will continue to work on development</text:p>
      <text:p text:style-name="Text_20_body"><text:span text:style-name="underline"><text:span text:style-name="Strong_20_Emphasis">Day 7: Tuesday</text:span></text:span>
Teams will continue to work on the development of their solution
Mid-hackathon progress talks and feedback with hosts
Individual progress talks with each team. 
No presentations required
Teams should make modifications based on feedback if needed
Lunch
Teams should continue to work on development, with a goal to have at a minimum, the ‘skeleton’ completed by the end of the day
After this is completed, teams should work on the functionality of their solution</text:p>
      <text:p text:style-name="Text_20_body"><text:span text:style-name="underline">Day 8: Wednesday</text:span>
Teams should work on adding the functionality to their skeleton  
Lunch
Team will continue to work on development 
Start working on presentations and demos</text:p>
      <text:p text:style-name="Text_20_body"><text:span text:style-name="underline"><text:span text:style-name="Strong_20_Emphasis">Day 9: Thursday</text:span></text:span>
Final bug fixes and feature enhancements
Hosts can assist with guidance on bugs teams are struggling heavily with (if needed)
Guidance will be provided. Not solutions to the bugs 
Lunch
Teams should be finishing the development phase
 Dry run of presentations with mentors</text:p>
      <text:p text:style-name="Text_20_body"><text:span text:style-name="underline"><text:span text:style-name="Strong_20_Emphasis">Day 10: Friday</text:span></text:span>
Demo day presentations/ Pitching session
Lunch
Closing Ceremony (Winner announcement)
Feedback collection from participants and mentors (online form)
Networking event</text:p>
      <text:p text:style-name="Text_20_body"><text:span text:style-name="Strong_20_Emphasis">Workshops available (In Person / Virtual):</text:span>
<text:span text:style-name="underline"><text:span text:style-name="Strong_20_Emphasis">Week 1</text:span></text:span>
Planning Workshop
Agile (SCRUM)
Tools that can be used eg GitHub Projects.JIRA , Figma etc
Design Workshops
Principles of user-centered design
Prototyping tools (Figma)
Creating accessible interfaces.
Designing for sustainability
User behavior impact on energy consumption</text:p>
      <text:p text:style-name="Text_20_body"><text:span text:style-name="underline"><text:span text:style-name="Strong_20_Emphasis">Week 1 - 2</text:span></text:span>
Development Workshops (optional)
Web Development Basics
HTML, CSS, JavaScript basics, 
Frameworks (React, Next)
Best practices.
Mobile App Development
Fundamentals of Flutter
Backend Development Fundamentals
Server setup
RESTful APIs
Database management (SQL, NoSQL)
Backend frameworks (Node.js, Django, Flask)
Best Practices</text:p>
      <text:p text:style-name="Text_20_body"><text:span text:style-name="underline"><text:span text:style-name="Strong_20_Emphasis">Week 2</text:span></text:span>
Green Coding Practices
Introduction to sustainable coding practices
Energy-efficient algorithms
Eco-friendly design principles
Integration and Deployment  Workshop
CI/CD
Cloud Deployments
Scaling Infrastructure
Best practices for integrating web and mobile applications, API integration</text:p>
      <text:p text:style-name="Text_20_body"><draw:frame draw:style-name="media" draw:name="0" text:anchor-type="as-char" draw:z-index="0" svg:width="15.875cm" svg:height="10.462434094903cm"><draw:image xlink:href="Pictures/1d046447ed93048999e80f4da785fbb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hackmodel:backendteam</dc:title>
  </office:meta>
</office:document-meta>
</file>