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e64c36a9e641b83c9738abeec8829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4:impactassessment:economic"/><text:bookmark-start text:name="__RefHeading___economical_1"/><text:bookmark-start text:name="economical"/>Economical<text:bookmark-end text:name="__RefHeading___economical_1"/><text:bookmark-end text:name="economical"/></text:h>
      <text:p text:style-name="Text_20_body">Economical dimensions takes a look into how your product is affecting society in a commercial or economical way. Here you will be asking yourself if you have innovated something new, something of value. Have you changed or improved a certain way of governing?</text:p>
      <text:p text:style-name="Text_20_body"><draw:frame draw:style-name="media" draw:name="0" text:anchor-type="as-char" draw:z-index="0" svg:width="10.583333333333cm" svg:height="10.098263888889cm"><draw:image xlink:href="Pictures/2e64c36a9e641b83c9738abeec8829bf.png" xlink:type="simple" xlink:show="embed" xlink:actuate="onLoad"/></draw:frame></text:p>
      <text:list text:style-name="Numbering_20_1" text:continue-numbering="false">
        <text:list-item>
          <text:p text:style-name="Numbering_20_1_Content_First"> <text:span text:style-name="Strong_20_Emphasis">Value</text:span> - </text:p>
        </text:list-item>
        <text:list-item>
          <text:p text:style-name="Numbering_20_1_Content"> <text:span text:style-name="Strong_20_Emphasis">Customer Relationship Management</text:span></text:p>
        </text:list-item>
        <text:list-item>
          <text:p text:style-name="Numbering_20_1_Content"> <text:span text:style-name="Strong_20_Emphasis">Supply Chain</text:span> - Have you altered how businesses are being supplied? How will your product affect business that is using it? How does your supply chain affect your business? Are there any perceivable benefits from this product in the supply chain?</text:p>
        </text:list-item>
        <text:list-item>
          <text:p text:style-name="Numbering_20_1_Content"> <text:span text:style-name="Strong_20_Emphasis">Governance</text:span></text:p>
        </text:list-item>
        <text:list-item>
          <text:p text:style-name="Numbering_20_1_Content_Last"> <text:span text:style-name="Strong_20_Emphasis">Innovation</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impactassessment:economic</dc:title>
  </office:meta>
</office:document-meta>
</file>